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dab7317523f210236f8d29ee0f5510.png"/>
  <manifest:file-entry manifest:media-type="image/png" manifest:full-path="Pictures/388ced0507b2c648fef28b94e967967a.png"/>
  <manifest:file-entry manifest:media-type="image/png" manifest:full-path="Pictures/1351f7a3487d1c095fe77894ff376458.png"/>
  <manifest:file-entry manifest:media-type="image/png" manifest:full-path="Pictures/7cf8662280e6d8145c2abe628652daa6.png"/>
  <manifest:file-entry manifest:media-type="image/png" manifest:full-path="Pictures/29815a641e8ba3e6a6866067455bd374.png"/>
  <manifest:file-entry manifest:media-type="image/png" manifest:full-path="Pictures/fc8c5a22a874a24d5302009ae85426d4.png"/>
  <manifest:file-entry manifest:media-type="image/png" manifest:full-path="Pictures/6b9ce3bc08a17ea24529aa2e45f78b96.png"/>
  <manifest:file-entry manifest:media-type="image/png" manifest:full-path="Pictures/b7a3d89d1ed601d32f5237f115b0e3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11double"/><text:bookmark-start text:name="__RefHeading___оформление_билетов_в_двухэтажные_вагоны_1"/><text:bookmark-start text:name="оформление_билетов_в_двухэтажные_вагоны"/>Оформление билетов в двухэтажные вагоны<text:bookmark-end text:name="__RefHeading___оформление_билетов_в_двухэтажные_вагоны_1"/><text:bookmark-end text:name="оформление_билетов_в_двухэтажные_вагоны"/></text:h>
      <text:p text:style-name="Text_20_body">Оформление билета в двухэтажные вагоны выполняется стандартным образом, но имеет некоторые отличия, связанные с указанием этажности. Двухэтажные поезда и вагоны отмечаются признаком <text:span text:style-name="Source_20_Text">2ЭТ</text:span> в графах <text:span text:style-name="Strong_20_Emphasis">Доп. Признаки</text:span> таблиц поездов и вагонов окна <text:span text:style-name="Strong_20_Emphasis">Поиск мест</text:span>.</text:p>
      <text:p text:style-name="Text_20_body"><draw:frame draw:style-name="mediacenter" draw:name="0" text:anchor-type="paragraph" draw:z-index="0" svg:width="23.547916666667cm" style:rel-width="100%" svg:height="12.673541666667cm" style:rel-height="scale"><draw:image xlink:href="Pictures/63dab7317523f210236f8d29ee0f5510.png" xlink:type="simple" xlink:show="embed" xlink:actuate="onLoad"/></draw:frame></text:p>
      <text:p text:style-name="Text_20_body">Примерный порядок оформления билетов в двухэтажные вагоны:</text:p>
      <text:p text:style-name="Text_20_body">1. Указание этажа в окне <text:span text:style-name="Strong_20_Emphasis">Ввод данных о пассажире</text:span> в поле <text:span text:style-name="Strong_20_Emphasis">Этаж вагона</text:span>.</text:p>
      <text:p text:style-name="Text_20_body"><draw:frame draw:style-name="mediacenter" draw:name="1" text:anchor-type="paragraph" draw:z-index="1" svg:width="19.764375cm" style:rel-width="100%" svg:height="13.440833333333cm" style:rel-height="scale"><draw:image xlink:href="Pictures/388ced0507b2c648fef28b94e967967a.png" xlink:type="simple" xlink:show="embed" xlink:actuate="onLoad"/></draw:frame></text:p>
      <text:p text:style-name="Text_20_body">2. Формирование заказа (кнопка <text:span text:style-name="Strong_20_Emphasis">Оформить</text:span>).</text:p>
      <text:p text:style-name="Text_20_body"><draw:frame draw:style-name="mediacenter" draw:name="2" text:anchor-type="paragraph" draw:z-index="2" svg:width="21.510625cm" style:rel-width="100%" svg:height="12.038541666667cm" style:rel-height="scale"><draw:image xlink:href="Pictures/1351f7a3487d1c095fe77894ff376458.png" xlink:type="simple" xlink:show="embed" xlink:actuate="onLoad"/></draw:frame></text:p>
      <text:p text:style-name="Text_20_body">3. Подтверждение заказа и формирование предварительного бланка заказа:</text:p>
      <text:p text:style-name="Text_20_body"><draw:frame draw:style-name="mediacenter" draw:name="3" text:anchor-type="paragraph" draw:z-index="3" svg:width="27.966458333333cm" style:rel-width="100%" svg:height="15.901458333333cm" style:rel-height="scale"><draw:image xlink:href="Pictures/7cf8662280e6d8145c2abe628652daa6.png" xlink:type="simple" xlink:show="embed" xlink:actuate="onLoad"/></draw:frame></text:p>
      <text:p text:style-name="Text_20_body"><draw:frame draw:style-name="mediacenter" draw:name="4" text:anchor-type="paragraph" draw:z-index="4" svg:width="13.467291666667cm" svg:height="10.980208333333cm"><draw:image xlink:href="Pictures/29815a641e8ba3e6a6866067455bd374.png" xlink:type="simple" xlink:show="embed" xlink:actuate="onLoad"/></draw:frame></text:p>
      <text:p text:style-name="Text_20_body">4. Завершение подтверждения:</text:p>
      <text:p text:style-name="Text_20_body"><draw:frame draw:style-name="mediacenter" draw:name="5" text:anchor-type="paragraph" draw:z-index="5" svg:width="21.404791666667cm" style:rel-width="100%" svg:height="12.012083333333cm" style:rel-height="scale"><draw:image xlink:href="Pictures/fc8c5a22a874a24d5302009ae85426d4.png" xlink:type="simple" xlink:show="embed" xlink:actuate="onLoad"/></draw:frame></text:p>
      <text:p text:style-name="Text_20_body">5. Печать билетов и квитанций:</text:p>
      <text:p text:style-name="Text_20_body"><draw:frame draw:style-name="mediacenter" draw:name="6" text:anchor-type="paragraph" draw:z-index="6" svg:width="22.727708333333cm" style:rel-width="100%" svg:height="24.950208333333cm" style:rel-height="scale"><draw:image xlink:href="Pictures/6b9ce3bc08a17ea24529aa2e45f78b96.png" xlink:type="simple" xlink:show="embed" xlink:actuate="onLoad"/></draw:frame></text:p>
      <text:p text:style-name="Text_20_body"><draw:frame draw:style-name="mediacenter" draw:name="7" text:anchor-type="paragraph" draw:z-index="7" svg:width="21.007916666667cm" style:rel-width="100%" svg:height="23.918333333333cm" style:rel-height="scale"><draw:image xlink:href="Pictures/b7a3d89d1ed601d32f5237f115b0e355.png" xlink:type="simple" xlink:show="embed" xlink:actuate="onLoad"/></draw:frame>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</text:list>
      <text:p text:style-name="Text_20_body">Другие операции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53:02</meta:creation-date>
    <dc:creator>Generated</dc:creator>
    <dc:date>2026-08-17T17::53:02</dc:date>
    <dc:language>en-US</dc:language>
    <meta:editing-cycles>1</meta:editing-cycles>
    <meta:editing-duration>PT0S</meta:editing-duration>
    <dc:title>rzd:01user:11double</dc:title>
  </office:meta>
</office:document-meta>
</file>