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74003c2620d688ee766934e2d138ca2.png"/>
  <manifest:file-entry manifest:media-type="image/png" manifest:full-path="Pictures/59d6ea318c14625a9513d0aab9830f06.png"/>
  <manifest:file-entry manifest:media-type="image/png" manifest:full-path="Pictures/6aa161affc92f7440e5b8ff4082823d9.png"/>
  <manifest:file-entry manifest:media-type="image/png" manifest:full-path="Pictures/376705a771580f62614fcdad7c5a00ea.png"/>
  <manifest:file-entry manifest:media-type="image/png" manifest:full-path="Pictures/c6ad89b3b4209a34add191d57524bcfe.png"/>
  <manifest:file-entry manifest:media-type="image/png" manifest:full-path="Pictures/10dabb4bd04cd2922867b3940fec2f66.png"/>
  <manifest:file-entry manifest:media-type="image/png" manifest:full-path="Pictures/280c6ec33b1e8bb37c119b55431fc86c.png"/>
  <manifest:file-entry manifest:media-type="image/png" manifest:full-path="Pictures/c32e7220211d2710046fa8642eaa9d97.png"/>
  <manifest:file-entry manifest:media-type="image/png" manifest:full-path="Pictures/6a2d9abb7db93a194a238b270fcc15c6.png"/>
  <manifest:file-entry manifest:media-type="image/png" manifest:full-path="Pictures/d265877e1479ebd363cb2d16d480566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12roundtrip"/><text:bookmark-start text:name="__RefHeading___оформление_билетов_по_маршруту_туда_и_обратно_1"/><text:bookmark-start text:name="оформление_билетов_по_маршруту_туда_и_обратно"/>Оформление билетов по маршруту туда и обратно<text:bookmark-end text:name="__RefHeading___оформление_билетов_по_маршруту_туда_и_обратно_1"/><text:bookmark-end text:name="оформление_билетов_по_маршруту_туда_и_обратно"/></text:h>
      <text:p text:style-name="Text_20_body">При оформлении билетов по маршрутам туда-обратно есть ряд поездов и вагонов, где возможно получить льготный тариф (скидку на обратный билет), если выбрать определённые реквизиты поездки:</text:p>
      <text:list text:style-name="List_20_1" text:continue-numbering="false">
        <text:list-item>
          <text:p text:style-name="List_20_1_Content_First"> проезд в любых вагонах поезда «Сапсан» в обе стороны, за исключением купе-переговорной. Если выбраны места в купе-переговорную в одну сторону, то в обратную сторону следует выбрать обязательно купе-переговорную.</text:p>
        </text:list-item>
        <text:list-item>
          <text:p text:style-name="List_20_1_Content"> проезд в Мягких вагонах (Люкс: 1А,1М) перевозчика ФПК в обе стороны. Если выбран Мягкий вагон в одну сторону, то в другую также следует выбрать Мягкий вагон.</text:p>
        </text:list-item>
        <text:list-item>
          <text:p text:style-name="List_20_1_Content_Last"> проезд в вагонах СВ и Купе в поездах в сообщении с Белоруссией (для получения скидки выберите один тип вагона по двум маршрутам): в поездах №26/25 Минск - Москва, №39/40 Полоцк - Москва, №56/55 Гомель - Могилев - Москва, №76/75 Гомель - Москва, №96/95 Брест - Москва, группы вагонов Брест - Москва, курсирующих в поездах №676/76 и 75/675; №78/77 Гродно - Москва; №83/84 Гомель - С.Петербург, №132/131 Брест - Москва, 66/65 Минск - Мурманск.</text:p>
        </text:list-item>
      </text:list>
      <text:p text:style-name="Text_20_body">Скидка предоставляется на <text:span text:style-name="underline">обратный билет</text:span> и автоматически считается Экспрессом.</text:p>
      <text:p text:style-name="Text_20_body">Для информирования агента о льготном тарифе, предоставляемом на поездку туда-обратно, в окне <text:span text:style-name="Strong_20_Emphasis">Поиск мест</text:span> в таблицах поездов и вагонов в графе <text:span text:style-name="Strong_20_Emphasis">Доп. признаки</text:span> будет представлено сокращение «<text:span text:style-name="Source_20_Text">ЛТ</text:span>».</text:p>
      <text:p text:style-name="Text_20_body"><draw:frame draw:style-name="mediacenter" draw:name="0" text:anchor-type="paragraph" draw:z-index="0" svg:width="32.252708333333cm" style:rel-width="100%" svg:height="15.954375cm" style:rel-height="scale"><draw:image xlink:href="Pictures/874003c2620d688ee766934e2d138ca2.png" xlink:type="simple" xlink:show="embed" xlink:actuate="onLoad"/></draw:frame></text:p>
      <text:p text:style-name="Text_20_body">В отдельных случаях данные от АСУ Экспресс по льготному тарифу не передаются в системы партнёров. Однако это не означает, что данный тариф не применяется для выше описанных поездов и вагонов.</text:p>
      <text:p text:style-name="Text_20_body">Функционал оформления перевозки туда-обратно имеет ряд особенностей:</text:p>
      <text:list text:style-name="List_20_1" text:continue-numbering="false">
        <text:list-item>
          <text:p text:style-name="List_20_1_Content_First"> отложенная оплата не применима для этого вида перевозки;</text:p>
        </text:list-item>
        <text:list-item>
          <text:p text:style-name="List_20_1_Content_Last"> возврат билетов, оформленных по специальному тарифу «туда-обратно», следует проводить в определённом порядке: сначала проводится возврат билетов по маршруту «Обратно», а затем – по маршруту «Туда» (так как скидка предоставляется на обратный маршрут).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В связи с особенностью возврата билетов, оформленных по специальному тарифу «туда-обратно», предусмотрен другой способ оформления по двум направлениям, но без применения специального тарифа – оформление отдельными маршрутами.</text:p>
          </table:table-cell>
        </table:table-row>
      </table:table>
      <text:p text:style-name="Text_20_body">Если выбирать поезда и вагоны, не перечисленные выше, то оформление происходит без специальной скидки на обратный билет (без льготного тарифа), и агент вправе выбрать любой тариф в поле <text:span text:style-name="Strong_20_Emphasis">Допустимые тарифы</text:span> для данного пассажира.</text:p>
      <text:p text:style-name="Text_20_body">Порядок оформления поездки туда-обратно:</text:p>
      <text:p text:style-name="Text_20_body">1. Выберите поезд и вагон в направлении ТУДА в окне <text:span text:style-name="Strong_20_Emphasis">Поиск мест</text:span>.</text:p>
      <text:p text:style-name="Text_20_body">Пример:</text:p>
      <text:p text:style-name="Text_20_body"><draw:frame draw:style-name="mediacenter" draw:name="1" text:anchor-type="paragraph" draw:z-index="1" svg:width="27.331458333333cm" style:rel-width="100%" svg:height="6.3235416666667cm" style:rel-height="scale"><draw:image xlink:href="Pictures/59d6ea318c14625a9513d0aab9830f06.png" xlink:type="simple" xlink:show="embed" xlink:actuate="onLoad"/></draw:frame></text:p>
      <text:p text:style-name="Text_20_body">2. Для поиска списка поездов обратного направления установите флажок <text:span text:style-name="Strong_20_Emphasis">Обратный маршрут</text:span> рядом с полем <text:span text:style-name="Strong_20_Emphasis">Дата</text:span> и в представленном календаре дважды нажмите на поле даты отправления для направления ОБРАТНО.</text:p>
      <text:p text:style-name="Text_20_body"><draw:frame draw:style-name="mediacenter" draw:name="2" text:anchor-type="paragraph" draw:z-index="2" svg:width="23.574375cm" style:rel-width="100%" svg:height="12.752916666667cm" style:rel-height="scale"><draw:image xlink:href="Pictures/6aa161affc92f7440e5b8ff4082823d9.png" xlink:type="simple" xlink:show="embed" xlink:actuate="onLoad"/></draw:frame></text:p>
      <text:p text:style-name="Text_20_body">3. Нажмите кнопку <text:span text:style-name="Strong_20_Emphasis">Поиск</text:span> и выберите нужный поезд и вагон.</text:p>
      <text:p text:style-name="Text_20_body"><draw:frame draw:style-name="mediacenter" draw:name="3" text:anchor-type="paragraph" draw:z-index="3" svg:width="23.495cm" style:rel-width="100%" svg:height="12.673541666667cm" style:rel-height="scale"><draw:image xlink:href="Pictures/376705a771580f62614fcdad7c5a00ea.png" xlink:type="simple" xlink:show="embed" xlink:actuate="onLoad"/></draw:frame></text:p>
      <text:p text:style-name="Text_20_body">4. Нажмите кнопку <text:span text:style-name="Strong_20_Emphasis">Оформить</text:span>. Будет представлено окно <text:span text:style-name="Strong_20_Emphasis">Ввод данных о пассажирах</text:span> для введения информации о пассажирах для маршрута ТУДА.</text:p>
      <text:p text:style-name="Text_20_body"><draw:frame draw:style-name="mediacenter" draw:name="4" text:anchor-type="paragraph" draw:z-index="4" svg:width="19.790833333333cm" style:rel-width="100%" svg:height="13.49375cm" style:rel-height="scale"><draw:image xlink:href="Pictures/c6ad89b3b4209a34add191d57524bcfe.png" xlink:type="simple" xlink:show="embed" xlink:actuate="onLoad"/></draw:frame></text:p>
      <text:p text:style-name="Text_20_body">5. Нажмите кнопку <text:span text:style-name="Strong_20_Emphasis">Показать ОБРАТНО</text:span>, чтобы указать дополнительные реквизиты заказа из блока <text:span text:style-name="Strong_20_Emphasis">Дополнительные опции</text:span> для обратного направления (ФИО пассажира, данные удостоверения личности, пол, дата рождения и возраст пассажира сохраняются для обратного направления автоматически).</text:p>
      <text:p text:style-name="Text_20_body"><draw:frame draw:style-name="mediacenter" draw:name="5" text:anchor-type="paragraph" draw:z-index="5" svg:width="19.711458333333cm" style:rel-width="100%" svg:height="13.467291666667cm" style:rel-height="scale"><draw:image xlink:href="Pictures/10dabb4bd04cd2922867b3940fec2f66.png" xlink:type="simple" xlink:show="embed" xlink:actuate="onLoad"/></draw:frame></text:p>
      <text:p text:style-name="Text_20_body">После нажатия кнопки <text:span text:style-name="Strong_20_Emphasis">Оформить</text:span> в Сирене создаются 2 взаимосвязанных заказа, которые будут представлены в окне <text:span text:style-name="Strong_20_Emphasis">Работа с заказом</text:span>.</text:p>
      <text:p text:style-name="Text_20_body"><draw:frame draw:style-name="mediacenter" draw:name="6" text:anchor-type="paragraph" draw:z-index="6" svg:width="28.231041666667cm" style:rel-width="100%" svg:height="16.139583333333cm" style:rel-height="scale"><draw:image xlink:href="Pictures/280c6ec33b1e8bb37c119b55431fc86c.png" xlink:type="simple" xlink:show="embed" xlink:actuate="onLoad"/></draw:frame></text:p>
      <text:p text:style-name="Text_20_body">Для двух заказов поездки туда-обратно формируются два бланка предварительных заказов после нажатия кнопок <text:span text:style-name="Strong_20_Emphasis">Подтвердить</text:span> → <text:span text:style-name="Strong_20_Emphasis">Сформировать бланк предварительного заказа</text:span>.</text:p>
      <text:p text:style-name="Text_20_body"><draw:frame draw:style-name="mediacenter" draw:name="7" text:anchor-type="paragraph" draw:z-index="7" svg:width="23.8125cm" style:rel-width="100%" svg:height="18.864791666667cm" style:rel-height="scale"><draw:image xlink:href="Pictures/c32e7220211d2710046fa8642eaa9d97.png" xlink:type="simple" xlink:show="embed" xlink:actuate="onLoad"/></draw:frame></text:p>
      <text:p text:style-name="Text_20_body"><draw:frame draw:style-name="mediacenter" draw:name="8" text:anchor-type="paragraph" draw:z-index="8" svg:width="23.124583333333cm" style:rel-width="100%" svg:height="19.155833333333cm" style:rel-height="scale"><draw:image xlink:href="Pictures/6a2d9abb7db93a194a238b270fcc15c6.png" xlink:type="simple" xlink:show="embed" xlink:actuate="onLoad"/></draw:frame></text:p>
      <text:p text:style-name="Text_20_body">После подтверждения заказов в окне <text:span text:style-name="Strong_20_Emphasis">Работа с заказом</text:span> будет представлена информация по двум заказам одновременно. Данные по первому заказу относятся к сегменту ТУДА, данные по второму заказу – к сегменту ОБРАТНО.</text:p>
      <text:p text:style-name="Text_20_body"><draw:frame draw:style-name="mediacenter" draw:name="9" text:anchor-type="paragraph" draw:z-index="9" svg:width="28.231041666667cm" style:rel-width="100%" svg:height="16.007291666667cm" style:rel-height="scale"><draw:image xlink:href="Pictures/d265877e1479ebd363cb2d16d4805660.png" xlink:type="simple" xlink:show="embed" xlink:actuate="onLoad"/></draw:frame></text:p>
      <text:p text:style-name="Horizontal_20_Line"/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15meal" text:style-name="Internet_20_link" text:visited-style-name="Visited_20_Internet_20_Link">Специальное питание</text:a></text:p>
        </text:list-item>
      </text:list>
      <text:p text:style-name="Text_20_body">Другие операции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5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4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6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7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8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9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10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1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4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6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7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03seatsel" text:style-name="Internet_20_link" text:visited-style-name="Visited_20_Internet_20_Link">Выбор места в беспересадочном вагоне</text:a></text:p>
        </text:list-item>
        <text:list-item>
          <text:p text:style-name="List_20_1_Content"> <text:a xlink:type="simple" xlink:href="http://wiki.sirena-travel.ru/rzd:01user:18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9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20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7::52:56</meta:creation-date>
    <dc:creator>Generated</dc:creator>
    <dc:date>2026-08-17T17::52:56</dc:date>
    <dc:language>en-US</dc:language>
    <meta:editing-cycles>1</meta:editing-cycles>
    <meta:editing-duration>PT0S</meta:editing-duration>
    <dc:title>rzd:01user:12roundtrip</dc:title>
  </office:meta>
</office:document-meta>
</file>