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2a4bdfc10085a8c24d00b246116f04.png"/>
  <manifest:file-entry manifest:media-type="image/png" manifest:full-path="Pictures/64a090ed5b759e11d7e55ea6f1b1fc43.png"/>
  <manifest:file-entry manifest:media-type="image/png" manifest:full-path="Pictures/4652a6c163229a0bc40da0c221fbe79b.png"/>
  <manifest:file-entry manifest:media-type="image/png" manifest:full-path="Pictures/60086870eec8d4dc06ff5bd8c1ce84e1.png"/>
  <manifest:file-entry manifest:media-type="image/png" manifest:full-path="Pictures/aa545ce9929321f98659b8f5e80e26c0.png"/>
  <manifest:file-entry manifest:media-type="image/png" manifest:full-path="Pictures/96f748453e67ed74e3922b9fa35dd83f.png"/>
  <manifest:file-entry manifest:media-type="image/png" manifest:full-path="Pictures/7ab4ac8d5231366a739c0915b9ca0385.png"/>
  <manifest:file-entry manifest:media-type="image/png" manifest:full-path="Pictures/6b36f12a3ed70b7628e6ecd90098d2d1.png"/>
  <manifest:file-entry manifest:media-type="image/png" manifest:full-path="Pictures/b1c27bc0fd22924622e66e1758dbe9e2.png"/>
  <manifest:file-entry manifest:media-type="image/png" manifest:full-path="Pictures/ea39ddd27c1aebb7faa49178c54748c0.png"/>
  <manifest:file-entry manifest:media-type="image/png" manifest:full-path="Pictures/08c23afbd4f12e1fbaa9ac53a624ff36.png"/>
  <manifest:file-entry manifest:media-type="image/png" manifest:full-path="Pictures/0ae7d2a43b02372031755aee1a242024.png"/>
  <manifest:file-entry manifest:media-type="image/png" manifest:full-path="Pictures/120c978aa98ae23d5bc1a604ec1fa995.png"/>
  <manifest:file-entry manifest:media-type="image/png" manifest:full-path="Pictures/acd24c5e7d6c40fa13fc3ecc5c8e3aa8.png"/>
  <manifest:file-entry manifest:media-type="image/png" manifest:full-path="Pictures/ab9fb7a4b96732bf7131bf42ec548956.png"/>
  <manifest:file-entry manifest:media-type="image/png" manifest:full-path="Pictures/4e92aa9a9c76462ffafef1764bb4f7cf.png"/>
  <manifest:file-entry manifest:media-type="image/png" manifest:full-path="Pictures/b7672fdef626e7f405005503705b8ae1.png"/>
  <manifest:file-entry manifest:media-type="image/png" manifest:full-path="Pictures/5508cd10e222705ae67880013034b25b.png"/>
  <manifest:file-entry manifest:media-type="image/png" manifest:full-path="Pictures/efe0adce8966d6a3fae993f33d59cab3.png"/>
  <manifest:file-entry manifest:media-type="image/png" manifest:full-path="Pictures/8ed9a30e2677df766fc7fab0075265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4tktrefund"/><text:bookmark-start text:name="__RefHeading___возврат_и_переоформление_билетов_1"/><text:bookmark-start text:name="возврат_и_переоформление_билетов"/>Возврат и переоформление билетов<text:bookmark-end text:name="__RefHeading___возврат_и_переоформление_билетов_1"/><text:bookmark-end text:name="возврат_и_переоформление_билетов"/></text:h>
      <text:h text:style-name="Heading_20_2" text:outline-level="2"><text:bookmark-start text:name="__RefHeading___возврат_билета_2"/><text:bookmark-start text:name="возврат_билета"/>Возврат билета<text:bookmark-end text:name="__RefHeading___возврат_билета_2"/><text:bookmark-end text:name="возврат_билета"/></text:h>
      <text:p text:style-name="Text_20_body">Осуществить возврат заказа или билета возможно только до даты отправления поезда со станции посадки пассажира. Это время указано на  контрольном купоне электронного билета:</text:p>
      <text:p text:style-name="Text_20_body"><draw:frame draw:style-name="mediacenter" draw:name="0" text:anchor-type="paragraph" draw:z-index="0" svg:width="20.981458333333cm" style:rel-width="100%" svg:height="14.12875cm" style:rel-height="scale"><draw:image xlink:href="Pictures/a42a4bdfc10085a8c24d00b246116f04.png" xlink:type="simple" xlink:show="embed" xlink:actuate="onLoad"/></draw:frame></text:p>
      <text:p text:style-name="Text_20_body">Сроки и суммы возврата электронного билета при возврате билета, оформленного на проезд:</text:p>
      <text:list text:style-name="Numbering_20_1" text:continue-numbering="false">
        <text:list-item>
          <text:p text:style-name="Numbering_20_1_Content_First"> По территории Российской Федерации (за исключением поездов формирования стран СНГ, Латвийской Республики, Литовской Республики, Эстонской Республики) к возврату причитается:</text:p>
          <text:list text:style-name="List_20_1">
            <text:list-item>
              <text:p text:style-name="List_20_1_Content"> не позднее, чем за 8 часов до отправления поезда стоимость проезда, состоящая из стоимости билета и стоимости плацкарты;</text:p>
            </text:list-item>
            <text:list-item>
              <text:p text:style-name="List_20_1_Content"> менее чем за 8 часов, но не позднее, чем за 2 часа до отправления поезда стоимость билета и 50% стоимости плацкарты;</text:p>
            </text:list-item>
            <text:list-item>
              <text:p text:style-name="List_20_1_Content"> менее чем за 2 часа до отправления поезда стоимость билета, стоимость плацкарты не возвращается.</text:p>
            </text:list-item>
          </text:list>
        </text:list-item>
        <text:list-item>
          <text:p text:style-name="Numbering_20_1_Content"> В скором пригородном поезде с предоставлением мест  к возврату причитается:</text:p>
          <text:list text:style-name="List_20_1">
            <text:list-item>
              <text:p text:style-name="List_20_1_Content"> не позднее, чем за 2 часа до отправления поезда – полная стоимость проездного документа (билета);</text:p>
            </text:list-item>
            <text:list-item>
              <text:p text:style-name="List_20_1_Content"> менее чем за 2 часа и до момента отправления поезда – 50% стоимости проездного документа (билета).</text:p>
            </text:list-item>
          </text:list>
        </text:list-item>
        <text:list-item>
          <text:p text:style-name="Numbering_20_1_Content"> В международном сообщении со странами и в поезда (вагоны) формирования железных дорог СНГ, Латвийской Республики, Литовской Республики и Эстонской Республики:</text:p>
          <text:list text:style-name="List_20_1">
            <text:list-item>
              <text:p text:style-name="List_20_1_Content"> не позднее, чем за 24 часа до отправления поезда стоимость проезда, состоящая из стоимости билета и стоимости плацкарты;</text:p>
            </text:list-item>
            <text:list-item>
              <text:p text:style-name="List_20_1_Content"> менее чем за 24 часа, но не позднее, чем за 6 часов до отправления поезда стоимость билета и 50% стоимости плацкарты;</text:p>
            </text:list-item>
            <text:list-item>
              <text:p text:style-name="List_20_1_Content"> менее чем за 1 час до отправления поезда с начальной станции маршрута следования поезда  стоимость за проезд не возвращается.</text:p>
            </text:list-item>
          </text:list>
        </text:list-item>
        <text:list-item>
          <text:p text:style-name="Numbering_20_1_Content"> В международном сообщении (Европа, Монголия):</text:p>
          <text:list text:style-name="List_20_1">
            <text:list-item>
              <text:p text:style-name="List_20_1_Content_Last"> не позднее, чем за 6 часов до отправления поезда со станции посадки пассажира стоимость проезда, состоящая из стоимости билета и стоимости плацкарты.</text:p>
            </text:list-item>
          </text:list>
        </text:list-item>
      </text:list>
      <text:p text:style-name="Text_20_body">Ниже представлен пример электронного билета, где отображаются суммы стоимости билета и плацкарты:</text:p>
      <text:p text:style-name="Text_20_body"><draw:frame draw:style-name="mediacenter" draw:name="1" text:anchor-type="paragraph" draw:z-index="1" svg:width="21.11375cm" style:rel-width="100%" svg:height="12.408958333333cm" style:rel-height="scale"><draw:image xlink:href="Pictures/64a090ed5b759e11d7e55ea6f1b1fc43.png" xlink:type="simple" xlink:show="embed" xlink:actuate="onLoad"/></draw:frame></text:p>
      <text:p text:style-name="Text_20_body">Размер рекламационного сбора за проведение операции возврат ОАО «РЖД» устанавливается в соответствии с Приказом Федеральной Антимонопольной Службы РФ за неиспользованный электронный билет:</text:p>
      <text:list text:style-name="List_20_1" text:continue-numbering="false">
        <text:list-item>
          <text:p text:style-name="List_20_1_Content_First"> во внутреннем сообщении и сообщении со странами СНГ, Балтии и Республикой Абхазия – 2,90 рублей;</text:p>
        </text:list-item>
        <text:list-item>
          <text:p text:style-name="List_20_1_Content"> в международном сообщении по глобальным ценам (кроме электронных билетов в поезда сообщением РФ-Монголия) – 10 евро в рублях по курсу ЦБ РФ на дату возврата;</text:p>
        </text:list-item>
        <text:list-item>
          <text:p text:style-name="List_20_1_Content_Last"> в международном сообщении РФ-Монголия – 5 швейцарских франков по курсу ЦБ РФ на дату возврата.</text:p>
        </text:list-item>
      </text:list>
      <text:p text:style-name="Text_20_body">После отправления поезда возврат возможен только в железнодорожной кассе на станции отправления пассажира с учётом следующего:</text:p>
      <text:list text:style-name="List_20_1" text:continue-numbering="false">
        <text:list-item>
          <text:p text:style-name="List_20_1_Content_First"> если прошло не более 12 часов после отправления поезда либо вследствие болезни, несчастного случая при наличии подтверждающих документов в течение 5 суток с момента отправления поезда, совершавшего маршрут во внутрироссийском сообщении (к возврату причитается только стоимость билета, стоимость плацкарты не возвращается);</text:p>
        </text:list-item>
        <text:list-item>
          <text:p text:style-name="List_20_1_Content"> если прошло не более 1 часа после отправления поезда либо вследствие болезни, несчастного случая в течение 10 суток после отправления поезда, совершавшего маршрут в сообщении со странами СНГ, Балтии и Республикой Абхазии (к возврату причитается только стоимость билета, стоимость плацкарты не возвращается);</text:p>
        </text:list-item>
        <text:list-item>
          <text:p text:style-name="List_20_1_Content"> если осталось менее чем 6 часов до отправления поезда со станции посадки пассажира в поезд, совершающий проезд в международном сообщении, стоимость электронного билета не возвращается;</text:p>
        </text:list-item>
        <text:list-item>
          <text:p text:style-name="List_20_1_Content_Last"> после отправления пригородного поезда со станции посадки пассажира стоимость электронного билета не возвращается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озврат неиспользованного электронного билета в международном сообщении (дальнее зарубежье) осуществляется только в международных билетных кассах.</text:p>
          </table:table-cell>
        </table:table-row>
      </table:table>
      <text:p text:style-name="Text_20_body">Неиспользованные электронные билеты, не имеющие электронной регистрации, или по ним оформлен посадочный купон электронного билета на бланке строгой отчётности в кассе вокзала или в терминале самообслуживания, подлежат возврату только в билетных кассах ОАО «РЖД», АО «ФПК» в соответствии с утверждёнными правилами возврата на железнодорожном транспорте. В этом случае пассажиру следует предъявить распечатанный билет и документ, удостоверяющий личность, что был указан в заказе.</text:p>
      <text:p text:style-name="Text_20_body">Если оформляется заказ с электронной регистрацией, и у поезда отсутствует система автоматического контроля посадки пассажиров (в дополнительных признаках не отображается значок «АКП» напротив поезда и вагона), агент обязан предупредить пассажиров, что возврат таких электронных билетов в агентстве продажи производится:</text:p>
      <text:list text:style-name="List_20_1" text:continue-numbering="false">
        <text:list-item>
          <text:p text:style-name="List_20_1_Content_First"> не менее, чем за 1 час до отправления поезда с первоначальной станции отправления во внутреннем сообщении по территории Российской Федерации и международном сообщении со странами СНГ, Балтии и Республикой Абхазия, а также в пригородные поезда с предоставлением мест;</text:p>
        </text:list-item>
        <text:list-item>
          <text:p text:style-name="List_20_1_Content_Last"> не позднее, чем за 1 час до отправления поезда с начальной станции маршрута следования поезда и не позднее, чем за 6 часов до отправления поезда со станции посадки пассажира в международном сообщении.</text:p>
        </text:list-item>
      </text:list>
      <text:p text:style-name="Text_20_body">Если до отправления поезда менее чем 1 час до момента отправления поезда с начальной станции маршрута следования поезда, то возврат осуществляется в билетных кассах только в претензионном порядке.</text:p>
      <text:p text:style-name="Text_20_body">Для возврата билета найдите заказ, используя окно <text:span text:style-name="Strong_20_Emphasis">Поиск заказа</text:span>. После получения информации о заказе в окне <text:span text:style-name="Strong_20_Emphasis">Поиск заказа</text:span> нажмите кнопку <text:span text:style-name="Strong_20_Emphasis">Показать</text:span>.</text:p>
      <text:p text:style-name="Text_20_body">В открывшемся окне <text:span text:style-name="Strong_20_Emphasis">Подтверждение заказа</text:span> отметьте галочкой билеты, которые требуется вернуть (в заказе может быть до четырёх билетов). В терминале возможно возвращать либо сразу все электронные билеты заказа, либо по одному билету за транзакцию. Если в заказе оформлен ребёнок без места, то при частичном возврате билетов его билет возвращается в первую очередь.</text:p>
      <text:p text:style-name="Text_20_body"><draw:frame draw:style-name="mediacenter" draw:name="2" text:anchor-type="paragraph" draw:z-index="2" svg:width="28.231041666667cm" style:rel-width="100%" svg:height="15.927916666667cm" style:rel-height="scale"><draw:image xlink:href="Pictures/4652a6c163229a0bc40da0c221fbe79b.png" xlink:type="simple" xlink:show="embed" xlink:actuate="onLoad"/></draw:frame></text:p>
      <text:p text:style-name="Text_20_body">Затем нажмите кнопку <text:span text:style-name="Strong_20_Emphasis">Возврат выбранных билетов</text:span>.</text:p>
      <text:p text:style-name="Text_20_body">Система проверяет возможность проведения возврата билетов.</text:p>
      <text:p text:style-name="Text_20_body">В случае невозможности проведения возврата будет представлено окно:</text:p>
      <text:p text:style-name="Text_20_body"><draw:frame draw:style-name="mediacenter" draw:name="3" text:anchor-type="paragraph" draw:z-index="3" svg:width="11.086041666667cm" svg:height="3.4925cm"><draw:image xlink:href="Pictures/60086870eec8d4dc06ff5bd8c1ce84e1.png" xlink:type="simple" xlink:show="embed" xlink:actuate="onLoad"/></draw:frame></text:p>
      <text:p text:style-name="Text_20_body">Если возврат выбранных билетов разрешён, будет представлено окно:</text:p>
      <text:p text:style-name="Text_20_body"><draw:frame draw:style-name="mediacenter" draw:name="4" text:anchor-type="paragraph" draw:z-index="4" svg:width="28.151666666667cm" style:rel-width="100%" svg:height="15.980833333333cm" style:rel-height="scale"><draw:image xlink:href="Pictures/aa545ce9929321f98659b8f5e80e26c0.png" xlink:type="simple" xlink:show="embed" xlink:actuate="onLoad"/></draw:frame></text:p>
      <text:p text:style-name="Text_20_body">При нажатии кнопки <text:span text:style-name="Strong_20_Emphasis">Продолжить</text:span> система попросит ввести номер документа удостоверения личности пассажира. После ввода номера документа оператор может указать размер агентского вознаграждения за проведения операции возврата. После указания суммы следует нажать кнопку <text:span text:style-name="Strong_20_Emphasis">Установить</text:span> и <text:span text:style-name="Strong_20_Emphasis">Продолжить</text:span>:</text:p>
      <text:p text:style-name="Text_20_body"><draw:frame draw:style-name="mediacenter" draw:name="5" text:anchor-type="paragraph" draw:z-index="5" svg:width="19.711458333333cm" style:rel-width="100%" svg:height="11.059583333333cm" style:rel-height="scale"><draw:image xlink:href="Pictures/96f748453e67ed74e3922b9fa35dd83f.png" xlink:type="simple" xlink:show="embed" xlink:actuate="onLoad"/></draw:frame></text:p>
      <text:p text:style-name="Text_20_body">После ввода номера документа нажмите кнопку <text:span text:style-name="Strong_20_Emphasis">Продолжить</text:span>. Будет представлена инструкция по дальнейшей работе.</text:p>
      <text:p text:style-name="Text_20_body"><draw:frame draw:style-name="mediacenter" draw:name="6" text:anchor-type="paragraph" draw:z-index="6" svg:width="28.09875cm" style:rel-width="100%" svg:height="16.060208333333cm" style:rel-height="scale"><draw:image xlink:href="Pictures/7ab4ac8d5231366a739c0915b9ca0385.png" xlink:type="simple" xlink:show="embed" xlink:actuate="onLoad"/></draw:frame></text:p>
      <text:p text:style-name="Text_20_body">Для формирования и печати заявления об отказе нажмите кнопку <text:span text:style-name="Strong_20_Emphasis">Заявление об отказе</text:span>.</text:p>
      <text:p text:style-name="Text_20_body"><draw:frame draw:style-name="mediacenter" draw:name="7" text:anchor-type="paragraph" draw:z-index="7" svg:width="18.071041666667cm" style:rel-width="100%" svg:height="13.864166666667cm" style:rel-height="scale"><draw:image xlink:href="Pictures/6b36f12a3ed70b7628e6ecd90098d2d1.png" xlink:type="simple" xlink:show="embed" xlink:actuate="onLoad"/></draw:frame></text:p>
      <text:p text:style-name="Text_20_body">Заявление пассажира об отказе от поездки оператор регистрирует установленным в агентстве порядком. После совершения необходимых операций в веб-системе провайдер железнодорожного контента согласно технологии работы и выплаты суммы возврата пассажиру оператор подшивает заявления в отдельную папку. Данные документы хранятся в Агентстве не менее пяти лет.</text:p>
      <text:p text:style-name="Text_20_body">Уполномоченный представитель провайдера железнодорожного контента для проведения расследований по претензиям пассажиров имеет право запросить в Агентстве заявление пассажира об отказе от поездки. Агентство обязано предоставить запрашиваемое заявление в течение трех рабочих дней.</text:p>
      <text:p text:style-name="Text_20_body">Кроме того, представитель провайдера железнодорожного контента имеет право осуществлять выборочные проверки партнеров на предмет соответствия количества и правильности оформления принятых заявок и возвращенных проездных документов.</text:p>
      <text:p text:style-name="Text_20_body">После нажатия кнопки <text:span text:style-name="Strong_20_Emphasis">Продолжить возврат</text:span> на экран будут выдаваться окна со статусами обработки запроса.</text:p>
      <text:p text:style-name="Text_20_body">Пример:</text:p>
      <text:p text:style-name="Text_20_body"><draw:frame draw:style-name="mediacenter" draw:name="8" text:anchor-type="paragraph" draw:z-index="8" svg:width="23.8125cm" style:rel-width="100%" svg:height="5.2916666666667cm" style:rel-height="scale"><draw:image xlink:href="Pictures/b1c27bc0fd22924622e66e1758dbe9e2.png" xlink:type="simple" xlink:show="embed" xlink:actuate="onLoad"/></draw:frame></text:p>
      <text:p text:style-name="Text_20_body"><draw:frame draw:style-name="mediacenter" draw:name="9" text:anchor-type="paragraph" draw:z-index="9" svg:width="23.8125cm" style:rel-width="100%" svg:height="5.2652083333333cm" style:rel-height="scale"><draw:image xlink:href="Pictures/ea39ddd27c1aebb7faa49178c54748c0.png" xlink:type="simple" xlink:show="embed" xlink:actuate="onLoad"/></draw:frame></text:p>
      <text:p text:style-name="Text_20_body">После нажатия кнопки <text:span text:style-name="Strong_20_Emphasis">Выход</text:span> появляется окно <text:span text:style-name="Strong_20_Emphasis">Работа с заказом</text:span> с изменённым состоянием возврата.</text:p>
      <text:p text:style-name="Text_20_body"><draw:frame draw:style-name="mediacenter" draw:name="10" text:anchor-type="paragraph" draw:z-index="10" svg:width="28.231041666667cm" style:rel-width="100%" svg:height="15.927916666667cm" style:rel-height="scale"><draw:image xlink:href="Pictures/08c23afbd4f12e1fbaa9ac53a624ff36.png" xlink:type="simple" xlink:show="embed" xlink:actuate="onLoad"/></draw:frame></text:p>
      <text:p text:style-name="Text_20_body">После нажатия кнопки <text:span text:style-name="Strong_20_Emphasis">КРС</text:span> распечатывается квитанция разных сборов.</text:p>
      <text:p text:style-name="Text_20_body"><draw:frame draw:style-name="mediacenter" draw:name="11" text:anchor-type="paragraph" draw:z-index="11" svg:width="20.108333333333cm" style:rel-width="100%" svg:height="25.320625cm" style:rel-height="scale"><draw:image xlink:href="Pictures/0ae7d2a43b02372031755aee1a242024.png" xlink:type="simple" xlink:show="embed" xlink:actuate="onLoad"/></draw:frame></text:p>
      <text:p text:style-name="Text_20_body">Для получения справки о возврате необходимо отметить галочкой в окне <text:span text:style-name="Strong_20_Emphasis">Работа с заказом</text:span> возвращённый билет и нажмите кнопку <text:span text:style-name="Strong_20_Emphasis">Формировать справ. о возвр.</text:span></text:p>
      <text:p text:style-name="Text_20_body"><draw:frame draw:style-name="mediacenter" draw:name="12" text:anchor-type="paragraph" draw:z-index="12" svg:width="28.09875cm" style:rel-width="100%" svg:height="15.848541666667cm" style:rel-height="scale"><draw:image xlink:href="Pictures/120c978aa98ae23d5bc1a604ec1fa995.png" xlink:type="simple" xlink:show="embed" xlink:actuate="onLoad"/></draw:frame></text:p>
      <text:p text:style-name="Text_20_body">После нажатия кнопки <text:span text:style-name="Strong_20_Emphasis">ОК</text:span> по кнопке <text:span text:style-name="Strong_20_Emphasis">КРС</text:span> печатается Квитанция Разных Сборов – финансовый документ РЖД как факт проведения возврата в системе АСУ «Экспресс-3», а по кнопке <text:span text:style-name="Strong_20_Emphasis">Справка о возвр.</text:span> (внутренний документ ТКП и Сирены) в блоке <text:span text:style-name="Strong_20_Emphasis">Печать</text:span> – квитанция электронного документа справки о возврате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В связи с тем, что возможен некий временной интервал между уточняющим запросом суммы к возврату, которая отображается в «Заявлении об отказе от поездки» и проведением самого возврата в системе АСУ «Экспресс-3», то суммы к возврату могут отличаться во внутренних документах Сирены – «Справке о возврате» и документах ОАО «РЖД» – КРС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Агент при выполнении возврата  билетов должен выплачивать пассажиру сумму возврата, указанную в КРС.</text:p>
          </table:table-cell>
        </table:table-row>
      </table:table>
      <text:p text:style-name="Text_20_body">Пример справки о возврате:</text:p>
      <text:p text:style-name="Text_20_body"><draw:frame draw:style-name="mediacenter" draw:name="13" text:anchor-type="paragraph" draw:z-index="13" svg:width="18.547291666667cm" style:rel-width="100%" svg:height="12.276666666667cm" style:rel-height="scale"><draw:image xlink:href="Pictures/acd24c5e7d6c40fa13fc3ecc5c8e3aa8.png" xlink:type="simple" xlink:show="embed" xlink:actuate="onLoad"/></draw:frame></text:p>
      <text:p text:style-name="Text_20_body">При возврате билета, если билет оплачен пластиковой картой (в окне <text:span text:style-name="Strong_20_Emphasis">Работа с заказом</text:span> ФОП=ПК), возврат денег автоматически осуществляется на пластиковую карту. В этом случае агент не должен возвращать пассажиру наличные деньги.</text:p>
      <text:p text:style-name="Text_20_body">Пример оплаты пластиковой картой:</text:p>
      <text:p text:style-name="Text_20_body"><draw:frame draw:style-name="mediacenter" draw:name="14" text:anchor-type="paragraph" draw:z-index="14" svg:width="28.231041666667cm" style:rel-width="100%" svg:height="15.927916666667cm" style:rel-height="scale"><draw:image xlink:href="Pictures/ab9fb7a4b96732bf7131bf42ec548956.png" xlink:type="simple" xlink:show="embed" xlink:actuate="onLoad"/></draw:frame></text:p>
      <text:p text:style-name="Text_20_body">При этом агент может брать сбор за возврат, если это установлено агентством. В этом случае после распечатки заявления отказа от перевозки и нажатия кнопки <text:span text:style-name="Strong_20_Emphasis">Продолжить возврат</text:span> выводится окно с величиной агентского сбора для каждого бланка билета данного заказа.</text:p>
      <text:p text:style-name="Text_20_body"><draw:frame draw:style-name="mediacenter" draw:name="15" text:anchor-type="paragraph" draw:z-index="15" svg:width="10.16cm" svg:height="3.730625cm"><draw:image xlink:href="Pictures/4e92aa9a9c76462ffafef1764bb4f7cf.png" xlink:type="simple" xlink:show="embed" xlink:actuate="onLoad"/></draw:frame></text:p>
      <text:p text:style-name="Text_20_body">Величина агентского сбора берется из базы данных системы, в которую вводится информация, присылаемая агентствами. Агент может изменить агентский сбор в окне вывода, если величина сбора не соответствует требуемой. Чтобы сохранить величины сборов для данного заказа агент нажимает кнопку <text:span text:style-name="Strong_20_Emphasis">Установить</text:span>. На синем экране эмулятора терминала появляется сообщение <text:span text:style-name="Source_20_Text">ИЗМЕНЕНИЯ ВНЕСЕНЫ</text:span>. </text:p>
      <text:p text:style-name="Text_20_body"><draw:frame draw:style-name="mediacenter" draw:name="16" text:anchor-type="paragraph" draw:z-index="16" svg:width="50.8cm" style:rel-width="100%" svg:height="27.278541666667cm" style:rel-height="scale"><draw:image xlink:href="Pictures/b7672fdef626e7f405005503705b8ae1.png" xlink:type="simple" xlink:show="embed" xlink:actuate="onLoad"/></draw:frame></text:p>
      <text:p text:style-name="Text_20_body">Далее для продолжения возврата необходимо нажать кнопку <text:span text:style-name="Strong_20_Emphasis">Продолжить</text:span>. Начинают выводиться окна, показывающие статусы обработки запросов возврата.</text:p>
      <text:p text:style-name="Text_20_body">При оплате банковской картой билетов железнодорожной перевозки в пакет документов возврата добавляются 2 новых:</text:p>
      <text:list text:style-name="List_20_1" text:continue-numbering="false">
        <text:list-item>
          <text:p text:style-name="List_20_1_Content_First"> квитанция электронного документа (форма 95) на агентский сбор за возврат;</text:p>
        </text:list-item>
        <text:list-item>
          <text:p text:style-name="List_20_1_Content_Last"> квитанция оплаты по платежной (банковской) карте на сумму возврата «ПК». В ней отражена сумма, возвращаемая на карту, величина которой равна стоимости возврата железнодорожных билетов минус сбор за возврат.</text:p>
        </text:list-item>
      </text:list>
      <text:p text:style-name="Text_20_body"><draw:frame draw:style-name="mediacenter" draw:name="17" text:anchor-type="paragraph" draw:z-index="17" svg:width="18.838333333333cm" style:rel-width="100%" svg:height="23.442083333333cm" style:rel-height="scale"><draw:image xlink:href="Pictures/5508cd10e222705ae67880013034b25b.png" xlink:type="simple" xlink:show="embed" xlink:actuate="onLoad"/></draw:frame></text:p>
      <text:p text:style-name="Text_20_body"><draw:frame draw:style-name="mediacenter" draw:name="18" text:anchor-type="paragraph" draw:z-index="18" svg:width="21.616458333333cm" style:rel-width="100%" svg:height="19.20875cm" style:rel-height="scale"><draw:image xlink:href="Pictures/efe0adce8966d6a3fae993f33d59cab3.png" xlink:type="simple" xlink:show="embed" xlink:actuate="onLoad"/></draw:frame></text:p>
      <text:p text:style-name="Text_20_body">В случае возврата билета, оплаченного спонсором, агенту необходимо обращать внимание на информацию в окне <text:span text:style-name="Strong_20_Emphasis">Работа с заказом – ПЕРЕВОЗКА ОПЛАЧЕНА СПОНСОРОМ (ДАННЫЕ СПОНСОРА)</text:span>, так как возврат денег за перевозку возможен <text:span text:style-name="underline">только спонсору</text:span>. В поле номера документа при возврате следует указать номер документа пассажира.</text:p>
      <text:p text:style-name="Text_20_body"><draw:frame draw:style-name="mediacenter" draw:name="19" text:anchor-type="paragraph" draw:z-index="19" svg:width="28.178125cm" style:rel-width="100%" svg:height="15.875cm" style:rel-height="scale"><draw:image xlink:href="Pictures/8ed9a30e2677df766fc7fab0075265bb.png" xlink:type="simple" xlink:show="embed" xlink:actuate="onLoad"/></draw:frame></text:p>
      <text:p text:style-name="Text_20_body">При возврате билетов перевозки туда-обратно, на которой применяются спецтарифы (тарифы <text:span text:style-name="Source_20_Text">ТУДА</text:span>, <text:span text:style-name="Source_20_Text">ОБРТ</text:span>, <text:span text:style-name="Source_20_Text">ОБРТМ</text:span>, <text:span text:style-name="Source_20_Text">Д/ТУДА</text:span>, <text:span text:style-name="Source_20_Text">Д/ОБРТ</text:span>), сначала следует вернуть билеты на обратном направлении, а после их успешного возврата – билеты прямого направления. При возврате билетов перевозки туда-обратно, на которой не применяются спецтарифы, возврат билетов возможен независимо от маршрута.</text:p>
      <text:h text:style-name="Heading_20_2" text:outline-level="2"><text:bookmark-start text:name="__RefHeading___переоформление_билета_3"/><text:bookmark-start text:name="переоформление_билета"/>Переоформление билета<text:bookmark-end text:name="__RefHeading___переоформление_билета_3"/><text:bookmark-end text:name="переоформление_билета"/></text:h>
      <text:p text:style-name="Text_20_body">Железнодорожные электронные билеты (ЭБ) могут быть переоформлены в железнодорожных кассах.</text:p>
      <text:p text:style-name="Text_20_body">Переоформление электронных документов производится через оформление нового проездного документа и полный возврат старого документа.</text:p>
      <text:p text:style-name="Text_20_body">Переоформление возможно на ранее отходящий поезд, если  до отправления поезда, на который пассажир хочет переоформить документ, осталось менее 24 часов, в вагон того же перевозчика, в который был оформлен первоначальный ЭБ. В межгосударственном сообщении возможно переоформление в вагон другого перевозчика (государства). Станции отправления и назначения не должны изменяться. Если станция – вокзал многовокзального города, то разрешается изменение на другой вокзал.</text:p>
      <text:p text:style-name="Text_20_body">Переоформление возможно в следующих случаях:</text:p>
      <text:list text:style-name="List_20_1" text:continue-numbering="false">
        <text:list-item>
          <text:p text:style-name="List_20_1_Content_First"> замена номера поезда на ранее уходящий скорый или пассажирский;</text:p>
        </text:list-item>
        <text:list-item>
          <text:p text:style-name="List_20_1_Content"> замена типа вагона на  более низкий  или более высокий;</text:p>
        </text:list-item>
        <text:list-item>
          <text:p text:style-name="List_20_1_Content"> замена одновременно номера поезда (на ранее уходящий) и тип вагона;</text:p>
        </text:list-item>
        <text:list-item>
          <text:p text:style-name="List_20_1_Content"> замена мест в одном вагоне на места в другом вагоне того же типа;</text:p>
        </text:list-item>
        <text:list-item>
          <text:p text:style-name="List_20_1_Content"> замена номера места в одном и том же вагоне;</text:p>
        </text:list-item>
        <text:list-item>
          <text:p text:style-name="List_20_1_Content"> замена мест на другие места в том же поезде и типе вагона с учетом требований к местам (количество нижних, верхних «в одном купе», «в одном отсеке», «только на боковые»);</text:p>
        </text:list-item>
        <text:list-item>
          <text:p text:style-name="List_20_1_Content_Last"> замена детских билетов на соответствующие билеты за полную стоимость и наоборот на другое место.</text:p>
        </text:list-item>
      </text:list>
      <text:p text:style-name="Text_20_body">Не подлежат переоформлению:</text:p>
      <text:list text:style-name="List_20_1" text:continue-numbering="false">
        <text:list-item>
          <text:p text:style-name="List_20_1_Content_First"> документы без места;</text:p>
        </text:list-item>
        <text:list-item>
          <text:p text:style-name="List_20_1_Content"> детские ЭБ на взрослые и наоборот на то же самое место;</text:p>
        </text:list-item>
        <text:list-item>
          <text:p text:style-name="List_20_1_Content_Last"> ЭБ в международном сообщении.</text:p>
        </text:list-item>
      </text:list>
      <text:p text:style-name="Text_20_body">Можно переоформлять полные и детские билеты, оформленные за наличный вид расчета в другом государстве только между станциями разных государств.</text:p>
      <text:p text:style-name="Text_20_body">Взимается сбор за переоформление в размере 199 руб. 60 коп. (за каждый ЭБ).</text:p>
      <text:p text:style-name="Text_20_body">В целях исключения злоупотреблений, переоформление электронных билетов, по которым была пройдена электронная регистрация, менее чем за 1 час до момента отправления поезда с начальной станции, осуществляется в билетных кассах через возврат «в претензионном порядке». Возврат денежных средств пассажиру производится после положительно рассмотренной претензии.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5meal" text:style-name="Internet_20_link" text:visited-style-name="Visited_20_Internet_20_Link">Предоплаченное питание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24:25</meta:creation-date>
    <dc:creator>Generated</dc:creator>
    <dc:date>2026-08-17T17::24:25</dc:date>
    <dc:language>en-US</dc:language>
    <meta:editing-cycles>1</meta:editing-cycles>
    <meta:editing-duration>PT0S</meta:editing-duration>
    <dc:title>rzd:01user:14tktrefund</dc:title>
  </office:meta>
</office:document-meta>
</file>