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4407960f8b8b4114c26596a8b7c7c20.png"/>
  <manifest:file-entry manifest:media-type="image/png" manifest:full-path="Pictures/ad71b73c31cb6067f02471fdef2981e1.png"/>
  <manifest:file-entry manifest:media-type="image/png" manifest:full-path="Pictures/9eb72058dc3c532b6fef6d08227c83ac.png"/>
  <manifest:file-entry manifest:media-type="image/png" manifest:full-path="Pictures/96c89647dfed9ab26a5d624a9dd822ab.png"/>
  <manifest:file-entry manifest:media-type="image/png" manifest:full-path="Pictures/4401d8b1944c20416984aae6f9b30189.png"/>
  <manifest:file-entry manifest:media-type="image/png" manifest:full-path="Pictures/2c2059d2a24f8d38fd49e14b59527f8f.png"/>
  <manifest:file-entry manifest:media-type="image/png" manifest:full-path="Pictures/e0240aaccb13f322a2a51e259809347d.png"/>
  <manifest:file-entry manifest:media-type="image/png" manifest:full-path="Pictures/de5d4a8a1e5d87049a2693fe0e124bd3.png"/>
  <manifest:file-entry manifest:media-type="image/png" manifest:full-path="Pictures/febf8e414ce9aad0168ee7a9fd3892f9.png"/>
  <manifest:file-entry manifest:media-type="image/png" manifest:full-path="Pictures/f12a220a25e28665cac722ad0d843784.png"/>
  <manifest:file-entry manifest:media-type="image/png" manifest:full-path="Pictures/f6572c94143546f1319ed1c29f10084c.png"/>
  <manifest:file-entry manifest:media-type="image/png" manifest:full-path="Pictures/8ff82a5af02c281442bbabb59ae50f1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15meal"/><text:bookmark-start text:name="__RefHeading___предоплаченное_питание_1"/><text:bookmark-start text:name="предоплаченное_питание"/>Предоплаченное питание<text:bookmark-end text:name="__RefHeading___предоплаченное_питание_1"/><text:bookmark-end text:name="предоплаченное_питание"/></text:h>
      <text:p text:style-name="Text_20_body">Если при оформлении в вагоны «Купе», «СВ», «Люкс», в графе <text:span text:style-name="Strong_20_Emphasis">Категория</text:span> присутствует код <text:span text:style-name="Source_20_Text">У1</text:span> и больше (иногда бывает до <text:span text:style-name="Source_20_Text">У7</text:span>), то пассажиру будет предоставлено питание. Количество рационов питания зависит от цифры: <text:span text:style-name="Source_20_Text">У2</text:span> – 2-х кратное питание.</text:p>
      <text:p text:style-name="Text_20_body">Стоимость питания уже включена в стоимость билета. При оформлении билетов в такие вагоны пассажирам автоматически присваивается «Стандартный» рацион питания.</text:p>
      <text:p text:style-name="Text_20_body">Расписание предоставления питания:</text:p>
      <text:list text:style-name="List_20_1" text:continue-numbering="false">
        <text:list-item>
          <text:p text:style-name="List_20_1_Content_First"> завтрак – 07:00-12:00;</text:p>
        </text:list-item>
        <text:list-item>
          <text:p text:style-name="List_20_1_Content"> обед – 12:00-16:00;</text:p>
        </text:list-item>
        <text:list-item>
          <text:p text:style-name="List_20_1_Content_Last"> ужин – 16:00-22:00.</text:p>
        </text:list-item>
      </text:list>
      <text:p text:style-name="Text_20_body">Первый рацион питания предоставляется пассажирам в зависимости от времени посадки в поезд.</text:p>
      <text:p text:style-name="Text_20_body">При посадке пассажира в поезд:</text:p>
      <text:list text:style-name="List_20_1" text:continue-numbering="false">
        <text:list-item>
          <text:p text:style-name="List_20_1_Content_First"> с 7 ч. до 12 ч. и после 22 ч. – завтрак;</text:p>
        </text:list-item>
        <text:list-item>
          <text:p text:style-name="List_20_1_Content"> с 12 ч. до 16 ч. – обед;</text:p>
        </text:list-item>
        <text:list-item>
          <text:p text:style-name="List_20_1_Content_Last"> с 16 ч. до 22 ч. – ужин.</text:p>
        </text:list-item>
      </text:list>
      <text:p text:style-name="Text_20_body"><draw:frame draw:style-name="mediacenter" draw:name="0" text:anchor-type="paragraph" draw:z-index="0" svg:width="26.431875cm" style:rel-width="100%" svg:height="13.17625cm" style:rel-height="scale"><draw:image xlink:href="Pictures/34407960f8b8b4114c26596a8b7c7c20.png" xlink:type="simple" xlink:show="embed" xlink:actuate="onLoad"/></draw:frame></text:p>
      <text:p text:style-name="Text_20_body">В нашей системе предусмотрена возможность смены рациона питания. Пассажир может выбрать другой рацион. При отказе пассажира на изменение рациона питания пассажиру всегда гарантировано предоставляется «Стандартный» заказ питания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Изменить рацион предоплаченного питания возможно не позднее чем за 72 часа (трое суток) до отправления поезда с начальной станции.</text:p>
          </table:table-cell>
        </table:table-row>
      </table:table>
      <text:p text:style-name="Text_20_body">Вагоны с услугой смены питания имеют признак ИП в графе <text:span text:style-name="Strong_20_Emphasis">Доп. признаки</text:span> таблицы вагонов либо на странице заказа будет активна кнопка <text:span text:style-name="Strong_20_Emphasis">Изменить питание</text:span>:</text:p>
      <text:p text:style-name="Text_20_body"><draw:frame draw:style-name="mediacenter" draw:name="1" text:anchor-type="paragraph" draw:z-index="1" svg:width="26.484791666667cm" style:rel-width="100%" svg:height="13.17625cm" style:rel-height="scale"><draw:image xlink:href="Pictures/ad71b73c31cb6067f02471fdef2981e1.png" xlink:type="simple" xlink:show="embed" xlink:actuate="onLoad"/></draw:frame></text:p>
      <text:p text:style-name="Text_20_body"><draw:frame draw:style-name="mediacenter" draw:name="2" text:anchor-type="paragraph" draw:z-index="2" svg:width="26.458333333333cm" style:rel-width="100%" svg:height="14.816666666667cm" style:rel-height="scale"><draw:image xlink:href="Pictures/9eb72058dc3c532b6fef6d08227c83ac.png" xlink:type="simple" xlink:show="embed" xlink:actuate="onLoad"/></draw:frame></text:p>
      <text:p text:style-name="Text_20_body">Нажав кнопку <text:span text:style-name="Strong_20_Emphasis">Выбор питания</text:span>, видно, какой рацион питания у пассажира в текущий момент времени, а также список всех имеющихся рационов питания в выбранном вагоне:</text:p>
      <text:p text:style-name="Text_20_body"><draw:frame draw:style-name="mediacenter" draw:name="3" text:anchor-type="paragraph" draw:z-index="3" svg:width="21.642916666667cm" style:rel-width="100%" svg:height="8.73125cm" style:rel-height="scale"><draw:image xlink:href="Pictures/96c89647dfed9ab26a5d624a9dd822ab.png" xlink:type="simple" xlink:show="embed" xlink:actuate="onLoad"/></draw:frame></text:p>
      <text:p text:style-name="Text_20_body">Отметив чекбокс с другим рационом питания, который хочет пассажир, агент по кнопке <text:span text:style-name="Strong_20_Emphasis">Изменить</text:span> производит смену питания для пассажира с первым билетом в заказе (бланк 1):</text:p>
      <text:p text:style-name="Text_20_body"><draw:frame draw:style-name="mediacenter" draw:name="4" text:anchor-type="paragraph" draw:z-index="4" svg:width="21.642916666667cm" style:rel-width="100%" svg:height="8.73125cm" style:rel-height="scale"><draw:image xlink:href="Pictures/4401d8b1944c20416984aae6f9b30189.png" xlink:type="simple" xlink:show="embed" xlink:actuate="onLoad"/></draw:frame></text:p>
      <text:p text:style-name="Text_20_body">Услуга смены питания доступна как для отдельного пассажира в заказе, так и для всех пассажиров заказа.</text:p>
      <text:p text:style-name="Text_20_body">Для того чтобы изменить питание одновременно для всех пассажиров заказа:</text:p>
      <text:p text:style-name="Text_20_body">1. В поле бланков заказа выбрать «<text:span text:style-name="Source_20_Text">Все бланки</text:span>»:</text:p>
      <text:p text:style-name="Text_20_body"><draw:frame draw:style-name="mediacenter" draw:name="5" text:anchor-type="paragraph" draw:z-index="5" svg:width="21.642916666667cm" style:rel-width="100%" svg:height="8.73125cm" style:rel-height="scale"><draw:image xlink:href="Pictures/2c2059d2a24f8d38fd49e14b59527f8f.png" xlink:type="simple" xlink:show="embed" xlink:actuate="onLoad"/></draw:frame></text:p>
      <text:p text:style-name="Text_20_body">2. Отметить галочкой чекбокс выбранного рациона питания и нажать кнопку <text:span text:style-name="Strong_20_Emphasis">Изменить</text:span>:</text:p>
      <text:p text:style-name="Text_20_body"><draw:frame draw:style-name="mediacenter" draw:name="6" text:anchor-type="paragraph" draw:z-index="6" svg:width="21.642916666667cm" style:rel-width="100%" svg:height="8.73125cm" style:rel-height="scale"><draw:image xlink:href="Pictures/e0240aaccb13f322a2a51e259809347d.png" xlink:type="simple" xlink:show="embed" xlink:actuate="onLoad"/></draw:frame></text:p>
      <text:p text:style-name="Text_20_body">Для поездки туда-обратно услуга изменения рациона питания и вывод имеющихся рационов предоставляется по кнопке <text:span text:style-name="Strong_20_Emphasis">Выбор питания</text:span> в окне <text:span text:style-name="Strong_20_Emphasis">Работа с заказом</text:span> для каждого направления отдельно. Выберите нужное направление (сегмент ТУДА или ОБРАТНО) в окне <text:span text:style-name="Strong_20_Emphasis">Выберите сегмент</text:span>:</text:p>
      <text:p text:style-name="Text_20_body"><draw:frame draw:style-name="mediacenter" draw:name="7" text:anchor-type="paragraph" draw:z-index="7" svg:width="8.5725cm" style:rel-width="100%" svg:height="4.1804166666667cm" style:rel-height="scale"><draw:image xlink:href="Pictures/de5d4a8a1e5d87049a2693fe0e124bd3.png" xlink:type="simple" xlink:show="embed" xlink:actuate="onLoad"/></draw:frame></text:p>
      <text:p text:style-name="Text_20_body">Нажмите кнопку <text:span text:style-name="Strong_20_Emphasis">Продолжить</text:span>. Будет представлен список рационов питания для первого пассажира по выбранному направлению:</text:p>
      <text:p text:style-name="Text_20_body"><draw:frame draw:style-name="mediacenter" draw:name="8" text:anchor-type="paragraph" draw:z-index="8" svg:width="24.659166666667cm" style:rel-width="100%" svg:height="10.742083333333cm" style:rel-height="scale"><draw:image xlink:href="Pictures/febf8e414ce9aad0168ee7a9fd3892f9.png" xlink:type="simple" xlink:show="embed" xlink:actuate="onLoad"/></draw:frame></text:p>
      <text:p text:style-name="Text_20_body">Если агент в окне <text:span text:style-name="Strong_20_Emphasis">Выбор питания</text:span> из-за малого размера окна не видит полного описания рациона питания он может:</text:p>
      <text:list text:style-name="List_20_1" text:continue-numbering="false">
        <text:list-item>
          <text:p text:style-name="LastListParagraph_List_20_1_Content_First"> Расширить левую и правую границы окна для полного вывода поля <text:span text:style-name="Strong_20_Emphasis">Описание</text:span>:</text:p>
        </text:list-item>
      </text:list>
      <text:p text:style-name="Text_20_body"><draw:frame draw:style-name="mediacenter" draw:name="9" text:anchor-type="paragraph" draw:z-index="9" svg:width="32.940625cm" style:rel-width="100%" svg:height="6.2177083333333cm" style:rel-height="scale"><draw:image xlink:href="Pictures/f12a220a25e28665cac722ad0d843784.png" xlink:type="simple" xlink:show="embed" xlink:actuate="onLoad"/></draw:frame></text:p>
      <text:list text:style-name="List_20_1" text:continue-numbering="false">
        <text:list-item>
          <text:p text:style-name="LastListParagraph_List_20_1_Content_First"> Нажать левой кнопкой мыши на требуемое описание спецпитания. В появившейся подсказке будет представлено полное описание данного спецпитания:</text:p>
        </text:list-item>
      </text:list>
      <text:p text:style-name="Text_20_body"><draw:frame draw:style-name="mediacenter" draw:name="10" text:anchor-type="paragraph" draw:z-index="10" svg:width="24.685625cm" style:rel-width="100%" svg:height="10.768541666667cm" style:rel-height="scale"><draw:image xlink:href="Pictures/f6572c94143546f1319ed1c29f10084c.png" xlink:type="simple" xlink:show="embed" xlink:actuate="onLoad"/></draw:frame></text:p>
      <text:p text:style-name="Text_20_body">Последующие действия оператора не отличаются от описанных выше для перевозки в одном направлении.</text:p>
      <text:p text:style-name="Text_20_body">В Контрольном купоне электронного билета в самой его нижней части можно посмотреть, какой тип питания у пассажира на текущий момент:</text:p>
      <text:p text:style-name="Text_20_body"><draw:frame draw:style-name="mediacenter" draw:name="11" text:anchor-type="paragraph" draw:z-index="11" svg:width="21.537083333333cm" style:rel-width="100%" svg:height="18.335625cm" style:rel-height="scale"><draw:image xlink:href="Pictures/8ff82a5af02c281442bbabb59ae50f1d.png" xlink:type="simple" xlink:show="embed" xlink:actuate="onLoad"/></draw:frame></text:p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16ordersearch" text:style-name="Internet_20_link" text:visited-style-name="Visited_20_Internet_20_Link">Поиск заказа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bus" text:style-name="Internet_20_link" text:visited-style-name="Visited_20_Internet_20_Link">Оформление автобусных перевозок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2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3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7::03:59</meta:creation-date>
    <dc:creator>Generated</dc:creator>
    <dc:date>2026-08-17T17::03:59</dc:date>
    <dc:language>en-US</dc:language>
    <meta:editing-cycles>1</meta:editing-cycles>
    <meta:editing-duration>PT0S</meta:editing-duration>
    <dc:title>rzd:01user:15meal</dc:title>
  </office:meta>
</office:document-meta>
</file>