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855df0f7d6aeed087579949fec9db3.png"/>
  <manifest:file-entry manifest:media-type="image/png" manifest:full-path="Pictures/65069207303c364a571598739c5b6925.png"/>
  <manifest:file-entry manifest:media-type="image/png" manifest:full-path="Pictures/af868f5415926c854bf2d88ba28bc511.png"/>
  <manifest:file-entry manifest:media-type="image/png" manifest:full-path="Pictures/f98fd288550e76397db083f3b4aa52be.png"/>
  <manifest:file-entry manifest:media-type="image/png" manifest:full-path="Pictures/e43f1dfa6a7d61e799ab334962d2964a.png"/>
  <manifest:file-entry manifest:media-type="image/png" manifest:full-path="Pictures/ede2702e78b4f63e9c6d1b6b04582e4d.png"/>
  <manifest:file-entry manifest:media-type="image/png" manifest:full-path="Pictures/b6c0486db9dcea143c7023ebd0a52c71.png"/>
  <manifest:file-entry manifest:media-type="image/png" manifest:full-path="Pictures/fcb102036bf1109a7e6db3f98cb76a3f.png"/>
  <manifest:file-entry manifest:media-type="image/png" manifest:full-path="Pictures/b0c09c2b39f2cc158a973b9b6618cc86.png"/>
  <manifest:file-entry manifest:media-type="image/png" manifest:full-path="Pictures/f4bf866c09290c93ebd75b03714078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1user:16ordersearch"/><text:bookmark-start text:name="__RefHeading___поиск_заказа_1"/><text:bookmark-start text:name="поиск_заказа"/>Поиск заказа<text:bookmark-end text:name="__RefHeading___поиск_заказа_1"/><text:bookmark-end text:name="поиск_заказа"/></text:h>
      <text:p text:style-name="Text_20_body">Заказ можно вызвать через окно <text:span text:style-name="Strong_20_Emphasis">Поиск заказа</text:span>. Для вызова окна надо в окне <text:span text:style-name="Strong_20_Emphasis">Поиск мест</text:span> нажать кнопку <text:span text:style-name="Strong_20_Emphasis">Поиск заказа</text:span>.</text:p>
      <text:p text:style-name="Text_20_body"><draw:frame draw:style-name="mediacenter" draw:name="0" text:anchor-type="paragraph" draw:z-index="0" svg:width="19.155833333333cm" style:rel-width="100%" svg:height="9.7102083333333cm" style:rel-height="scale"><draw:image xlink:href="Pictures/98855df0f7d6aeed087579949fec9db3.png" xlink:type="simple" xlink:show="embed" xlink:actuate="onLoad"/></draw:frame></text:p>
      <text:p text:style-name="Text_20_body">Если не указывать параметры и нажать кнопку <text:span text:style-name="Strong_20_Emphasis">Найти</text:span>, то будет выдана информация по всем заказам, созданным на данном пульте в течение 30 дней. Если указать диапазон поиска, то будут выданы записи, созданные в указанный период. </text:p>
      <text:p text:style-name="Text_20_body">Если не указать начало поиска, то по умолчанию берется дата 30 дней назад. Если не указать конец поиска, то по умолчанию берется текущая дата.
Если не указано время, то автоматически берется время 0000.</text:p>
      <text:p text:style-name="Text_20_body">Для поиска информации о конкретном пассажире можно задать все параметры или любое количество параметров. Если указанным параметрам поиска соответствует несколько записей, то в окне появится список.</text:p>
      <text:p text:style-name="Text_20_body">Пример, когда параметры поиска не указаны:</text:p>
      <text:p text:style-name="Text_20_body"><draw:frame draw:style-name="mediacenter" draw:name="1" text:anchor-type="paragraph" draw:z-index="1" svg:width="19.182291666667cm" style:rel-width="100%" svg:height="9.7102083333333cm" style:rel-height="scale"><draw:image xlink:href="Pictures/65069207303c364a571598739c5b6925.png" xlink:type="simple" xlink:show="embed" xlink:actuate="onLoad"/></draw:frame></text:p>
      <text:p text:style-name="Text_20_body">Пример, когда параметром поиска является номер заказа:</text:p>
      <text:p text:style-name="Text_20_body"><draw:frame draw:style-name="mediacenter" draw:name="2" text:anchor-type="paragraph" draw:z-index="2" svg:width="19.155833333333cm" style:rel-width="100%" svg:height="9.7366666666667cm" style:rel-height="scale"><draw:image xlink:href="Pictures/af868f5415926c854bf2d88ba28bc511.png" xlink:type="simple" xlink:show="embed" xlink:actuate="onLoad"/></draw:frame></text:p>
      <text:p text:style-name="Text_20_body">Пример, когда параметром поиска является фамилия пассажира:</text:p>
      <text:p text:style-name="Text_20_body"><draw:frame draw:style-name="mediacenter" draw:name="3" text:anchor-type="paragraph" draw:z-index="3" svg:width="19.182291666667cm" style:rel-width="100%" svg:height="9.7366666666667cm" style:rel-height="scale"><draw:image xlink:href="Pictures/f98fd288550e76397db083f3b4aa52be.png" xlink:type="simple" xlink:show="embed" xlink:actuate="onLoad"/></draw:frame></text:p>
      <text:p text:style-name="Text_20_body">Незаполненным полям <text:span text:style-name="Strong_20_Emphasis">Пульт</text:span>, <text:span text:style-name="Strong_20_Emphasis">Агентство</text:span> и <text:span text:style-name="Strong_20_Emphasis">Оператор</text:span> присваиваются текущие значения пульта, агентства, оператора того агента, который работает в данный момент за терминалом. При поиске заказа, созданного другим агентом с другого пульта этого агентства, помимо номера PNR или номера заказа, в поле <text:span text:style-name="Strong_20_Emphasis">Пульт</text:span> надо указать код пульта (если он известен) или значение «<text:span text:style-name="Source_20_Text">ВСЕ</text:span>», в поле <text:span text:style-name="Strong_20_Emphasis">Оператор</text:span> – значение «<text:span text:style-name="Source_20_Text">ВСЕ</text:span>».</text:p>
      <text:p text:style-name="Text_20_body">Для просмотра нужного заказа надо нажать кнопку <text:span text:style-name="Strong_20_Emphasis">Показать</text:span>.  </text:p>
      <text:p text:style-name="Text_20_body"><draw:frame draw:style-name="mediacenter" draw:name="4" text:anchor-type="paragraph" draw:z-index="4" svg:width="24.659166666667cm" style:rel-width="100%" svg:height="1.6933333333333cm" style:rel-height="scale"><draw:image xlink:href="Pictures/e43f1dfa6a7d61e799ab334962d2964a.png" xlink:type="simple" xlink:show="embed" xlink:actuate="onLoad"/></draw:frame></text:p>
      <text:p text:style-name="Text_20_body"><draw:frame draw:style-name="mediacenter" draw:name="5" text:anchor-type="paragraph" draw:z-index="5" svg:width="28.231041666667cm" style:rel-width="100%" svg:height="15.927916666667cm" style:rel-height="scale"><draw:image xlink:href="Pictures/ede2702e78b4f63e9c6d1b6b04582e4d.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Окно <text:span text:style-name="Strong_20_Emphasis">Поиск заказа</text:span> можно растягивать для появления в окне большего количества заказов.</text:p>
          </table:table-cell>
        </table:table-row>
      </table:table>
      <text:p text:style-name="Text_20_body">Пример:</text:p>
      <text:p text:style-name="Text_20_body"><draw:frame draw:style-name="mediacenter" draw:name="6" text:anchor-type="paragraph" draw:z-index="6" svg:width="19.182291666667cm" style:rel-width="100%" svg:height="11.377083333333cm" style:rel-height="scale"><draw:image xlink:href="Pictures/b6c0486db9dcea143c7023ebd0a52c71.png" xlink:type="simple" xlink:show="embed" xlink:actuate="onLoad"/></draw:frame></text:p>
      <text:p text:style-name="Text_20_body">Пример поиска чужого PNR:</text:p>
      <text:p text:style-name="Text_20_body"><draw:frame draw:style-name="mediacenter" draw:name="7" text:anchor-type="paragraph" draw:z-index="7" svg:width="19.155833333333cm" style:rel-width="100%" svg:height="9.7366666666667cm" style:rel-height="scale"><draw:image xlink:href="Pictures/fcb102036bf1109a7e6db3f98cb76a3f.png" xlink:type="simple" xlink:show="embed" xlink:actuate="onLoad"/></draw:frame></text:p>
      <text:p text:style-name="Text_20_body">При оформлении поездки туда-обратно создаются два заказа. Поэтому при поиске заказов в окне <text:span text:style-name="Strong_20_Emphasis">Поиск мест</text:span> по имени пассажира, совершающего такую поездку, будет выведено 2 заказа: один – в направлении ТУДА, и второй – в направлении ОБРАТНО. Оба заказа взаимосвязаны, и по кнопке <text:span text:style-name="Strong_20_Emphasis">Показать</text:span> заказа направления ТУДА возможно увидеть весь маршрут. При этом кнопка <text:span text:style-name="Strong_20_Emphasis">Показать</text:span> для заказа направления ОБРАТНО неактивна.</text:p>
      <text:p text:style-name="Text_20_body"><draw:frame draw:style-name="mediacenter" draw:name="8" text:anchor-type="paragraph" draw:z-index="8" svg:width="25.982083333333cm" style:rel-width="100%" svg:height="12.3825cm" style:rel-height="scale"><draw:image xlink:href="Pictures/b0c09c2b39f2cc158a973b9b6618cc86.png" xlink:type="simple" xlink:show="embed" xlink:actuate="onLoad"/></draw:frame></text:p>
      <text:p text:style-name="Text_20_body">Вид окна <text:span text:style-name="Strong_20_Emphasis">Работа с заказом</text:span> по кнопке <text:span text:style-name="Strong_20_Emphasis">Показать</text:span> заказа направления ТУДА представлен ниже:</text:p>
      <text:p text:style-name="Text_20_body"><draw:frame draw:style-name="mediacenter" draw:name="9" text:anchor-type="paragraph" draw:z-index="9" svg:width="28.231041666667cm" style:rel-width="100%" svg:height="16.007291666667cm" style:rel-height="scale"><draw:image xlink:href="Pictures/f4bf866c09290c93ebd75b0371407807.png" xlink:type="simple" xlink:show="embed" xlink:actuate="onLoad"/></draw:frame></text:p>
      <text:p text:style-name="Horizontal_20_Line"/>
      <text:p text:style-name="Text_20_body">См. далее:</text:p>
      <text:list text:style-name="List_20_1" text:continue-numbering="false">
        <text:list-item>
          <text:p text:style-name="LastListParagraph_List_20_1_Content_First"> <text:a xlink:type="simple" xlink:href="http://wiki.sirena-travel.ru/rzd:01user:17requesthist" text:style-name="Internet_20_link" text:visited-style-name="Visited_20_Internet_20_Link">История запросов</text:a></text:p>
        </text:list-item>
      </text:list>
      <text:p text:style-name="Text_20_body">Другие разделы:</text:p>
      <text:list text:style-name="List_20_1" text:continue-numbering="false">
        <text:list-item>
          <text:p text:style-name="List_20_1_Content_First"> <text:a xlink:type="simple" xlink:href="http://wiki.sirena-travel.ru/rzd:01user:01trainchoice" text:style-name="Internet_20_link" text:visited-style-name="Visited_20_Internet_20_Link">Выбор поезда и вагона</text:a></text:p>
        </text:list-item>
        <text:list-item>
          <text:p text:style-name="List_20_1_Content"> <text:a xlink:type="simple" xlink:href="http://wiki.sirena-travel.ru/rzd:01user:02seatchoice" text:style-name="Internet_20_link" text:visited-style-name="Visited_20_Internet_20_Link">Выбор мест и ввод данных о пассажире</text:a></text:p>
        </text:list-item>
        <text:list-item>
          <text:p text:style-name="List_20_1_Content"> <text:a xlink:type="simple" xlink:href="http://wiki.sirena-travel.ru/rzd:01user:04seatres" text:style-name="Internet_20_link" text:visited-style-name="Visited_20_Internet_20_Link">Резервирование мест</text:a></text:p>
        </text:list-item>
        <text:list-item>
          <text:p text:style-name="List_20_1_Content"> <text:a xlink:type="simple" xlink:href="http://wiki.sirena-travel.ru/rzd:01user:04pay" text:style-name="Internet_20_link" text:visited-style-name="Visited_20_Internet_20_Link">Выбор формы оплаты</text:a></text:p>
        </text:list-item>
        <text:list-item>
          <text:p text:style-name="List_20_1_Content"> <text:a xlink:type="simple" xlink:href="http://wiki.sirena-travel.ru/rzd:01user:05order" text:style-name="Internet_20_link" text:visited-style-name="Visited_20_Internet_20_Link">Подтверждение заказа</text:a></text:p>
        </text:list-item>
        <text:list-item>
          <text:p text:style-name="List_20_1_Content"> <text:a xlink:type="simple" xlink:href="http://wiki.sirena-travel.ru/rzd:01user:06spec" text:style-name="Internet_20_link" text:visited-style-name="Visited_20_Internet_20_Link">Оформление билетов с применением специальных тарифов</text:a></text:p>
        </text:list-item>
        <text:list-item>
          <text:p text:style-name="List_20_1_Content"> <text:a xlink:type="simple" xlink:href="http://wiki.sirena-travel.ru/rzd:01user:07suburb" text:style-name="Internet_20_link" text:visited-style-name="Visited_20_Internet_20_Link">Оформление билетов на пригородные поезда</text:a></text:p>
        </text:list-item>
        <text:list-item>
          <text:p text:style-name="List_20_1_Content"> <text:a xlink:type="simple" xlink:href="http://wiki.sirena-travel.ru/rzd:01user:08inter" text:style-name="Internet_20_link" text:visited-style-name="Visited_20_Internet_20_Link">Оформление билетов в международном сообщении</text:a></text:p>
        </text:list-item>
        <text:list-item>
          <text:p text:style-name="List_20_1_Content"> <text:a xlink:type="simple" xlink:href="http://wiki.sirena-travel.ru/rzd:01user:09whole" text:style-name="Internet_20_link" text:visited-style-name="Visited_20_Internet_20_Link">Выкуп купе целиком</text:a></text:p>
        </text:list-item>
        <text:list-item>
          <text:p text:style-name="List_20_1_Content"> <text:a xlink:type="simple" xlink:href="http://wiki.sirena-travel.ru/rzd:01user:10double" text:style-name="Internet_20_link" text:visited-style-name="Visited_20_Internet_20_Link">Оформление билетов в двухэтажные вагоны</text:a></text:p>
        </text:list-item>
        <text:list-item>
          <text:p text:style-name="List_20_1_Content"> <text:a xlink:type="simple" xlink:href="http://wiki.sirena-travel.ru/rzd:01user:12tktrefund" text:style-name="Internet_20_link" text:visited-style-name="Visited_20_Internet_20_Link">Возврат и переоформление билетов</text:a></text:p>
        </text:list-item>
        <text:list-item>
          <text:p text:style-name="List_20_1_Content"> <text:a xlink:type="simple" xlink:href="http://wiki.sirena-travel.ru/rzd:01user:11roundtrip" text:style-name="Internet_20_link" text:visited-style-name="Visited_20_Internet_20_Link">Оформление билетов по маршруту туда и обратно</text:a></text:p>
        </text:list-item>
        <text:list-item>
          <text:p text:style-name="List_20_1_Content"> <text:a xlink:type="simple" xlink:href="http://wiki.sirena-travel.ru/rzd:01user:13meal" text:style-name="Internet_20_link" text:visited-style-name="Visited_20_Internet_20_Link">Специальное питание</text:a></text:p>
        </text:list-item>
        <text:list-item>
          <text:p text:style-name="List_20_1_Content"> <text:a xlink:type="simple" xlink:href="http://wiki.sirena-travel.ru/rzd:01user:03seatsel" text:style-name="Internet_20_link" text:visited-style-name="Visited_20_Internet_20_Link">Выбор места в беспересадочном вагоне</text:a></text:p>
        </text:list-item>
        <text:list-item>
          <text:p text:style-name="List_20_1_Content"> <text:a xlink:type="simple" xlink:href="http://wiki.sirena-travel.ru/rzd:01user:18salesreport" text:style-name="Internet_20_link" text:visited-style-name="Visited_20_Internet_20_Link">Отчет по продажам</text:a></text:p>
        </text:list-item>
        <text:list-item>
          <text:p text:style-name="List_20_1_Content"> <text:a xlink:type="simple" xlink:href="http://wiki.sirena-travel.ru/rzd:01user:19errors" text:style-name="Internet_20_link" text:visited-style-name="Visited_20_Internet_20_Link">Сбойные ситуации при разрыве связи между системами</text:a></text:p>
        </text:list-item>
        <text:list-item>
          <text:p text:style-name="List_20_1_Content_Last"> <text:a xlink:type="simple" xlink:href="http://wiki.sirena-travel.ru/rzd:01user:20app" text:style-name="Internet_20_link" text:visited-style-name="Visited_20_Internet_20_Link">Информация о вагонах и классах обслуживания</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7::02:40</meta:creation-date>
    <dc:creator>Generated</dc:creator>
    <dc:date>2026-08-17T17::02:40</dc:date>
    <dc:language>en-US</dc:language>
    <meta:editing-cycles>1</meta:editing-cycles>
    <meta:editing-duration>PT0S</meta:editing-duration>
    <dc:title>rzd:01user:16ordersearch</dc:title>
  </office:meta>
</office:document-meta>
</file>