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b00721c72d6c70153ae1fc353023f.png"/>
  <manifest:file-entry manifest:media-type="image/png" manifest:full-path="Pictures/e76b89c6501da154a390db6ce0687826.png"/>
  <manifest:file-entry manifest:media-type="image/png" manifest:full-path="Pictures/3d975a1b9a92462960b4447b375dd1d7.png"/>
  <manifest:file-entry manifest:media-type="image/png" manifest:full-path="Pictures/374a4ba2133bb838f3da8f566fb88a6e.png"/>
  <manifest:file-entry manifest:media-type="image/png" manifest:full-path="Pictures/26bd347a3e71643aa6bc749cf8bc48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7requesthist"/><text:bookmark-start text:name="__RefHeading___история_запросов_1"/><text:bookmark-start text:name="история_запросов"/>История запросов<text:bookmark-end text:name="__RefHeading___история_запросов_1"/><text:bookmark-end text:name="история_запросов"/></text:h>
      <text:p text:style-name="Text_20_body">Для получения истории запросов надо нажать кнопку <text:span text:style-name="Strong_20_Emphasis">История запросов</text:span> в окне <text:span text:style-name="Strong_20_Emphasis">Поиск мест</text:span>. В ответ выходит следующее окно:</text:p>
      <text:p text:style-name="Text_20_body"><draw:frame draw:style-name="mediacenter" draw:name="0" text:anchor-type="paragraph" draw:z-index="0" svg:width="17.092083333333cm" style:rel-width="100%" svg:height="9.445625cm" style:rel-height="scale"><draw:image xlink:href="Pictures/58db00721c72d6c70153ae1fc353023f.png" xlink:type="simple" xlink:show="embed" xlink:actuate="onLoad"/></draw:frame></text:p>
      <text:p text:style-name="Text_20_body">После нажатия кнопки <text:span text:style-name="Strong_20_Emphasis">Найти</text:span> выходит список заказов с указанием времени создания и изменения заказов и выполняемых операций.</text:p>
      <text:p text:style-name="Text_20_body">Если не указан никакой параметр запроса, то выдается информация об операциях, выполненных в текущую дату.</text:p>
      <text:p text:style-name="Text_20_body">Пример:</text:p>
      <text:p text:style-name="Text_20_body"><draw:frame draw:style-name="mediacenter" draw:name="1" text:anchor-type="paragraph" draw:z-index="1" svg:width="17.092083333333cm" style:rel-width="100%" svg:height="9.445625cm" style:rel-height="scale"><draw:image xlink:href="Pictures/e76b89c6501da154a390db6ce0687826.png" xlink:type="simple" xlink:show="embed" xlink:actuate="onLoad"/></draw:frame></text:p>
      <text:p text:style-name="Text_20_body">При задании параметров поиска в список выходят только соответствующие им запросы. Исключением является параметр PNR, если задан номер PNR, то все остальные параметры поиска игнорируются.</text:p>
      <text:p text:style-name="Text_20_body">Если задается дата начала или конца поиска, то обязательно должно быть указано время, иначе параметр поиска по дате игнорируется. Если заданы дата/время начала поиска, но не заданы дата/время конца поиска, то выполняется поиск от указанной даты до текущей даты. Если заданы дата/время конца поиска, но не заданы дата/время начала поиска, то запрос не выполняется.</text:p>
      <text:p text:style-name="Text_20_body">Примеры:</text:p>
      <text:p text:style-name="Text_20_body"><draw:frame draw:style-name="mediacenter" draw:name="2" text:anchor-type="paragraph" draw:z-index="2" svg:width="17.118541666667cm" style:rel-width="100%" svg:height="9.4720833333333cm" style:rel-height="scale"><draw:image xlink:href="Pictures/3d975a1b9a92462960b4447b375dd1d7.png" xlink:type="simple" xlink:show="embed" xlink:actuate="onLoad"/></draw:frame></text:p>
      <text:p text:style-name="Text_20_body"><draw:frame draw:style-name="mediacenter" draw:name="3" text:anchor-type="paragraph" draw:z-index="3" svg:width="17.118541666667cm" style:rel-width="100%" svg:height="9.4720833333333cm" style:rel-height="scale"><draw:image xlink:href="Pictures/374a4ba2133bb838f3da8f566fb88a6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кно можно растягивать для появления в окне большего количества запросов.</text:p>
          </table:table-cell>
        </table:table-row>
      </table:table>
      <text:p text:style-name="Text_20_body"><draw:frame draw:style-name="mediacenter" draw:name="4" text:anchor-type="paragraph" draw:z-index="4" svg:width="17.118541666667cm" style:rel-width="100%" svg:height="17.885833333333cm" style:rel-height="scale"><draw:image xlink:href="Pictures/26bd347a3e71643aa6bc749cf8bc48b8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1:24</meta:creation-date>
    <dc:creator>Generated</dc:creator>
    <dc:date>2026-08-17T17::51:24</dc:date>
    <dc:language>en-US</dc:language>
    <meta:editing-cycles>1</meta:editing-cycles>
    <meta:editing-duration>PT0S</meta:editing-duration>
    <dc:title>rzd:01user:17requesthist</dc:title>
  </office:meta>
</office:document-meta>
</file>