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36d0ad45c201aa1280b912419632118.png"/>
  <manifest:file-entry manifest:media-type="image/png" manifest:full-path="Pictures/58bc091c12bb044a56a7c68f95a6b6a0.png"/>
  <manifest:file-entry manifest:media-type="image/png" manifest:full-path="Pictures/ff51ad8cf612ba60a425c6aac204a1ac.png"/>
  <manifest:file-entry manifest:media-type="image/png" manifest:full-path="Pictures/fe1c6e4e47b959ffdeade8ab6c7a773a.png"/>
  <manifest:file-entry manifest:media-type="image/png" manifest:full-path="Pictures/a9463980f2c6a3a8a78da0f6ebf83561.png"/>
  <manifest:file-entry manifest:media-type="image/png" manifest:full-path="Pictures/143099203c8922130c45557e52a6aea8.png"/>
  <manifest:file-entry manifest:media-type="image/png" manifest:full-path="Pictures/33dbcb700002c8a907f824125ef82c4a.png"/>
  <manifest:file-entry manifest:media-type="image/png" manifest:full-path="Pictures/385763ca699ffcf616379bd0502fc846.png"/>
  <manifest:file-entry manifest:media-type="image/png" manifest:full-path="Pictures/0f78355f0396351c521a60fd2d90b7fc.png"/>
  <manifest:file-entry manifest:media-type="image/png" manifest:full-path="Pictures/3a90464af0a2d91744904fc6594cb8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18salesreport"/><text:bookmark-start text:name="__RefHeading___отчет_по_продажам_1"/><text:bookmark-start text:name="отчет_по_продажам"/>Отчет по продажам<text:bookmark-end text:name="__RefHeading___отчет_по_продажам_1"/><text:bookmark-end text:name="отчет_по_продажам"/></text:h>
      <text:p text:style-name="Text_20_body">Для получения отчета по продажам надо в окне <text:span text:style-name="Strong_20_Emphasis">Поиск места</text:span> нажать кнопку <text:span text:style-name="Strong_20_Emphasis">Отчет по продажам</text:span>. При этом выходит следующее окно:</text:p>
      <text:p text:style-name="Text_20_body"><draw:frame draw:style-name="mediacenter" draw:name="0" text:anchor-type="paragraph" draw:z-index="0" svg:width="18.388541666667cm" style:rel-width="100%" svg:height="10.530416666667cm" style:rel-height="scale"><draw:image xlink:href="Pictures/e36d0ad45c201aa1280b912419632118.png" xlink:type="simple" xlink:show="embed" xlink:actuate="onLoad"/></draw:frame></text:p>
      <text:p text:style-name="Text_20_body">Отчет по продажам формируется, если нажать кнопку <text:span text:style-name="Strong_20_Emphasis">Отчет</text:span> в окне <text:span text:style-name="Strong_20_Emphasis">Отчет по продажам</text:span>. Внесение параметров не является обязательным. Если графы для параметров не заполнены, то выдается отчет на текущую дату для пульта, с которого запрашивается отчет. </text:p>
      <text:p text:style-name="Text_20_body">Отчет может быть напечатан (нажатие кнопки <text:span text:style-name="Strong_20_Emphasis">Печать отчета</text:span>). При этом отчет помещается в папку для хранения. Папку можно выбрать после нажатия кнопки <text:span text:style-name="Strong_20_Emphasis">Папка</text:span>.</text:p>
      <text:p text:style-name="Text_20_body">Если папка не выбрана, то после нажатия кнопки <text:span text:style-name="Strong_20_Emphasis">Печать отчета</text:span> выдается следующее сообщение:</text:p>
      <text:p text:style-name="Text_20_body"><draw:frame draw:style-name="mediacenter" draw:name="1" text:anchor-type="paragraph" draw:z-index="1" svg:width="10.715625cm" svg:height="5.318125cm"><draw:image xlink:href="Pictures/58bc091c12bb044a56a7c68f95a6b6a0.png" xlink:type="simple" xlink:show="embed" xlink:actuate="onLoad"/></draw:frame></text:p>
      <text:p text:style-name="Text_20_body">Выбрать папку нажав на кнопку <text:span text:style-name="Strong_20_Emphasis">Папка</text:span> в окне <text:span text:style-name="Strong_20_Emphasis">Отчет по продажам</text:span>.</text:p>
      <text:p text:style-name="Text_20_body"><draw:frame draw:style-name="mediacenter" draw:name="2" text:anchor-type="paragraph" draw:z-index="2" svg:width="18.335625cm" style:rel-width="100%" svg:height="10.503958333333cm" style:rel-height="scale"><draw:image xlink:href="Pictures/ff51ad8cf612ba60a425c6aac204a1ac.png" xlink:type="simple" xlink:show="embed" xlink:actuate="onLoad"/></draw:frame></text:p>
      <text:p text:style-name="Text_20_body">Пример отчета без указания параметров.</text:p>
      <text:p text:style-name="Text_20_body"><draw:frame draw:style-name="mediacenter" draw:name="3" text:anchor-type="paragraph" draw:z-index="3" svg:width="18.362083333333cm" style:rel-width="100%" svg:height="10.4775cm" style:rel-height="scale"><draw:image xlink:href="Pictures/fe1c6e4e47b959ffdeade8ab6c7a773a.png" xlink:type="simple" xlink:show="embed" xlink:actuate="onLoad"/></draw:frame></text:p>
      <text:p text:style-name="Text_20_body">По умолчанию параметр <text:span text:style-name="Strong_20_Emphasis">Время</text:span> равен <text:span text:style-name="Source_20_Text">0000</text:span>, <text:span text:style-name="Strong_20_Emphasis">Дата и время конца отчета</text:span> - текущая дата и время, поля <text:span text:style-name="Strong_20_Emphasis">Пульт</text:span>, <text:span text:style-name="Strong_20_Emphasis">Оператор</text:span> и <text:span text:style-name="Strong_20_Emphasis">Агентство</text:span> принимают значения, которые соответствуют агенту, подающему запрос. В окне <text:span text:style-name="Strong_20_Emphasis">Отчет по продажам</text:span> можно указать диапазон дат.</text:p>
      <text:p text:style-name="Text_20_body">После нажатия кнопки <text:span text:style-name="Strong_20_Emphasis">Печать отчета</text:span> печатается отчет.</text:p>
      <text:p text:style-name="Text_20_body"><draw:frame draw:style-name="mediacenter" draw:name="4" text:anchor-type="paragraph" draw:z-index="4" svg:width="17.092083333333cm" style:rel-width="100%" svg:height="11.1125cm" style:rel-height="scale"><draw:image xlink:href="Pictures/a9463980f2c6a3a8a78da0f6ebf83561.png" xlink:type="simple" xlink:show="embed" xlink:actuate="onLoad"/></draw:frame></text:p>
      <text:p text:style-name="Text_20_body">Примеры:</text:p>
      <text:p text:style-name="Text_20_body"><draw:frame draw:style-name="mediacenter" draw:name="5" text:anchor-type="paragraph" draw:z-index="5" svg:width="18.335625cm" style:rel-width="100%" svg:height="10.503958333333cm" style:rel-height="scale"><draw:image xlink:href="Pictures/143099203c8922130c45557e52a6aea8.png" xlink:type="simple" xlink:show="embed" xlink:actuate="onLoad"/></draw:frame></text:p>
      <text:p text:style-name="Text_20_body"><draw:frame draw:style-name="mediacenter" draw:name="6" text:anchor-type="paragraph" draw:z-index="6" svg:width="18.335625cm" style:rel-width="100%" svg:height="10.4775cm" style:rel-height="scale"><draw:image xlink:href="Pictures/33dbcb700002c8a907f824125ef82c4a.png" xlink:type="simple" xlink:show="embed" xlink:actuate="onLoad"/></draw:frame></text:p>
      <text:p text:style-name="Text_20_body">Если требуется отчет по всем выполненным продажам агентства, то параметры <text:span text:style-name="Strong_20_Emphasis">Пульт</text:span> и <text:span text:style-name="Strong_20_Emphasis">Оператор</text:span> надо указывать, как <text:span text:style-name="Source_20_Text">ВСЕ</text:span>. Эта информация доступна для супервайзера агентства (агента с высокими полномочиями).</text:p>
      <text:p text:style-name="Text_20_body"><draw:frame draw:style-name="mediacenter" draw:name="7" text:anchor-type="paragraph" draw:z-index="7" svg:width="18.335625cm" style:rel-width="100%" svg:height="10.503958333333cm" style:rel-height="scale"><draw:image xlink:href="Pictures/385763ca699ffcf616379bd0502fc846.png" xlink:type="simple" xlink:show="embed" xlink:actuate="onLoad"/></draw:frame></text:p>
      <text:p text:style-name="Text_20_body">Если задан номер PNR, то показываются операции, выполненные данным агентом с данного пульта с этим PNR в указанный период. Пример:</text:p>
      <text:p text:style-name="Text_20_body"><draw:frame draw:style-name="mediacenter" draw:name="8" text:anchor-type="paragraph" draw:z-index="8" svg:width="18.362083333333cm" style:rel-width="100%" svg:height="10.503958333333cm" style:rel-height="scale"><draw:image xlink:href="Pictures/0f78355f0396351c521a60fd2d90b7fc.png" xlink:type="simple" xlink:show="embed" xlink:actuate="onLoad"/></draw:frame></text:p>
      <text:p text:style-name="Text_20_body">Если супервайзеру агентства необходимо вызвать заказ иного агента, то помимо ввода локатора PNR надо обязательно заполнить поля <text:span text:style-name="Strong_20_Emphasis">Пульт</text:span> и <text:span text:style-name="Strong_20_Emphasis">Оператор</text:span>. Значение этих полей может быть либо ВСЕ, либо конкретные значения по нужному агенту.</text:p>
      <text:p text:style-name="Text_20_body">Пример отчета по определенному пульту и оператору.</text:p>
      <text:p text:style-name="Text_20_body">Формат ввода поля <text:span text:style-name="Strong_20_Emphasis">Оператор</text:span>: <text:span text:style-name="Source_20_Text">ТКП(код агентства)(номер оператора)</text:span></text:p>
      <text:p text:style-name="Text_20_body">Например: <text:span text:style-name="Source_20_Text">ТКП99ГРС0004</text:span>, <text:span text:style-name="Source_20_Text">ТКП99ГРС1424</text:span>. </text:p>
      <text:p text:style-name="Text_20_body"><draw:frame draw:style-name="mediacenter" draw:name="9" text:anchor-type="paragraph" draw:z-index="9" svg:width="18.362083333333cm" style:rel-width="100%" svg:height="10.503958333333cm" style:rel-height="scale"><draw:image xlink:href="Pictures/3a90464af0a2d91744904fc6594cb8a8.png" xlink:type="simple" xlink:show="embed" xlink:actuate="onLoad"/></draw:frame></text:p>
      <text:p text:style-name="Horizontal_20_Line"/>
      <text:p text:style-name="Text_20_body">См. далее:</text:p>
      <text:list text:style-name="List_20_1" text:continue-numbering="false">
        <text:list-item>
          <text:p text:style-name="LastListParagraph_List_20_1_Content_First"> <text:a xlink:type="simple" xlink:href="http://wiki.sirena-travel.ru/rzd:01user:19errors" text:style-name="Internet_20_link" text:visited-style-name="Visited_20_Internet_20_Link">Сбойные ситуации при разрыве связи между системами</text:a></text:p>
        </text:list-item>
      </text:list>
      <text:p text:style-name="Text_20_body">Другие разделы:</text:p>
      <text:list text:style-name="List_20_1" text:continue-numbering="false">
        <text:list-item>
          <text:p text:style-name="List_20_1_Content_First"> <text:a xlink:type="simple" xlink:href="http://wiki.sirena-travel.ru/rzd:01user:01trainchoice" text:style-name="Internet_20_link" text:visited-style-name="Visited_20_Internet_20_Link">Выбор поезда и вагона</text:a></text:p>
        </text:list-item>
        <text:list-item>
          <text:p text:style-name="List_20_1_Content"> <text:a xlink:type="simple" xlink:href="http://wiki.sirena-travel.ru/rzd:01user:02seatchoice" text:style-name="Internet_20_link" text:visited-style-name="Visited_20_Internet_20_Link">Выбор мест и ввод данных о пассажире</text:a></text:p>
        </text:list-item>
        <text:list-item>
          <text:p text:style-name="List_20_1_Content"> <text:a xlink:type="simple" xlink:href="http://wiki.sirena-travel.ru/rzd:01user:03seatsel" text:style-name="Internet_20_link" text:visited-style-name="Visited_20_Internet_20_Link">Выбор места в беспересадочном вагоне</text:a></text:p>
        </text:list-item>
        <text:list-item>
          <text:p text:style-name="List_20_1_Content"> <text:a xlink:type="simple" xlink:href="http://wiki.sirena-travel.ru/rzd:01user:04pay" text:style-name="Internet_20_link" text:visited-style-name="Visited_20_Internet_20_Link">Выбор формы оплаты</text:a></text:p>
        </text:list-item>
        <text:list-item>
          <text:p text:style-name="List_20_1_Content"> <text:a xlink:type="simple" xlink:href="http://wiki.sirena-travel.ru/rzd:01user:05seatres" text:style-name="Internet_20_link" text:visited-style-name="Visited_20_Internet_20_Link">Резервирование мест</text:a></text:p>
        </text:list-item>
        <text:list-item>
          <text:p text:style-name="List_20_1_Content"> <text:a xlink:type="simple" xlink:href="http://wiki.sirena-travel.ru/rzd:01user:06order" text:style-name="Internet_20_link" text:visited-style-name="Visited_20_Internet_20_Link">Подтверждение заказа</text:a></text:p>
        </text:list-item>
        <text:list-item>
          <text:p text:style-name="List_20_1_Content"> <text:a xlink:type="simple" xlink:href="http://wiki.sirena-travel.ru/rzd:01user:07spec" text:style-name="Internet_20_link" text:visited-style-name="Visited_20_Internet_20_Link">Оформление билетов с применением специальных тарифов</text:a></text:p>
        </text:list-item>
        <text:list-item>
          <text:p text:style-name="List_20_1_Content"> <text:a xlink:type="simple" xlink:href="http://wiki.sirena-travel.ru/rzd:01user:08suburb" text:style-name="Internet_20_link" text:visited-style-name="Visited_20_Internet_20_Link">Оформление билетов на пригородные поезда</text:a></text:p>
        </text:list-item>
        <text:list-item>
          <text:p text:style-name="List_20_1_Content"> <text:a xlink:type="simple" xlink:href="http://wiki.sirena-travel.ru/rzd:01user:09inter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rzd:01user:10whole" text:style-name="Internet_20_link" text:visited-style-name="Visited_20_Internet_20_Link">Выкуп купе целиком</text:a></text:p>
        </text:list-item>
        <text:list-item>
          <text:p text:style-name="List_20_1_Content"> <text:a xlink:type="simple" xlink:href="http://wiki.sirena-travel.ru/rzd:01user:11double" text:style-name="Internet_20_link" text:visited-style-name="Visited_20_Internet_20_Link">Оформление билетов в двухэтажные вагоны</text:a></text:p>
        </text:list-item>
        <text:list-item>
          <text:p text:style-name="List_20_1_Content"> <text:a xlink:type="simple" xlink:href="http://wiki.sirena-travel.ru/rzd:01user:12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rzd:01user:13check-in" text:style-name="Internet_20_link" text:visited-style-name="Visited_20_Internet_20_Link">Изменение статуса электронной регистрации</text:a></text:p>
        </text:list-item>
        <text:list-item>
          <text:p text:style-name="List_20_1_Content"> <text:a xlink:type="simple" xlink:href="http://wiki.sirena-travel.ru/rzd:01user:14tktrefund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rzd:01user:15meal" text:style-name="Internet_20_link" text:visited-style-name="Visited_20_Internet_20_Link">Специальное питание</text:a></text:p>
        </text:list-item>
        <text:list-item>
          <text:p text:style-name="List_20_1_Content"> <text:a xlink:type="simple" xlink:href="http://wiki.sirena-travel.ru/rzd:01user:16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rzd:01user:17requesthist" text:style-name="Internet_20_link" text:visited-style-name="Visited_20_Internet_20_Link">История запросов</text:a></text:p>
        </text:list-item>
        <text:list-item>
          <text:p text:style-name="List_20_1_Content_Last"> <text:a xlink:type="simple" xlink:href="http://wiki.sirena-travel.ru/rzd:01user:20app" text:style-name="Internet_20_link" text:visited-style-name="Visited_20_Internet_20_Link">Информация о вагонах и классах обслуживания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7::03:57</meta:creation-date>
    <dc:creator>Generated</dc:creator>
    <dc:date>2026-08-17T17::03:57</dc:date>
    <dc:language>en-US</dc:language>
    <meta:editing-cycles>1</meta:editing-cycles>
    <meta:editing-duration>PT0S</meta:editing-duration>
    <dc:title>rzd:01user:18salesreport</dc:title>
  </office:meta>
</office:document-meta>
</file>