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df576cc03cfadc218e1e8d36ae7748.png"/>
  <manifest:file-entry manifest:media-type="image/png" manifest:full-path="Pictures/70905ca593556d35e0a374b591fea3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9errors"/><text:bookmark-start text:name="__RefHeading___сбойные_ситуации_при_разрыве_связи_между_системами_1"/><text:bookmark-start text:name="сбойные_ситуации_при_разрыве_связи_между_системами"/>Сбойные ситуации при разрыве связи между системами<text:bookmark-end text:name="__RefHeading___сбойные_ситуации_при_разрыве_связи_между_системами_1"/><text:bookmark-end text:name="сбойные_ситуации_при_разрыве_связи_между_системами"/></text:h>
      <text:p text:style-name="Text_20_body">В случае разрыва связи при подтверждении заказа Сирена предпринимает попытки выяснения состояния заказа на стороне провайдера железнодорожного контента в течение 5 - 30 минут (в зависимости получения ответа от провайдера железнодорожного контента). Процессы взаимодействия с провайдером железнодорожного контента отражаются в таблице состояний, которая будет представлена после нажатия кнопки <text:span text:style-name="Strong_20_Emphasis">Продолжить подтверждение</text:span>.</text:p>
      <text:p text:style-name="Text_20_body">Если за это время связь налаживается, и приходит ответ о продаже электронных билетов, состояние заказа Сирены становится «ПОДТВЕРЖДЕН», появляется номер ж/д заказа, и агент может распечатать билеты.</text:p>
      <text:p text:style-name="Text_20_body">Если на стороне провайдера железнодорожного контента билеты не были проданы, состояние заказа становится «ОТКЛОНЕН», и агенту следует оформить заказ заново.</text:p>
      <text:p text:style-name="Text_20_body">Если в течение некоторого времени система не получает ответа от провайдера железнодорожного контента о статусе заказа, состояние заказа в Сирене становится «НЕ ОПРЕДЕЛЕН» – это не является конечным статусом заказа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статус оформления заказа в течение 20 минут не пришёл в конечное состояние, то следует обратиться в службу поддержки «Сирена-Трэвел» по телефону +7(495)363-63-32 (круглосуточно) или ТКП по телефону +7(495)788-12-13 доб. 193 (с 9:00 до 18:00).</text:p>
          </table:table-cell>
        </table:table-row>
      </table:table>
      <text:p text:style-name="Text_20_body"><draw:frame draw:style-name="mediacenter" draw:name="0" text:anchor-type="paragraph" draw:z-index="0" svg:width="19.711458333333cm" style:rel-width="100%" svg:height="10.95375cm" style:rel-height="scale"><draw:image xlink:href="Pictures/72df576cc03cfadc218e1e8d36ae7748.png" xlink:type="simple" xlink:show="embed" xlink:actuate="onLoad"/></draw:frame></text:p>
      <text:p text:style-name="Text_20_body">Только в случае подтверждения службой поддержки того, что заказ не был оформлен, возможно оформить новый заказ.</text:p>
      <text:p text:style-name="Text_20_body">При наличии фразы «<text:span text:style-name="Source_20_Text">Просьба повторно сформировать бланк заказа</text:span>», в нижней части контрольного купона, необходимо повторно распечатать билет, чтобы получить контрольный купон ЭБ с актуальным статусом:</text:p>
      <text:p text:style-name="Text_20_body"><draw:frame draw:style-name="mediacenter" draw:name="1" text:anchor-type="paragraph" draw:z-index="1" svg:width="16.298333333333cm" svg:height="18.89125cm"><draw:image xlink:href="Pictures/70905ca593556d35e0a374b591fea38e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6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0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1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rzd:01user:14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5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_Last"> <text:a xlink:type="simple" xlink:href="http://wiki.sirena-travel.ru/rzd:01user:17salesreport" text:style-name="Internet_20_link" text:visited-style-name="Visited_20_Internet_20_Link">Отчет по продажам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7::01:42</meta:creation-date>
    <dc:creator>Generated</dc:creator>
    <dc:date>2026-08-17T17::01:42</dc:date>
    <dc:language>en-US</dc:language>
    <meta:editing-cycles>1</meta:editing-cycles>
    <meta:editing-duration>PT0S</meta:editing-duration>
    <dc:title>rzd:01user:19errors</dc:title>
  </office:meta>
</office:document-meta>
</file>