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5centrprig"/><text:bookmark-start text:name="__RefHeading___ао_центральная_пригородная_пассажирская_компания_1"/><text:bookmark-start text:name="ао_центральная_пригородная_пассажирская_компания"/>АО «Центральная пригородная пассажирская компания»<text:bookmark-end text:name="__RefHeading___ао_центральная_пригородная_пассажирская_компания_1"/><text:bookmark-end text:name="ао_центральная_пригородная_пассажирская_компания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Р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Бизнес-купе с четырьмя широкими комфортными регулируемыми креслами, с индивидуальным освещением. В купе: розетки, телевизор, гардеробная, стол, WI-FI, климат-контроль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улучшенной планировки, широкие комфортные кресла, откидывающийся столик, розетки между креслами. В вагоне: климат-контроль, WI-FI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2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Улучшенная планировка с удобными креслами. В вагоне: климат-контроль, WI-FI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3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 вагоне:климат-контроль, WI-FIВ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9::38:06</meta:creation-date>
    <dc:creator>Generated</dc:creator>
    <dc:date>2026-08-17T19::38:06</dc:date>
    <dc:language>en-US</dc:language>
    <meta:editing-cycles>1</meta:editing-cycles>
    <meta:editing-duration>PT0S</meta:editing-duration>
    <dc:title>rzd:01user:20app:01app_a:05centrprig</dc:title>
  </office:meta>
</office:document-meta>
</file>