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7kyrg"/><text:bookmark-start text:name="__RefHeading___гп_нк_киргизские_железные_дороги_1"/><text:bookmark-start text:name="гп_нк_киргизские_железные_дороги"/>ГП  «НК «Киргизские железные дороги»<text:bookmark-end text:name="__RefHeading___гп_нк_киргизские_железные_дороги_1"/><text:bookmark-end text:name="гп_нк_киргизские_железные_дорог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агон без услуг. В стоимость входит - постельное белье. Наличие установки кондиционирования воздуха не гарантировано. </text:p>
          </table:table-cell>
          <table:table-cell office:value-type="string" table:style-name="tablecell">
            <text:p text:style-name="tablealignleft"> Постельное бельё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Вагон без услуг. В стоимость входит - постельное белье. Наличие установки кондиционирования воздуха не гарантировано. </text:p>
          </table:table-cell>
          <table:table-cell office:value-type="string" table:style-name="tablecell"/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9::39:01</meta:creation-date>
    <dc:creator>Generated</dc:creator>
    <dc:date>2026-08-17T19::39:01</dc:date>
    <dc:language>en-US</dc:language>
    <meta:editing-cycles>1</meta:editing-cycles>
    <meta:editing-duration>PT0S</meta:editing-duration>
    <dc:title>rzd:01user:20app:01app_a:07kyrg</dc:title>
  </office:meta>
</office:document-meta>
</file>