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f352a1462ded8cd901d1f5f10e76a15.png"/>
  <manifest:file-entry manifest:media-type="image/png" manifest:full-path="Pictures/7a6d65bb9d1f3b5e36beaf6d5b544f7f.png"/>
  <manifest:file-entry manifest:media-type="image/jpeg" manifest:full-path="Pictures/60dde80a6375342540b47f83484433c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zd:01user:start"/><text:bookmark-start text:name="__RefHeading___руководство_пользователя_1"/><text:bookmark-start text:name="руководство_пользователя"/>Руководство пользователя<text:bookmark-end text:name="__RefHeading___руководство_пользователя_1"/><text:bookmark-end text:name="руководство_пользователя"/></text:h>
      <text:p text:style-name="Text_20_body">Руководство содержит инструкции по оформлению железнодорожных проездных документов в нейтральном сеансе «Сирена-Трэвел».</text:p>
      <text:h text:style-name="Heading_20_2" text:outline-level="2"><text:bookmark-start text:name="__RefHeading___вход_в_систему_бронирования_железнодорожных_билетов_2"/><text:bookmark-start text:name="вход_в_систему_бронирования_железнодорожных_билетов"/>Вход в систему бронирования железнодорожных билетов<text:bookmark-end text:name="__RefHeading___вход_в_систему_бронирования_железнодорожных_билетов_2"/><text:bookmark-end text:name="вход_в_систему_бронирования_железнодорожных_билетов"/></text:h>
      <text:p text:style-name="Text_20_body">Для работы в системе сначала надо войти в текстовый терминал. Для этого требуется выполнить следующие запросы:</text:p>
      <text:list text:style-name="Numbering_20_1" text:continue-numbering="false">
        <text:list-item>
          <text:p text:style-name="Numbering_20_1_Content_First"> установление связи с центром «Сирена — Трэвел»: !МКЛ</text:p>
        </text:list-item>
        <text:list-item>
          <text:p text:style-name="Numbering_20_1_Content_Last"> вход в текстовый терминал: <text:span text:style-name="Source_20_Text">Я(Идентификатор)/(Пароль)</text:span></text:p>
        </text:list-item>
      </text:list>
      <text:p text:style-name="Text_20_body">где:</text:p>
      <text:list text:style-name="List_20_1" text:continue-numbering="false">
        <text:list-item>
          <text:p text:style-name="List_20_1_Content_First"> Идентификатор – ТКП, пятисимвольный код агентства и личный номер оператора (не более четырех символов), набираемые подряд, без пробелов (например: <text:span text:style-name="Strong_20_Emphasis">ТКП99ГРС3333</text:span>). </text:p>
        </text:list-item>
        <text:list-item>
          <text:p text:style-name="List_20_1_Content_Last"> Пароль – Код, назначенный оператором. Длина пароля должна быть не менее 8 символов и обязательно состоять и из букв и из цифр (например, <text:span text:style-name="Strong_20_Emphasis">ПЕТРОВА123</text:span>). </text:p>
        </text:list-item>
      </text:list>
      <text:p text:style-name="Text_20_body">После входа в систему на текстовом терминале нажмите кнопку <text:span text:style-name="Strong_20_Emphasis">Железная дорога</text:span>. Будет представлено следующее окно:</text:p>
      <text:p text:style-name="Text_20_body"><draw:frame draw:style-name="mediacenter" draw:name="0" text:anchor-type="paragraph" draw:z-index="0" svg:width="25.929166666667cm" style:rel-width="100%" svg:height="12.885208333333cm" style:rel-height="scale"><draw:image xlink:href="Pictures/8f352a1462ded8cd901d1f5f10e76a15.png" xlink:type="simple" xlink:show="embed" xlink:actuate="onLoad"/></draw:frame></text:p>
      <text:p text:style-name="Text_20_body">Окно предназначено для выбора поезда и дальнейшей продажи места.</text:p>
      <text:p text:style-name="Text_20_body">Продажа мест открыта:</text:p>
      <text:list text:style-name="List_20_1" text:continue-numbering="false">
        <text:list-item>
          <text:p text:style-name="List_20_1_Content_First"> не ранее 120 суток на некоторые поезда дальнего следования, курсирующие во внутрироссийском сообщении (№001/002 «Красная Стрела» и №003/004 «Экспресс» по маршруту Москва – Санкт-Петербург – Москва, на летний период до 31.08 - №101/102 «Премиум» Москва – Адлер – Москва, №005/006 Хабаровск – Владивосток – Хабаровск, №747/748 «Невский экспресс», поезда «Сапсан» Москва – Санкт-Петербург – Москва, № 003/004 Кисловодск – Москва, №011/012 Анапа – Москва, №019/020 Ростов – Москва, №023/024 Казань – Москва, №029/030 Новороссийск – Москва, №035/036 Санкт-Петербург – Адлер,№ 101/102 Адлер – Москва,№ 103/104 Адлер – Москва);</text:p>
        </text:list-item>
        <text:list-item>
          <text:p text:style-name="List_20_1_Content"> не ранее 90 суток на все поезда дальнего следования, а также беспересадочные и прицепные вагоны перевозчиков ОАО «РЖД», АО «ФПК», АО ТК «Гранд Сервис Экспресс», курсирующие во внутригосударственном сообщении, поезда дальнего следования в сообщении с Республикой Абхазия;</text:p>
        </text:list-item>
        <text:list-item>
          <text:p text:style-name="List_20_1_Content"> не ранее 90 суток на поезда «Аллегро», «Лев Толстой», курсирующие в международном сообщении между РФ и Финляндией;</text:p>
        </text:list-item>
        <text:list-item>
          <text:p text:style-name="List_20_1_Content"> не ранее 60 суток поезда перевозчика АО «Пассажирская Компания Сахалин» во внутрироссийском сообщении, перевозчика АО ТК «Гранд Сервис Экспресс» в сообщении с Крымом, а также на поезда в международном сообщении за исключением поездов «Аллегро», «Лев Толстой»;</text:p>
        </text:list-item>
        <text:list-item>
          <text:p text:style-name="List_20_1_Content"> не ранее 45 суток на все поезда дальнего следования в сообщении со странами СНГ, Балтии, а также на поезда дальнего следования в сообщении с Украиной (№5/6 Киев – Москва; №20/19 Харьков – Москва; №23/24 Одесса – Москва; №54/144-143/53 Киев/Харьков – Санкт Петербург; №56/90-89/55 Хмельницкий/Жмеринка – Москва; №61/62 Николаев – Москва; №74/77-78/73 Львов/Ковель – Москва; №74/106-105/73 Кривой Рог/Днепропетровск – Москва; №370/369 Баку - Харьков);</text:p>
        </text:list-item>
        <text:list-item>
          <text:p text:style-name="List_20_1_Content"> не ранее 30 суток на некоторые поезда дальнего следования в сообщении с Украиной (кроме поездов указанных выше) и Республикой Молдова;</text:p>
        </text:list-item>
        <text:list-item>
          <text:p text:style-name="List_20_1_Content"> не ранее 10 суток на поезда пригородного сообщения с предоставлением мест;</text:p>
        </text:list-item>
        <text:list-item>
          <text:p text:style-name="List_20_1_Content"> не позднее 15 минут до отправления поезда со станции посадки пассажира в поезда дальнего следования, оборудованные устройствами контроля легитимности электронных билетов (УКЭБ), следующие во внутрироссийском сообщении, включая прицепные и беспересадочные вагоны, и в международном сообщении по глобальной цене;</text:p>
        </text:list-item>
        <text:list-item>
          <text:p text:style-name="List_20_1_Content"> не позднее 1 час до отправления поезда со станции посадки пассажира в поезда дальнего следования, не оборудованные УКЭБ, и пригородного сообщения;</text:p>
        </text:list-item>
        <text:list-item>
          <text:p text:style-name="List_20_1_Content"> не позднее, чем за 24 часа до отправления поезда со станции посадки пассажира, если станция расположена на территории иностранной железной дороги и услуга электронной регистрации не предоставляется;</text:p>
        </text:list-item>
        <text:list-item>
          <text:p text:style-name="List_20_1_Content_Last"> не позднее даты, следующей за текущей, если станция отправления пассажира расположена на территории Украины.</text:p>
        </text:list-item>
      </text:list>
      <text:p text:style-name="Text_20_body">Через терминал АО «Сирена-Трэвел» не производится:</text:p>
      <text:list text:style-name="List_20_1" text:continue-numbering="false">
        <text:list-item>
          <text:p text:style-name="List_20_1_Content_First"> резервирование мест без оплаты стоимости проезда;</text:p>
        </text:list-item>
        <text:list-item>
          <text:p text:style-name="List_20_1_Content"> оформление электронных билетов для льготных категорий граждан;</text:p>
        </text:list-item>
        <text:list-item>
          <text:p text:style-name="List_20_1_Content"> оформление мест, предусмотренных для пассажиров с ограниченной возможностью передвижения;</text:p>
        </text:list-item>
        <text:list-item>
          <text:p text:style-name="List_20_1_Content"> оформление безденежных электронных билетов для проезда детей в возрасте до 5 лет без занятия отдельного места в сопровождении взрослых со станций, расположенных на территории Украины;</text:p>
        </text:list-item>
        <text:list-item>
          <text:p text:style-name="List_20_1_Content"> переоформление электронных билетов;</text:p>
        </text:list-item>
        <text:list-item>
          <text:p text:style-name="List_20_1_Content"> оформление электронных билетов в поезда, следующие в(из) Калининградскую(-ой) область(-и) транзитом через территорию Литовской Республики;</text:p>
        </text:list-item>
        <text:list-item>
          <text:p text:style-name="List_20_1_Content"> оформление электронных билетов по детскому тарифу для проезда в вагоне Люкс (категория «Мягкий») в международном сообщении со странами дальнего зарубежья;</text:p>
        </text:list-item>
        <text:list-item>
          <text:p text:style-name="List_20_1_Content"> оформление в вагон Люкс (категория «Мягкий») по безденежному тарифу второго ребёнка в возрасте от 5 до 10 лет к двум пассажирам, следующим по полному тарифу;</text:p>
        </text:list-item>
        <text:list-item>
          <text:p text:style-name="List_20_1_Content"> оформление поездок в поезда пригородного сообщения с предоставлением мест, кроме поездов формирования АО «ЦППК», АО «Северо-Западная пригородная пассажирская компания (СЗППК)», АО «Кузбасс-пригород»;</text:p>
        </text:list-item>
        <text:list-item>
          <text:p text:style-name="List_20_1_Content"> оформление электронных билетов от станций железных дорог Монголии в поезда перевозчика Монгольских ж.д.(МТЗ);</text:p>
        </text:list-item>
        <text:list-item>
          <text:p text:style-name="List_20_1_Content"> оформление перевозки домашних животных и багажа;</text:p>
        </text:list-item>
        <text:list-item>
          <text:p text:style-name="List_20_1_Content_Last"> оформление мультимодальной перевозки «поезд-автобус».</text:p>
        </text:list-item>
      </text:list>
      <text:p text:style-name="Text_20_body">Для обновления картотеки станций отправления/назначения нажмите кнопку <draw:frame draw:style-name="media" draw:name="1" text:anchor-type="as-char" draw:z-index="1" svg:width="0.52916666666667cm" svg:height="0.52916666666667cm"><draw:image xlink:href="Pictures/7a6d65bb9d1f3b5e36beaf6d5b544f7f.png" xlink:type="simple" xlink:show="embed" xlink:actuate="onLoad"/></draw:frame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Для корректной работы рекомендуется обновлять картотеку в начале рабочего дня ежедневно.</text:p>
          </table:table-cell>
        </table:table-row>
      </table:table>
      <text:p text:style-name="Text_20_body">Для получения информационной поддержки нажмите кнопку <draw:frame draw:style-name="media" draw:name="2" text:anchor-type="as-char" draw:z-index="2" svg:width="0.52916666666667cm" svg:height="0.47247023809524cm"><draw:image xlink:href="Pictures/60dde80a6375342540b47f83484433c1.jpg" xlink:type="simple" xlink:show="embed" xlink:actuate="onLoad"/></draw:frame>. В результате будет доступна следующая информация:</text:p>
      <text:list text:style-name="List_20_1" text:continue-numbering="false">
        <text:list-item>
          <text:p text:style-name="List_20_1_Content_First"> Справочно-информационные материалы: </text:p>
          <text:list text:style-name="List_20_1">
            <text:list-item>
              <text:p text:style-name="List_20_1_Content"> правила оформления заказа на покупку электронных билетов; </text:p>
            </text:list-item>
            <text:list-item>
              <text:p text:style-name="List_20_1_Content"> особенности оформления заказа на покупку электронных билетов; </text:p>
            </text:list-item>
            <text:list-item>
              <text:p text:style-name="List_20_1_Content"> порядок ввода номеров документов; </text:p>
            </text:list-item>
            <text:list-item>
              <text:p text:style-name="List_20_1_Content"> специальные тарифы ( Купек, Сингл, ДеньР, Юниор, и т.п.); </text:p>
            </text:list-item>
            <text:list-item>
              <text:p text:style-name="List_20_1_Content"> оформление проезда детей; </text:p>
            </text:list-item>
            <text:list-item>
              <text:p text:style-name="List_20_1_Content"> проезд в международном сообщении; </text:p>
            </text:list-item>
            <text:list-item>
              <text:p text:style-name="List_20_1_Content"> получение электронного билета; </text:p>
            </text:list-item>
            <text:list-item>
              <text:p text:style-name="List_20_1_Content"> правила возврата электронных билетов;</text:p>
            </text:list-item>
            <text:list-item>
              <text:p text:style-name="List_20_1_Content"> порядок предоставления услуги  электронной регистрации;</text:p>
            </text:list-item>
            <text:list-item>
              <text:p text:style-name="List_20_1_Content"> посадка пассажира в поезд;</text:p>
            </text:list-item>
            <text:list-item>
              <text:p text:style-name="List_20_1_Content"> переоформление электронного билета;</text:p>
            </text:list-item>
            <text:list-item>
              <text:p text:style-name="List_20_1_Content"> динамическое ценообразование;</text:p>
            </text:list-item>
            <text:list-item>
              <text:p text:style-name="List_20_1_Content"> терминалы самообслуживания;</text:p>
            </text:list-item>
            <text:list-item>
              <text:p text:style-name="List_20_1_Content"> телефоны горячей линии;</text:p>
            </text:list-item>
            <text:list-item>
              <text:p text:style-name="List_20_1_Content"> претензии при задержке отправления поезда; </text:p>
            </text:list-item>
            <text:list-item>
              <text:p text:style-name="List_20_1_Content"> правила провозки животных;</text:p>
            </text:list-item>
            <text:list-item>
              <text:p text:style-name="List_20_1_Content"> правила перевозки ручной клади;</text:p>
            </text:list-item>
            <text:list-item>
              <text:p text:style-name="List_20_1_Content"> порядок выезда из РФ/ въезда в РФ несовершеннолетних граждан РФ.</text:p>
            </text:list-item>
          </text:list>
        </text:list-item>
        <text:list-item>
          <text:p text:style-name="List_20_1_Content"> Нормативные документы:</text:p>
          <text:list text:style-name="List_20_1">
            <text:list-item>
              <text:p text:style-name="List_20_1_Content"> правила перевозок пассажиров, багажа и грузобагажа на федеральном железнодорожном транспорте;</text:p>
            </text:list-item>
            <text:list-item>
              <text:p text:style-name="List_20_1_Content_Last"> федеральный закон «Устав железнодорожного транспорта РФ».</text:p>
            </text:list-item>
          </text:list>
        </text:list-item>
      </text:list>
      <text:p text:style-name="Horizontal_20_Line"/>
      <text:p text:style-name="Text_20_body">См. далее:</text:p>
      <text:list text:style-name="List_20_1" text:continue-numbering="false">
        <text:list-item>
          <text:p text:style-name="List_20_1_Content_First"> <text:a xlink:type="simple" xlink:href="http://wiki.sirena-travel.ru/rzd:01user:01trainchoice" text:style-name="Internet_20_link" text:visited-style-name="Visited_20_Internet_20_Link">Выбор поезда и вагона</text:a></text:p>
        </text:list-item>
        <text:list-item>
          <text:p text:style-name="List_20_1_Content"> <text:a xlink:type="simple" xlink:href="http://wiki.sirena-travel.ru/rzd:01user:02seatchoice" text:style-name="Internet_20_link" text:visited-style-name="Visited_20_Internet_20_Link">Выбор мест и ввод данных о пассажире</text:a></text:p>
        </text:list-item>
        <text:list-item>
          <text:p text:style-name="List_20_1_Content"> <text:a xlink:type="simple" xlink:href="http://wiki.sirena-travel.ru/rzd:01user:03pay" text:style-name="Internet_20_link" text:visited-style-name="Visited_20_Internet_20_Link">Выбор формы оплаты</text:a></text:p>
        </text:list-item>
        <text:list-item>
          <text:p text:style-name="List_20_1_Content"> <text:a xlink:type="simple" xlink:href="http://wiki.sirena-travel.ru/rzd:01user:04seatres" text:style-name="Internet_20_link" text:visited-style-name="Visited_20_Internet_20_Link">Резервирование мест</text:a></text:p>
        </text:list-item>
        <text:list-item>
          <text:p text:style-name="List_20_1_Content"> <text:a xlink:type="simple" xlink:href="http://wiki.sirena-travel.ru/rzd:01user:05order" text:style-name="Internet_20_link" text:visited-style-name="Visited_20_Internet_20_Link">Подтверждение заказа</text:a></text:p>
        </text:list-item>
        <text:list-item>
          <text:p text:style-name="List_20_1_Content"> <text:a xlink:type="simple" xlink:href="http://wiki.sirena-travel.ru/rzd:01user:06spec" text:style-name="Internet_20_link" text:visited-style-name="Visited_20_Internet_20_Link">Оформление билетов с применением специальных тарифов</text:a></text:p>
        </text:list-item>
        <text:list-item>
          <text:p text:style-name="List_20_1_Content"> <text:a xlink:type="simple" xlink:href="http://wiki.sirena-travel.ru/rzd:01user:07suburb" text:style-name="Internet_20_link" text:visited-style-name="Visited_20_Internet_20_Link">Оформление билетов на пригородные поезда</text:a></text:p>
        </text:list-item>
        <text:list-item>
          <text:p text:style-name="List_20_1_Content"> <text:a xlink:type="simple" xlink:href="http://wiki.sirena-travel.ru/rzd:01user:08inter" text:style-name="Internet_20_link" text:visited-style-name="Visited_20_Internet_20_Link">Оформление билетов в международном сообщении</text:a></text:p>
        </text:list-item>
        <text:list-item>
          <text:p text:style-name="List_20_1_Content"> <text:a xlink:type="simple" xlink:href="http://wiki.sirena-travel.ru/rzd:01user:09bus" text:style-name="Internet_20_link" text:visited-style-name="Visited_20_Internet_20_Link">Оформление автобусных перевозок</text:a></text:p>
        </text:list-item>
        <text:list-item>
          <text:p text:style-name="List_20_1_Content"> <text:a xlink:type="simple" xlink:href="http://wiki.sirena-travel.ru/rzd:01user:10whole" text:style-name="Internet_20_link" text:visited-style-name="Visited_20_Internet_20_Link">Выкуп купе целиком</text:a></text:p>
        </text:list-item>
        <text:list-item>
          <text:p text:style-name="List_20_1_Content"> <text:a xlink:type="simple" xlink:href="http://wiki.sirena-travel.ru/rzd:01user:11double" text:style-name="Internet_20_link" text:visited-style-name="Visited_20_Internet_20_Link">Оформление билетов в двухэтажные вагоны</text:a></text:p>
        </text:list-item>
        <text:list-item>
          <text:p text:style-name="List_20_1_Content"> <text:a xlink:type="simple" xlink:href="http://wiki.sirena-travel.ru/rzd:01user:12roundtrip" text:style-name="Internet_20_link" text:visited-style-name="Visited_20_Internet_20_Link">Оформление билетов по маршруту туда и обратно</text:a></text:p>
        </text:list-item>
        <text:list-item>
          <text:p text:style-name="List_20_1_Content"> <text:a xlink:type="simple" xlink:href="http://wiki.sirena-travel.ru/rzd:01user:13check-in" text:style-name="Internet_20_link" text:visited-style-name="Visited_20_Internet_20_Link">Изменение статуса электронной регистрации</text:a></text:p>
        </text:list-item>
        <text:list-item>
          <text:p text:style-name="List_20_1_Content"> <text:a xlink:type="simple" xlink:href="http://wiki.sirena-travel.ru/rzd:01user:14tktrefund" text:style-name="Internet_20_link" text:visited-style-name="Visited_20_Internet_20_Link">Возврат и переоформление билетов</text:a></text:p>
        </text:list-item>
        <text:list-item>
          <text:p text:style-name="List_20_1_Content"> <text:a xlink:type="simple" xlink:href="http://wiki.sirena-travel.ru/rzd:01user:15meal" text:style-name="Internet_20_link" text:visited-style-name="Visited_20_Internet_20_Link">Предоплаченное питание</text:a></text:p>
        </text:list-item>
        <text:list-item>
          <text:p text:style-name="List_20_1_Content"> <text:a xlink:type="simple" xlink:href="http://wiki.sirena-travel.ru/rzd:01user:16ordersearch" text:style-name="Internet_20_link" text:visited-style-name="Visited_20_Internet_20_Link">Поиск заказа</text:a></text:p>
        </text:list-item>
        <text:list-item>
          <text:p text:style-name="List_20_1_Content"> <text:a xlink:type="simple" xlink:href="http://wiki.sirena-travel.ru/rzd:01user:17requesthist" text:style-name="Internet_20_link" text:visited-style-name="Visited_20_Internet_20_Link">История запросов</text:a></text:p>
        </text:list-item>
        <text:list-item>
          <text:p text:style-name="List_20_1_Content"> <text:a xlink:type="simple" xlink:href="http://wiki.sirena-travel.ru/rzd:01user:18salesreport" text:style-name="Internet_20_link" text:visited-style-name="Visited_20_Internet_20_Link">Отчет по продажам</text:a></text:p>
        </text:list-item>
        <text:list-item>
          <text:p text:style-name="List_20_1_Content"> <text:a xlink:type="simple" xlink:href="http://wiki.sirena-travel.ru/rzd:01user:19errors" text:style-name="Internet_20_link" text:visited-style-name="Visited_20_Internet_20_Link">Сбойные ситуации при разрыве связи между системами</text:a></text:p>
        </text:list-item>
        <text:list-item>
          <text:p text:style-name="List_20_1_Content_Last"> <text:a xlink:type="simple" xlink:href="http://wiki.sirena-travel.ru/rzd:01user:20app" text:style-name="Internet_20_link" text:visited-style-name="Visited_20_Internet_20_Link">Информация о вагонах и классах обслуживания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17::51:32</meta:creation-date>
    <dc:creator>Generated</dc:creator>
    <dc:date>2026-08-17T17::51:32</dc:date>
    <dc:language>en-US</dc:language>
    <meta:editing-cycles>1</meta:editing-cycles>
    <meta:editing-duration>PT0S</meta:editing-duration>
    <dc:title>rzd:01user:start</dc:title>
  </office:meta>
</office:document-meta>
</file>