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2e348eb02167af2bb02d9d37c891aa.png"/>
  <manifest:file-entry manifest:media-type="image/png" manifest:full-path="Pictures/461ef67d82b7e8e0eeae3358bfbd27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2layout_rus:02tver"/><text:bookmark-start text:name="__RefHeading___ооо_тверской_экспресс_1"/><text:bookmark-start text:name="ооо_тверской_экспресс"/>ООО «Тверской Экспресс»<text:bookmark-end text:name="__RefHeading___ооо_тверской_экспресс_1"/><text:bookmark-end text:name="ооо_тверской_экспресс"/></text:h>
      <text:h text:style-name="Heading_20_3" text:outline-level="3"><text:bookmark-start text:name="__RefHeading___тверской_экспресс_тег_kv_л_kv1_св_код_схемыtver_1_2_v1_2"/><text:bookmark-start text:name="тверской_экспресс_тег_kv_л_kv1_св_код_схемыtver_1_2_v1"/>Тверской Экспресс (тег &lt;KV&gt;Л, &lt;KV1&gt; СВ) код схемы: TVER_1/2_V1<text:bookmark-end text:name="__RefHeading___тверской_экспресс_тег_kv_л_kv1_св_код_схемыtver_1_2_v1_2"/><text:bookmark-end text:name="тверской_экспресс_тег_kv_л_kv1_св_код_схемыtver_1_2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1Б  </text:p>
        </text:list-item>
        <text:list-item>
          <text:p text:style-name="Numbering_20_1_Content"> Количество мест: 18.  </text:p>
        </text:list-item>
        <text:list-item>
          <text:p text:style-name="Numbering_20_1_Content_Last"> В купе две полки, расположенные горизонтально.  </text:p>
        </text:list-item>
      </text:list>
      <text:p text:style-name="Text_20_body"><text:span text:style-name="Strong_20_Emphasis">Схема:</text:span> <text:line-break/>
<draw:frame draw:style-name="mediacenter" draw:name="0" text:anchor-type="paragraph" draw:z-index="0" svg:width="15.980833333333cm" svg:height="3.3072916666667cm"><draw:image xlink:href="Pictures/9e2e348eb02167af2bb02d9d37c891aa.png" xlink:type="simple" xlink:show="embed" xlink:actuate="onLoad"/></draw:frame>  <text:line-break/></text:p>
      <text:p text:style-name="Horizontal_20_Line"/>
      <text:h text:style-name="Heading_20_3" text:outline-level="3"><text:bookmark-start text:name="__RefHeading___тверской_экспресс_тег_kv_купе_код_схемыtver_2_4_v1_3"/><text:bookmark-start text:name="тверской_экспресс_тег_kv_купе_код_схемыtver_2_4_v1"/>Тверской Экспресс (тег &lt;KV&gt;Купе) код схемы: TVER_2/4_V1<text:bookmark-end text:name="__RefHeading___тверской_экспресс_тег_kv_купе_код_схемыtver_2_4_v1_3"/><text:bookmark-end text:name="тверской_экспресс_тег_kv_купе_код_схемыtver_2_4_v1"/></text:h>
      <text:p text:style-name="Text_20_body"><text:span text:style-name="Strong_20_Emphasis">Описание: </text:span></text:p>
      <text:list text:style-name="Numbering_20_1" text:continue-numbering="false">
        <text:list-item>
          <text:p text:style-name="Numbering_20_1_Content_First"> Класс обслуживания &lt;CO&gt;= 2Э.  </text:p>
        </text:list-item>
        <text:list-item>
          <text:p text:style-name="Numbering_20_1_Content_Last"> Количество мест: 38.  </text:p>
        </text:list-item>
      </text:list>
      <text:p text:style-name="Text_20_body"><text:span text:style-name="Strong_20_Emphasis">Схема:</text:span>
<draw:frame draw:style-name="mediacenter" draw:name="1" text:anchor-type="paragraph" draw:z-index="1" svg:width="16.536458333333cm" svg:height="3.8364583333333cm"><draw:image xlink:href="Pictures/461ef67d82b7e8e0eeae3358bfbd2736.png" xlink:type="simple" xlink:show="embed" xlink:actuate="onLoad"/></draw:frame> 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6::07:36</meta:creation-date>
    <dc:creator>Generated</dc:creator>
    <dc:date>2026-08-17T16::07:36</dc:date>
    <dc:language>en-US</dc:language>
    <meta:editing-cycles>1</meta:editing-cycles>
    <meta:editing-duration>PT0S</meta:editing-duration>
    <dc:title>rzd:02layout_rus:02tver</dc:title>
  </office:meta>
</office:document-meta>
</file>