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3ff64fbd5fc3c63fefd09cb174cefc.png"/>
  <manifest:file-entry manifest:media-type="image/png" manifest:full-path="Pictures/7e06e95764ff12c660271ff411f4438a.png"/>
  <manifest:file-entry manifest:media-type="image/png" manifest:full-path="Pictures/25d6c8d74cf1dd26e7ee4e4d5b8bf7d6.png"/>
  <manifest:file-entry manifest:media-type="image/png" manifest:full-path="Pictures/eb7948e739a049e1806c5cd9645acac3.png"/>
  <manifest:file-entry manifest:media-type="image/png" manifest:full-path="Pictures/828c8f36964cebfbb9c298389e17c4fa.png"/>
  <manifest:file-entry manifest:media-type="image/png" manifest:full-path="Pictures/df6abeb072296dc311a69a7b883dfcb5.png"/>
  <manifest:file-entry manifest:media-type="image/png" manifest:full-path="Pictures/764f9cf68bfbab13eaa265edd233aee6.png"/>
  <manifest:file-entry manifest:media-type="image/png" manifest:full-path="Pictures/4ad62ca2e5e22beb1ee0c3dc686ed4a5.png"/>
  <manifest:file-entry manifest:media-type="image/png" manifest:full-path="Pictures/8473e83ad6fbc8d18f63728c31360f1f.png"/>
  <manifest:file-entry manifest:media-type="image/png" manifest:full-path="Pictures/fe17f84173c0dd80014fc94b62782b34.png"/>
  <manifest:file-entry manifest:media-type="image/png" manifest:full-path="Pictures/7d668c26d3844c4d041372471428c061.png"/>
  <manifest:file-entry manifest:media-type="image/png" manifest:full-path="Pictures/3f1f0d6c2e540d898ada4a075512e449.png"/>
  <manifest:file-entry manifest:media-type="image/png" manifest:full-path="Pictures/f52766bf3a32422fbf0cc0529406b3cf.png"/>
  <manifest:file-entry manifest:media-type="image/png" manifest:full-path="Pictures/044e15028708037958aafe0ccfbf13d5.png"/>
  <manifest:file-entry manifest:media-type="image/png" manifest:full-path="Pictures/b94390779b19aae411d1c8d4dee5afa8.png"/>
  <manifest:file-entry manifest:media-type="image/png" manifest:full-path="Pictures/1f1d6a8603dd41c181c4d58334d7383b.png"/>
  <manifest:file-entry manifest:media-type="image/png" manifest:full-path="Pictures/381cc96e7b6cc7ee09e2c714741b0c3a.png"/>
  <manifest:file-entry manifest:media-type="image/png" manifest:full-path="Pictures/b3ea7dc4fcc3780829ab052b30613433.png"/>
  <manifest:file-entry manifest:media-type="image/png" manifest:full-path="Pictures/979f4ed7f068b931bcc16ccd0a7545d6.png"/>
  <manifest:file-entry manifest:media-type="image/png" manifest:full-path="Pictures/14044e6c1292fee675c2058195989ae6.png"/>
  <manifest:file-entry manifest:media-type="image/png" manifest:full-path="Pictures/f0af911b1c09dd8ae19883170d489521.png"/>
  <manifest:file-entry manifest:media-type="image/png" manifest:full-path="Pictures/e224719b5e0534cd5b8b4b0b1870a933.png"/>
  <manifest:file-entry manifest:media-type="image/png" manifest:full-path="Pictures/f87744b29ed3776db8f0365d589ac138.png"/>
  <manifest:file-entry manifest:media-type="image/png" manifest:full-path="Pictures/094458bcd728f2c154ef69a53f25b75d.png"/>
  <manifest:file-entry manifest:media-type="image/png" manifest:full-path="Pictures/2b506691a8d107dcdbed26d49b3b851e.png"/>
  <manifest:file-entry manifest:media-type="image/png" manifest:full-path="Pictures/a68d7cc711251b57a47addaad6aca965.png"/>
  <manifest:file-entry manifest:media-type="image/png" manifest:full-path="Pictures/7a8d7d06e381d83f707ca3ced686b226.png"/>
  <manifest:file-entry manifest:media-type="image/png" manifest:full-path="Pictures/eea8aa4c814b05cd0983c0f0a7371bc9.png"/>
  <manifest:file-entry manifest:media-type="image/png" manifest:full-path="Pictures/36bb79b6dd399c2811bedcd150a8da51.png"/>
  <manifest:file-entry manifest:media-type="image/png" manifest:full-path="Pictures/08d135a0ffe5985f5946cac76389b4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03fpk"/><text:bookmark-start text:name="__RefHeading___фпк_ао_федеральная_пассажирская_компания_1"/><text:bookmark-start text:name="фпк_ао_федеральная_пассажирская_компания"/>ФПК АО «Федеральная пассажирская компания»<text:bookmark-end text:name="__RefHeading___фпк_ао_федеральная_пассажирская_компания_1"/><text:bookmark-end text:name="фпк_ао_федеральная_пассажирская_компания"/></text:h>
      <text:h text:style-name="Heading_20_3" text:outline-level="3"><text:bookmark-start text:name="__RefHeading___фпк_тег_kv_м_kv1_люкс_код_схемыfpk_1a_v1_2"/><text:bookmark-start text:name="фпк_тег_kv_м_kv1_люкс_код_схемыfpk_1a_v1"/>ФПК (тег &lt;KV&gt;М, &lt;KV1&gt; Люкс) код схемы: FPK_1A_V1<text:bookmark-end text:name="__RefHeading___фпк_тег_kv_м_kv1_люкс_код_схемыfpk_1a_v1_2"/><text:bookmark-end text:name="фпк_тег_kv_м_kv1_люкс_код_схемыfpk_1a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А.   </text:p>
        </text:list-item>
        <text:list-item>
          <text:p text:style-name="Numbering_20_1_Content"> Количество мест: 8.</text:p>
        </text:list-item>
        <text:list-item>
          <text:p text:style-name="Numbering_20_1_Content"> Количество купе: 4.</text:p>
        </text:list-item>
        <text:list-item>
          <text:p text:style-name="Numbering_20_1_Content"> В конце вагоне есть бар.</text:p>
        </text:list-item>
        <text:list-item>
          <text:p text:style-name="Numbering_20_1_Content_Last"> Купе состоит из двух комнат: купе и душевая комната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2.912916666667cm" style:rel-width="100%" svg:height="5.318125cm" style:rel-height="scale"><draw:image xlink:href="Pictures/973ff64fbd5fc3c63fefd09cb174cefc.png" xlink:type="simple" xlink:show="embed" xlink:actuate="onLoad"/></draw:frame></text:p>
      <text:p text:style-name="Horizontal_20_Line"/>
      <text:h text:style-name="Heading_20_3" text:outline-level="3"><text:bookmark-start text:name="__RefHeading___фпк_тег_kv_м_kv1_люкс_код_схемыfpk_1m_v1_3"/><text:bookmark-start text:name="фпк_тег_kv_м_kv1_люкс_код_схемыfpk_1m_v1"/>ФПК (тег &lt;KV&gt;М, &lt;KV1&gt; Люкс) код схемы: FPK_1M_V1<text:bookmark-end text:name="__RefHeading___фпк_тег_kv_м_kv1_люкс_код_схемыfpk_1m_v1_3"/><text:bookmark-end text:name="фпк_тег_kv_м_kv1_люкс_код_схемыfpk_1m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М.</text:p>
        </text:list-item>
        <text:list-item>
          <text:p text:style-name="Numbering_20_1_Content"> Количество мест: 12.</text:p>
        </text:list-item>
        <text:list-item>
          <text:p text:style-name="Numbering_20_1_Content"> Количество купе: 6.</text:p>
        </text:list-item>
        <text:list-item>
          <text:p text:style-name="Numbering_20_1_Content_Last"> Купе состоит из двух комнат: купе и душевая комната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22.70125cm" style:rel-width="100%" svg:height="5.2916666666667cm" style:rel-height="scale"><draw:image xlink:href="Pictures/7e06e95764ff12c660271ff411f4438a.png" xlink:type="simple" xlink:show="embed" xlink:actuate="onLoad"/></draw:frame></text:p>
      <text:p text:style-name="Horizontal_20_Line"/>
      <text:h text:style-name="Heading_20_3" text:outline-level="3"><text:bookmark-start text:name="__RefHeading___фпк_тег_kv_м_kv1_люкс_код_схемыfpk_1i_v1_4"/><text:bookmark-start text:name="фпк_тег_kv_м_kv1_люкс_код_схемыfpk_1i_v1"/>ФПК (тег &lt;KV&gt;М, &lt;KV1&gt; Люкс) код схемы: FPK_1I_V1<text:bookmark-end text:name="__RefHeading___фпк_тег_kv_м_kv1_люкс_код_схемыfpk_1i_v1_4"/><text:bookmark-end text:name="фпк_тег_kv_м_kv1_люкс_код_схемыfpk_1i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И.</text:p>
        </text:list-item>
        <text:list-item>
          <text:p text:style-name="Numbering_20_1_Content"> Количество мест: 10.</text:p>
        </text:list-item>
        <text:list-item>
          <text:p text:style-name="Numbering_20_1_Content"> Количество купе: 5.</text:p>
        </text:list-item>
        <text:list-item>
          <text:p text:style-name="Numbering_20_1_Content_Last"> Купе состоит из двух комнат: купе и душевая комната.</text:p>
        </text:list-item>
      </text:list>
      <text:p text:style-name="Text_20_body"><text:span text:style-name="Strong_20_Emphasis">Схема:</text:span><text:line-break/>
аналогична схеме вагона 1М без последнего купе.</text:p>
      <text:p text:style-name="Horizontal_20_Line"/>
      <text:h text:style-name="Heading_20_3" text:outline-level="3"><text:bookmark-start text:name="__RefHeading___фпк_тег_kv_м_kv1_люкс_код_схемыfpk_1g_v1_5"/><text:bookmark-start text:name="фпк_тег_kv_м_kv1_люкс_код_схемыfpk_1g_v1"/>ФПК (тег &lt;KV&gt;М, &lt;KV1&gt; Люкс) код схемы: FPK_1G_V1<text:bookmark-end text:name="__RefHeading___фпк_тег_kv_м_kv1_люкс_код_схемыfpk_1g_v1_5"/><text:bookmark-end text:name="фпк_тег_kv_м_kv1_люкс_код_схемыfpk_1g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Г.</text:p>
        </text:list-item>
        <text:list-item>
          <text:p text:style-name="Numbering_20_1_Content"> Количество мест: 8.</text:p>
        </text:list-item>
        <text:list-item>
          <text:p text:style-name="Numbering_20_1_Content"> Количество купе: 4. </text:p>
        </text:list-item>
        <text:list-item>
          <text:p text:style-name="Numbering_20_1_Content_Last"> Купе состоит из двух комнат: купе и душевая комната.  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2.621875cm" style:rel-width="100%" svg:height="5.23875cm" style:rel-height="scale"><draw:image xlink:href="Pictures/25d6c8d74cf1dd26e7ee4e4d5b8bf7d6.png" xlink:type="simple" xlink:show="embed" xlink:actuate="onLoad"/></draw:frame></text:p>
      <text:p text:style-name="Horizontal_20_Line"/>
      <text:h text:style-name="Heading_20_3" text:outline-level="3"><text:bookmark-start text:name="__RefHeading___фпк_тег_kv_м_kv1_люкс_код_схемыfpk_1а_ric_v1_6"/><text:bookmark-start text:name="фпк_тег_kv_м_kv1_люкс_код_схемыfpk_1а_ric_v1"/>ФПК (тег &lt;KV&gt;М, &lt;KV1&gt; Люкс) код схемы: FPK_1А_RIC_V1<text:bookmark-end text:name="__RefHeading___фпк_тег_kv_м_kv1_люкс_код_схемыfpk_1а_ric_v1_6"/><text:bookmark-end text:name="фпк_тег_kv_м_kv1_люкс_код_схемыfpk_1а_ric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1А.</text:p>
        </text:list-item>
        <text:list-item>
          <text:p text:style-name="Numbering_20_1_Content"> Количество мест: 8.</text:p>
        </text:list-item>
        <text:list-item>
          <text:p text:style-name="Numbering_20_1_Content"> Количество купе: 4. </text:p>
        </text:list-item>
        <text:list-item>
          <text:p text:style-name="Numbering_20_1_Content_Last"> Купе состоит из двух комнат: купе и душевая комната.</text:p>
        </text:list-item>
      </text:list>
      <text:p text:style-name="Text_20_body"><text:span text:style-name="Strong_20_Emphasis">Схема: </text:span>
<draw:frame draw:style-name="mediacenter" draw:name="3" text:anchor-type="paragraph" draw:z-index="3" svg:width="22.621875cm" style:rel-width="100%" svg:height="5.23875cm" style:rel-height="scale"><draw:image xlink:href="Pictures/25d6c8d74cf1dd26e7ee4e4d5b8bf7d6.png" xlink:type="simple" xlink:show="embed" xlink:actuate="onLoad"/></draw:frame></text:p>
      <text:p text:style-name="Horizontal_20_Line"/>
      <text:h text:style-name="Heading_20_3" text:outline-level="3"><text:bookmark-start text:name="__RefHeading___фпк_тег_kv_л_kv1_св_код_схемыfpk_1_2_vertical_v1_7"/><text:bookmark-start text:name="фпк_тег_kv_л_kv1_св_код_схемыfpk_1_2_vertical_v1"/>ФПК (тег &lt;KV&gt;Л, &lt;KV1&gt; СВ) код схемы: FPK_1/2_vertical_V1<text:bookmark-end text:name="__RefHeading___фпк_тег_kv_л_kv1_св_код_схемыfpk_1_2_vertical_v1_7"/><text:bookmark-end text:name="фпк_тег_kv_л_kv1_св_код_схемыfpk_1_2_vertical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 1Э.</text:p>
        </text:list-item>
        <text:list-item>
          <text:p text:style-name="Numbering_20_1_Content"> Количество мест: 18.  </text:p>
        </text:list-item>
        <text:list-item>
          <text:p text:style-name="Numbering_20_1_Content_Last"> В купе две полки, расположенные друг на другом.  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22.780625cm" style:rel-width="100%" svg:height="5.2916666666667cm" style:rel-height="scale"><draw:image xlink:href="Pictures/eb7948e739a049e1806c5cd9645acac3.png" xlink:type="simple" xlink:show="embed" xlink:actuate="onLoad"/></draw:frame></text:p>
      <text:p text:style-name="Horizontal_20_Line"/>
      <text:h text:style-name="Heading_20_3" text:outline-level="3"><text:bookmark-start text:name="__RefHeading___фпк_тег_kv_л_kv1_св_код_схемыfpk_1_2_v1_8"/><text:bookmark-start text:name="фпк_тег_kv_л_kv1_св_код_схемыfpk_1_2_v1"/>ФПК (тег &lt;KV&gt;Л, &lt;KV1&gt; СВ) код схемы: FPK_1/2_V1<text:bookmark-end text:name="__RefHeading___фпк_тег_kv_л_kv1_св_код_схемыfpk_1_2_v1_8"/><text:bookmark-end text:name="фпк_тег_kv_л_kv1_св_код_схемыfpk_1_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Э,1Б, 1Л, 1Е.</text:p>
        </text:list-item>
        <text:list-item>
          <text:p text:style-name="Numbering_20_1_Content"> Количество мест: 18.  </text:p>
        </text:list-item>
        <text:list-item>
          <text:p text:style-name="Numbering_20_1_Content_Last"> В купе две полки, расположенные горизонтально.  </text:p>
        </text:list-item>
      </text:list>
      <text:p text:style-name="Text_20_body"><text:span text:style-name="Strong_20_Emphasis">Схема:</text:span>
<draw:frame draw:style-name="mediacenter" draw:name="5" text:anchor-type="paragraph" draw:z-index="5" svg:width="22.674791666667cm" style:rel-width="100%" svg:height="5.2916666666667cm" style:rel-height="scale"><draw:image xlink:href="Pictures/828c8f36964cebfbb9c298389e17c4fa.png" xlink:type="simple" xlink:show="embed" xlink:actuate="onLoad"/></draw:frame></text:p>
      <text:p text:style-name="Horizontal_20_Line"/>
      <text:h text:style-name="Heading_20_3" text:outline-level="3"><text:bookmark-start text:name="__RefHeading___фпк_тег_kv_л_kv1_св_код_схемыfpk_1_2_2storey_v1_9"/><text:bookmark-start text:name="фпк_тег_kv_л_kv1_св_код_схемыfpk_1_2_2storey_v1"/>ФПК (тег &lt;KV&gt;Л, &lt;KV1&gt; СВ) код схемы: FPK_1/2_2Storey_V1<text:bookmark-end text:name="__RefHeading___фпк_тег_kv_л_kv1_св_код_схемыfpk_1_2_2storey_v1_9"/><text:bookmark-end text:name="фпк_тег_kv_л_kv1_св_код_схемыfpk_1_2_2storey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Двухэтажные вагоны.  </text:p>
        </text:list-item>
        <text:list-item>
          <text:p text:style-name="Numbering_20_1_Content"> Класс обслуживания &lt;CO&gt;=1Э.</text:p>
        </text:list-item>
        <text:list-item>
          <text:p text:style-name="Numbering_20_1_Content"> Количество мест в вагоне: 32, на каждом этаже 16 мест и 8 купе.</text:p>
        </text:list-item>
        <text:list-item>
          <text:p text:style-name="Numbering_20_1_Content"> В купе две полки, расположенные горизонтально.  </text:p>
        </text:list-item>
        <text:list-item>
          <text:p text:style-name="Numbering_20_1_Content_Last"> На первом этаже в конце вагона 3 туалета (на схеме где свободное купе и один туалет).</text:p>
        </text:list-item>
      </text:list>
      <text:p text:style-name="Text_20_body"><text:span text:style-name="Strong_20_Emphasis">Схема:</text:span></text:p>
      <text:list text:style-name="List_20_1" text:continue-numbering="false">
        <text:list-item>
          <text:p text:style-name="LastListParagraph_List_20_1_Content_First"> <text:span text:style-name="Strong_20_Emphasis">1-й этаж</text:span>:  </text:p>
        </text:list-item>
      </text:list>
      <text:p text:style-name="Text_20_body"><draw:frame draw:style-name="mediacenter" draw:name="6" text:anchor-type="paragraph" draw:z-index="6" svg:width="22.754166666667cm" style:rel-width="100%" svg:height="6.0589583333333cm" style:rel-height="scale"><draw:image xlink:href="Pictures/df6abeb072296dc311a69a7b883dfcb5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2-й этаж</text:span>:  </text:p>
        </text:list-item>
      </text:list>
      <text:p text:style-name="Text_20_body"><draw:frame draw:style-name="mediacenter" draw:name="7" text:anchor-type="paragraph" draw:z-index="7" svg:width="22.86cm" style:rel-width="100%" svg:height="6.0854166666667cm" style:rel-height="scale"><draw:image xlink:href="Pictures/764f9cf68bfbab13eaa265edd233aee6.png" xlink:type="simple" xlink:show="embed" xlink:actuate="onLoad"/></draw:frame></text:p>
      <text:p text:style-name="Horizontal_20_Line"/>
      <text:h text:style-name="Heading_20_3" text:outline-level="3"><text:bookmark-start text:name="__RefHeading___фпк_тег_kv_л_kv1_св_код_схемыfpk_1_2_ric_v1_10"/><text:bookmark-start text:name="фпк_тег_kv_л_kv1_св_код_схемыfpk_1_2_ric_v1"/>ФПК (тег &lt;KV&gt;Л, &lt;KV1&gt; СВ) код схемы: FPK_1/2_RIC_V1<text:bookmark-end text:name="__RefHeading___фпк_тег_kv_л_kv1_св_код_схемыfpk_1_2_ric_v1_10"/><text:bookmark-end text:name="фпк_тег_kv_л_kv1_св_код_схемыfpk_1_2_ric_v1"/></text:h>
      <text:p text:style-name="Text_20_body">Описание:</text:p>
      <text:list text:style-name="Numbering_20_1" text:continue-numbering="false">
        <text:list-item>
          <text:p text:style-name="Numbering_20_1_Content_First"> Количество мест: 16. Максимально свободное - 82. </text:p>
        </text:list-item>
        <text:list-item>
          <text:p text:style-name="Numbering_20_1_Content"> Класс обслуживания &lt;CO&gt;=1Л.</text:p>
        </text:list-item>
        <text:list-item>
          <text:p text:style-name="Numbering_20_1_Content"> Количество купе: 8.  </text:p>
        </text:list-item>
        <text:list-item>
          <text:p text:style-name="Numbering_20_1_Content_Last"> В купе две полки, места нижние.  </text:p>
        </text:list-item>
      </text:list>
      <text:p text:style-name="Text_20_body"><text:span text:style-name="Strong_20_Emphasis">Схема:</text:span>
<draw:frame draw:style-name="mediacenter" draw:name="8" text:anchor-type="paragraph" draw:z-index="8" svg:width="22.674791666667cm" style:rel-width="100%" svg:height="5.2916666666667cm" style:rel-height="scale"><draw:image xlink:href="Pictures/4ad62ca2e5e22beb1ee0c3dc686ed4a5.png" xlink:type="simple" xlink:show="embed" xlink:actuate="onLoad"/></draw:frame></text:p>
      <text:p text:style-name="Horizontal_20_Line"/>
      <text:h text:style-name="Heading_20_3" text:outline-level="3"><text:bookmark-start text:name="__RefHeading___фпк_тег_kv_купе_код_схемыfpk_2_4_v1_11"/><text:bookmark-start text:name="фпк_тег_kv_купе_код_схемыfpk_2_4_v1"/>ФПК (тег &lt;KV&gt; Купе) код схемы: FPK_2/4_V1<text:bookmark-end text:name="__RefHeading___фпк_тег_kv_купе_код_схемыfpk_2_4_v1_11"/><text:bookmark-end text:name="фпк_тег_kv_купе_код_схемыfpk_2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оличество мест: 38. </text:p>
        </text:list-item>
        <text:list-item>
          <text:p text:style-name="Numbering_20_1_Content_Last"> Класс обслуживания &lt;CO&gt;=2К, 2Л, 2Э.</text:p>
        </text:list-item>
      </text:list>
      <text:p text:style-name="Text_20_body"><text:span text:style-name="Strong_20_Emphasis">Схема:</text:span>
<draw:frame draw:style-name="mediacenter" draw:name="9" text:anchor-type="paragraph" draw:z-index="9" svg:width="22.886458333333cm" style:rel-width="100%" svg:height="5.2916666666667cm" style:rel-height="scale"><draw:image xlink:href="Pictures/8473e83ad6fbc8d18f63728c31360f1f.png" xlink:type="simple" xlink:show="embed" xlink:actuate="onLoad"/></draw:frame></text:p>
      <text:p text:style-name="Horizontal_20_Line"/>
      <text:h text:style-name="Heading_20_3" text:outline-level="3"><text:bookmark-start text:name="__RefHeading___фпк_тег_kv_купе_код_схемыfpk_2_4_2storey_v1_12"/><text:bookmark-start text:name="фпк_тег_kv_купе_код_схемыfpk_2_4_2storey_v1"/>ФПК (тег &lt;KV&gt; Купе) код схемы: FPK_2/4_2Storey_V1<text:bookmark-end text:name="__RefHeading___фпк_тег_kv_купе_код_схемыfpk_2_4_2storey_v1_12"/><text:bookmark-end text:name="фпк_тег_kv_купе_код_схемыfpk_2_4_2storey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Двухэтажные вагоны. </text:p>
        </text:list-item>
        <text:list-item>
          <text:p text:style-name="Numbering_20_1_Content"> Класс обслуживания &lt;CO&gt;=2Э.</text:p>
        </text:list-item>
        <text:list-item>
          <text:p text:style-name="Numbering_20_1_Content"> Количество мест: 64.  </text:p>
        </text:list-item>
        <text:list-item>
          <text:p text:style-name="Numbering_20_1_Content"> Количество купе: по 8 купе на каждом этаже.</text:p>
        </text:list-item>
        <text:list-item>
          <text:p text:style-name="Numbering_20_1_Content_Last"> Туалетных комнат на втором этаже нет.    </text:p>
        </text:list-item>
      </text:list>
      <text:p text:style-name="Text_20_body"><text:span text:style-name="Strong_20_Emphasis">Схема:</text:span></text:p>
      <text:list text:style-name="List_20_1" text:continue-numbering="false">
        <text:list-item>
          <text:p text:style-name="LastListParagraph_List_20_1_Content_First"> <text:span text:style-name="Strong_20_Emphasis">1-й этаж</text:span>:  </text:p>
        </text:list-item>
      </text:list>
      <text:p text:style-name="Text_20_body"><draw:frame draw:style-name="mediacenter" draw:name="10" text:anchor-type="paragraph" draw:z-index="10" svg:width="22.621875cm" style:rel-width="100%" svg:height="6.0325cm" style:rel-height="scale"><draw:image xlink:href="Pictures/fe17f84173c0dd80014fc94b62782b34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2-й этаж</text:span>:  </text:p>
        </text:list-item>
      </text:list>
      <text:p text:style-name="Text_20_body"><draw:frame draw:style-name="mediacenter" draw:name="11" text:anchor-type="paragraph" draw:z-index="11" svg:width="22.86cm" style:rel-width="100%" svg:height="6.111875cm" style:rel-height="scale"><draw:image xlink:href="Pictures/7d668c26d3844c4d041372471428c061.png" xlink:type="simple" xlink:show="embed" xlink:actuate="onLoad"/></draw:frame></text:p>
      <text:p text:style-name="Horizontal_20_Line"/>
      <text:h text:style-name="Heading_20_3" text:outline-level="3"><text:bookmark-start text:name="__RefHeading___фпк_купе_риц_три_полки_код_схемыfpk_2_3_ric_v1_13"/><text:bookmark-start text:name="фпк_купе_риц_три_полки_код_схемыfpk_2_3_ric_v1"/>ФПК (Купе – РИЦ три полки) код схемы: FPK_2/3_RIC_V1<text:bookmark-end text:name="__RefHeading___фпк_купе_риц_три_полки_код_схемыfpk_2_3_ric_v1_13"/><text:bookmark-end text:name="фпк_купе_риц_три_полки_код_схемыfpk_2_3_ric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оличество мест: 33. </text:p>
        </text:list-item>
        <text:list-item>
          <text:p text:style-name="Numbering_20_1_Content"> Класс обслуживания &lt;CO&gt;=2К.</text:p>
        </text:list-item>
        <text:list-item>
          <text:p text:style-name="Numbering_20_1_Content"> Количество купе: 10.  </text:p>
        </text:list-item>
        <text:list-item>
          <text:p text:style-name="Numbering_20_1_Content"> Вагон РИЦ.  </text:p>
        </text:list-item>
        <text:list-item>
          <text:p text:style-name="Numbering_20_1_Content_Last"> В купе три вертикально расположенные полки.  </text:p>
        </text:list-item>
      </text:list>
      <text:p text:style-name="Text_20_body"><text:span text:style-name="Strong_20_Emphasis">Схема:</text:span>
<draw:frame draw:style-name="mediacenter" draw:name="12" text:anchor-type="paragraph" draw:z-index="12" svg:width="13.414375cm" svg:height="2.3547916666667cm"><draw:image xlink:href="Pictures/3f1f0d6c2e540d898ada4a075512e449.png" xlink:type="simple" xlink:show="embed" xlink:actuate="onLoad"/></draw:frame></text:p>
      <text:p text:style-name="Horizontal_20_Line"/>
      <text:h text:style-name="Heading_20_3" text:outline-level="3"><text:bookmark-start text:name="__RefHeading___фпк_тег_kv_купе_код_схемыfpk_2_4_ric_v1_14"/><text:bookmark-start text:name="фпк_тег_kv_купе_код_схемыfpk_2_4_ric_v1"/>ФПК (тег &lt;KV&gt; Купе) код схемы: FPK_2/4_RIC_V1<text:bookmark-end text:name="__RefHeading___фпк_тег_kv_купе_код_схемыfpk_2_4_ric_v1_14"/><text:bookmark-end text:name="фпк_тег_kv_купе_код_схемыfpk_2_4_ric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оличество мест: 86. </text:p>
        </text:list-item>
        <text:list-item>
          <text:p text:style-name="Numbering_20_1_Content"> Класс обслуживания &lt;CO&gt;=2К.</text:p>
        </text:list-item>
        <text:list-item>
          <text:p text:style-name="Numbering_20_1_Content"> Количество купе: 8.</text:p>
        </text:list-item>
        <text:list-item>
          <text:p text:style-name="Numbering_20_1_Content_Last"> В купе четыре полки, нумерация мест европейская.</text:p>
        </text:list-item>
      </text:list>
      <text:p text:style-name="Text_20_body"><text:span text:style-name="Strong_20_Emphasis">Схема: </text:span>
<draw:frame draw:style-name="mediacenter" draw:name="13" text:anchor-type="paragraph" draw:z-index="13" svg:width="22.912916666667cm" style:rel-width="100%" svg:height="5.3710416666667cm" style:rel-height="scale"><draw:image xlink:href="Pictures/f52766bf3a32422fbf0cc0529406b3cf.png" xlink:type="simple" xlink:show="embed" xlink:actuate="onLoad"/></draw:frame></text:p>
      <text:p text:style-name="Horizontal_20_Line"/>
      <text:h text:style-name="Heading_20_3" text:outline-level="3"><text:bookmark-start text:name="__RefHeading___фпк_тег_kv_плац_код_схемыfpk_3_4_v1_15"/><text:bookmark-start text:name="фпк_тег_kv_плац_код_схемыfpk_3_4_v1"/>ФПК (тег &lt;KV&gt; Плац) код схемы: FPK_3/4_V1<text:bookmark-end text:name="__RefHeading___фпк_тег_kv_плац_код_схемыfpk_3_4_v1_15"/><text:bookmark-end text:name="фпк_тег_kv_плац_код_схемыfpk_3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оличество мест: 54. </text:p>
        </text:list-item>
        <text:list-item>
          <text:p text:style-name="Numbering_20_1_Content_Last"> Класс обслуживания &lt;CO&gt;=3Л,3У.</text:p>
        </text:list-item>
      </text:list>
      <text:p text:style-name="Text_20_body"><text:span text:style-name="Strong_20_Emphasis">Схема:</text:span>
<draw:frame draw:style-name="mediacenter" draw:name="14" text:anchor-type="paragraph" draw:z-index="14" svg:width="22.70125cm" style:rel-width="100%" svg:height="5.2916666666667cm" style:rel-height="scale"><draw:image xlink:href="Pictures/044e15028708037958aafe0ccfbf13d5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fpk_s1_2storey_v1_16"/><text:bookmark-start text:name="фпк_тег_kv_сид_код_схемыfpk_s1_2storey_v1"/>ФПК (тег &lt;KV&gt;Сид) код схемы: FPK_S1_2Storey_V1<text:bookmark-end text:name="__RefHeading___фпк_тег_kv_сид_код_схемыfpk_s1_2storey_v1_16"/><text:bookmark-end text:name="фпк_тег_kv_сид_код_схемыfpk_s1_2storey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Двухэтажные вагоны.</text:p>
        </text:list-item>
        <text:list-item>
          <text:p text:style-name="Numbering_20_1_Content"> Схема вагона для класса обслуживания &lt;CO&gt;=1Р. </text:p>
        </text:list-item>
        <text:list-item>
          <text:p text:style-name="Numbering_20_1_Content"> Количество мест: 121.  </text:p>
        </text:list-item>
        <text:list-item>
          <text:p text:style-name="Numbering_20_1_Content_Last"> Места 133 и 134 имеют класс обслуживания &lt;CO&gt;=1B.</text:p>
        </text:list-item>
      </text:list>
      <text:p text:style-name="Text_20_body"><text:span text:style-name="Strong_20_Emphasis">Схема:</text:span>
<draw:frame draw:style-name="mediacenter" draw:name="15" text:anchor-type="paragraph" draw:z-index="15" svg:width="22.674791666667cm" style:rel-width="100%" svg:height="5.9795833333333cm" style:rel-height="scale"><draw:image xlink:href="Pictures/b94390779b19aae411d1c8d4dee5afa8.png" xlink:type="simple" xlink:show="embed" xlink:actuate="onLoad"/></draw:frame></text:p>
      <text:p text:style-name="Text_20_body"><draw:frame draw:style-name="mediacenter" draw:name="16" text:anchor-type="paragraph" draw:z-index="16" svg:width="22.674791666667cm" style:rel-width="100%" svg:height="6.0060416666667cm" style:rel-height="scale"><draw:image xlink:href="Pictures/1f1d6a8603dd41c181c4d58334d7383b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vip-купе_код_схемыfpk_vip_2storey_v1_17"/><text:bookmark-start text:name="фпк_тег_kv_сид_vip-купе_код_схемыfpk_vip_2storey_v1"/>ФПК (тег &lt;KV&gt;Сид) VIP-купе код схемы: FPK_VIP_2Storey_V1<text:bookmark-end text:name="__RefHeading___фпк_тег_kv_сид_vip-купе_код_схемыfpk_vip_2storey_v1_17"/><text:bookmark-end text:name="фпк_тег_kv_сид_vip-купе_код_схемыfpk_vip_2storey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1В.</text:p>
        </text:list-item>
        <text:list-item>
          <text:p text:style-name="Numbering_20_1_Content_Last"> Два места-133, 134; выкуп всех мест.</text:p>
        </text:list-item>
      </text:list>
      <text:p text:style-name="Text_20_body"><text:span text:style-name="Strong_20_Emphasis">Схема:</text:span>
<draw:frame draw:style-name="mediacenter" draw:name="17" text:anchor-type="paragraph" draw:z-index="17" svg:width="22.674791666667cm" style:rel-width="100%" svg:height="5.9795833333333cm" style:rel-height="scale"><draw:image xlink:href="Pictures/b94390779b19aae411d1c8d4dee5afa8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2_класс_код_схемыfpk_s2_2storey_v1_18"/><text:bookmark-start text:name="фпк_тег_kv_сид_2_класс_код_схемыfpk_s2_2storey_v1"/>ФПК (тег &lt;KV&gt;Сид) 2 класс код схемы: FPK_S2_2Storey_V1<text:bookmark-end text:name="__RefHeading___фпк_тег_kv_сид_2_класс_код_схемыfpk_s2_2storey_v1_18"/><text:bookmark-end text:name="фпк_тег_kv_сид_2_класс_код_схемыfpk_s2_2storey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2C или 2В.</text:p>
        </text:list-item>
        <text:list-item>
          <text:p text:style-name="Numbering_20_1_Content_Last"> Количество мест 132.</text:p>
        </text:list-item>
      </text:list>
      <text:p text:style-name="Text_20_body"><text:span text:style-name="Strong_20_Emphasis">Схема:</text:span>
<draw:frame draw:style-name="mediacenter" draw:name="18" text:anchor-type="paragraph" draw:z-index="18" svg:width="22.5425cm" style:rel-width="100%" svg:height="6.0060416666667cm" style:rel-height="scale"><draw:image xlink:href="Pictures/381cc96e7b6cc7ee09e2c714741b0c3a.png" xlink:type="simple" xlink:show="embed" xlink:actuate="onLoad"/></draw:frame></text:p>
      <text:p text:style-name="Text_20_body"><draw:frame draw:style-name="mediacenter" draw:name="19" text:anchor-type="paragraph" draw:z-index="19" svg:width="22.780625cm" style:rel-width="100%" svg:height="6.0854166666667cm" style:rel-height="scale"><draw:image xlink:href="Pictures/b3ea7dc4fcc3780829ab052b30613433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2_класс_код_схемыfpk_s2_2dstorey_v1_19"/><text:bookmark-start text:name="фпк_тег_kv_сид_2_класс_код_схемыfpk_s2_2dstorey_v1"/>ФПК (тег &lt;KV&gt;Сид) 2 класс код схемы: FPK_S2_2DStorey_V1<text:bookmark-end text:name="__RefHeading___фпк_тег_kv_сид_2_класс_код_схемыfpk_s2_2dstorey_v1_19"/><text:bookmark-end text:name="фпк_тег_kv_сид_2_класс_код_схемыfpk_s2_2dstorey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Штабной вагон. Вагон в котором на втором этаже расположена детская зона, на первом этаже места 33 и 34 - места для инвалида и сопровождающего.  </text:p>
        </text:list-item>
        <text:list-item>
          <text:p text:style-name="Numbering_20_1_Content_Last"> Класс обслуживания &lt;CO&gt;=2С.</text:p>
        </text:list-item>
      </text:list>
      <text:p text:style-name="Text_20_body"><text:span text:style-name="Strong_20_Emphasis">Схема:</text:span>
<draw:frame draw:style-name="mediacenter" draw:name="20" text:anchor-type="paragraph" draw:z-index="20" svg:width="22.674791666667cm" style:rel-width="100%" svg:height="6.0854166666667cm" style:rel-height="scale"><draw:image xlink:href="Pictures/979f4ed7f068b931bcc16ccd0a7545d6.png" xlink:type="simple" xlink:show="embed" xlink:actuate="onLoad"/></draw:frame></text:p>
      <text:p text:style-name="Text_20_body"><draw:frame draw:style-name="mediacenter" draw:name="21" text:anchor-type="paragraph" draw:z-index="21" svg:width="23.045208333333cm" style:rel-width="100%" svg:height="6.19125cm" style:rel-height="scale"><draw:image xlink:href="Pictures/14044e6c1292fee675c2058195989ae6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30c_20"/><text:bookmark-start text:name="фпк_тег_kv_сид_код_схемыsedentary_30c"/>ФПК (тег &lt;KV&gt;Сид) код схемы: SEDENTARY_30C<text:bookmark-end text:name="__RefHeading___фпк_тег_kv_сид_код_схемыsedentary_30c_20"/><text:bookmark-end text:name="фпк_тег_kv_сид_код_схемыsedentary_30c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70.</text:p>
        </text:list-item>
      </text:list>
      <text:p text:style-name="Text_20_body"><text:span text:style-name="Strong_20_Emphasis">Схема:</text:span>
<draw:frame draw:style-name="mediacenter" draw:name="22" text:anchor-type="paragraph" draw:z-index="22" svg:width="21.722291666667cm" style:rel-width="100%" svg:height="5.476875cm" style:rel-height="scale"><draw:image xlink:href="Pictures/f0af911b1c09dd8ae19883170d489521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74c_21"/><text:bookmark-start text:name="фпк_тег_kv_сид_код_схемыsedentary_74c"/>ФПК (тег &lt;KV&gt;Сид) код схемы: SEDENTARY_74C<text:bookmark-end text:name="__RefHeading___фпк_тег_kv_сид_код_схемыsedentary_74c_21"/><text:bookmark-end text:name="фпк_тег_kv_сид_код_схемыsedentary_74c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8.</text:p>
        </text:list-item>
      </text:list>
      <text:p text:style-name="Text_20_body"><text:span text:style-name="Strong_20_Emphasis">Схема:</text:span>
<draw:frame draw:style-name="mediacenter" draw:name="23" text:anchor-type="paragraph" draw:z-index="23" svg:width="23.124583333333cm" style:rel-width="100%" svg:height="6.111875cm" style:rel-height="scale"><draw:image xlink:href="Pictures/e224719b5e0534cd5b8b4b0b1870a933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74c_60_v1_22"/><text:bookmark-start text:name="фпк_тег_kv_сид_код_схемыsedentary_74c_60_v1"/>ФПК (тег &lt;KV&gt;Сид) код схемы: SEDENTARY_74C_60_V1<text:bookmark-end text:name="__RefHeading___фпк_тег_kv_сид_код_схемыsedentary_74c_60_v1_22"/><text:bookmark-end text:name="фпк_тег_kv_сид_код_схемыsedentary_74c_60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0.</text:p>
        </text:list-item>
      </text:list>
      <text:p text:style-name="Text_20_body"><text:span text:style-name="Strong_20_Emphasis">Схема:</text:span>
<draw:frame draw:style-name="mediacenter" draw:name="24" text:anchor-type="paragraph" draw:z-index="24" svg:width="21.616458333333cm" style:rel-width="100%" svg:height="5.8472916666667cm" style:rel-height="scale"><draw:image xlink:href="Pictures/f87744b29ed3776db8f0365d589ac138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74c_62_v2_23"/><text:bookmark-start text:name="фпк_тег_kv_сид_код_схемыsedentary_74c_62_v2"/>ФПК (тег &lt;KV&gt;Сид) код схемы: SEDENTARY_74C_62_V2<text:bookmark-end text:name="__RefHeading___фпк_тег_kv_сид_код_схемыsedentary_74c_62_v2_23"/><text:bookmark-end text:name="фпк_тег_kv_сид_код_схемыsedentary_74c_62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2.</text:p>
        </text:list-item>
      </text:list>
      <text:p text:style-name="Text_20_body"><text:span text:style-name="Strong_20_Emphasis">Схема:</text:span>
<draw:frame draw:style-name="mediacenter" draw:name="25" text:anchor-type="paragraph" draw:z-index="25" svg:width="23.045208333333cm" style:rel-width="100%" svg:height="6.0854166666667cm" style:rel-height="scale"><draw:image xlink:href="Pictures/094458bcd728f2c154ef69a53f25b75d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155с_24"/><text:bookmark-start text:name="фпк_тег_kv_сид_код_схемыsedentary_155с"/>ФПК (тег &lt;KV&gt;Сид) код схемы: SEDENTARY_155С<text:bookmark-end text:name="__RefHeading___фпк_тег_kv_сид_код_схемыsedentary_155с_24"/><text:bookmark-end text:name="фпк_тег_kv_сид_код_схемыsedentary_155с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56.</text:p>
        </text:list-item>
      </text:list>
      <text:p text:style-name="Text_20_body"><text:span text:style-name="Strong_20_Emphasis">Схема:</text:span>
<draw:frame draw:style-name="mediacenter" draw:name="26" text:anchor-type="paragraph" draw:z-index="26" svg:width="23.124583333333cm" style:rel-width="100%" svg:height="6.111875cm" style:rel-height="scale"><draw:image xlink:href="Pictures/2b506691a8d107dcdbed26d49b3b851e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156с_25"/><text:bookmark-start text:name="фпк_тег_kv_сид_код_схемыsedentary_156с"/>ФПК (тег &lt;KV&gt;Сид) код схемы: SEDENTARY_156С<text:bookmark-end text:name="__RefHeading___фпк_тег_kv_сид_код_схемыsedentary_156с_25"/><text:bookmark-end text:name="фпк_тег_kv_сид_код_схемыsedentary_156с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0.</text:p>
        </text:list-item>
      </text:list>
      <text:p text:style-name="Text_20_body"><text:span text:style-name="Strong_20_Emphasis">Схема:</text:span>
<draw:frame draw:style-name="mediacenter" draw:name="27" text:anchor-type="paragraph" draw:z-index="27" svg:width="23.124583333333cm" style:rel-width="100%" svg:height="6.1383333333333cm" style:rel-height="scale"><draw:image xlink:href="Pictures/a68d7cc711251b57a47addaad6aca965.png" xlink:type="simple" xlink:show="embed" xlink:actuate="onLoad"/></draw:frame></text:p>
      <text:p text:style-name="Horizontal_20_Line"/>
      <text:h text:style-name="Heading_20_3" text:outline-level="3"><text:bookmark-start text:name="__RefHeading___фпк_тег_kv_сид_код_схемыsedentary_157с_26"/><text:bookmark-start text:name="фпк_тег_kv_сид_код_схемыsedentary_157с"/>ФПК (тег &lt;KV&gt;Сид) код схемы: SEDENTARY_157С<text:bookmark-end text:name="__RefHeading___фпк_тег_kv_сид_код_схемыsedentary_157с_26"/><text:bookmark-end text:name="фпк_тег_kv_сид_код_схемыsedentary_157с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0.</text:p>
        </text:list-item>
      </text:list>
      <text:p text:style-name="Text_20_body"><text:span text:style-name="Strong_20_Emphasis">Схема:</text:span>
<draw:frame draw:style-name="mediacenter" draw:name="28" text:anchor-type="paragraph" draw:z-index="28" svg:width="23.071666666667cm" style:rel-width="100%" svg:height="6.111875cm" style:rel-height="scale"><draw:image xlink:href="Pictures/7a8d7d06e381d83f707ca3ced686b226.png" xlink:type="simple" xlink:show="embed" xlink:actuate="onLoad"/></draw:frame></text:p>
      <text:p text:style-name="Horizontal_20_Line"/>
      <text:h text:style-name="Heading_20_3" text:outline-level="3"><text:bookmark-start text:name="__RefHeading___поезд_лев_толстой_сообщение_directiongroup_1_27"/><text:bookmark-start text:name="поезд_лев_толстой_сообщение_directiongroup_1"/>Поезд «Лев Толстой» сообщение DirectionGroup=1<text:bookmark-end text:name="__RefHeading___поезд_лев_толстой_сообщение_directiongroup_1_27"/><text:bookmark-end text:name="поезд_лев_толстой_сообщение_directiongroup_1"/></text:h>
      <text:h text:style-name="Heading_20_4" text:outline-level="4"><text:bookmark-start text:name="__RefHeading___фпк_тег_kv_м_тег_kv_м_kv1_люкс_код_схемыfpk_1m_v1_28"/><text:bookmark-start text:name="фпк_тег_kv_м_тег_kv_м_kv1_люкс_код_схемыfpk_1m_v1"/>ФПК (тег &lt;KV&gt; М) тег &lt;KV&gt;М, &lt;KV1&gt; Люкс) код схемы: FPK_1M_V1<text:bookmark-end text:name="__RefHeading___фпк_тег_kv_м_тег_kv_м_kv1_люкс_код_схемыfpk_1m_v1_28"/><text:bookmark-end text:name="фпк_тег_kv_м_тег_kv_м_kv1_люкс_код_схемыfpk_1m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А.  </text:p>
        </text:list-item>
        <text:list-item>
          <text:p text:style-name="Numbering_20_1_Content"> Количество мест: 8.</text:p>
        </text:list-item>
        <text:list-item>
          <text:p text:style-name="Numbering_20_1_Content"> Количество купе: 4.</text:p>
        </text:list-item>
        <text:list-item>
          <text:p text:style-name="Numbering_20_1_Content"> В вагоне есть бар в конце вагона.  </text:p>
        </text:list-item>
        <text:list-item>
          <text:p text:style-name="Numbering_20_1_Content"> Купе состоит из двух комнат: купе и душевая комната.</text:p>
        </text:list-item>
        <text:list-item>
          <text:p text:style-name="Numbering_20_1_Content_Last"> Схема аналогична схеме в п. 1.3.2.  </text:p>
        </text:list-item>
      </text:list>
      <text:p text:style-name="Text_20_body"><text:span text:style-name="Strong_20_Emphasis">Схема:</text:span>
<draw:frame draw:style-name="mediacenter" draw:name="29" text:anchor-type="paragraph" draw:z-index="29" svg:width="21.74875cm" style:rel-width="100%" svg:height="5.1064583333333cm" style:rel-height="scale"><draw:image xlink:href="Pictures/eea8aa4c814b05cd0983c0f0a7371bc9.png" xlink:type="simple" xlink:show="embed" xlink:actuate="onLoad"/></draw:frame></text:p>
      <text:h text:style-name="Heading_20_4" text:outline-level="4"><text:bookmark-start text:name="__RefHeading___фпк_тег_kv_купе_код_схемыfpk_2_4_v2_29"/><text:bookmark-start text:name="фпк_тег_kv_купе_код_схемыfpk_2_4_v2"/>ФПК (тег &lt;KV&gt; Купе) код схемы: FPK_2/4_V2<text:bookmark-end text:name="__RefHeading___фпк_тег_kv_купе_код_схемыfpk_2_4_v2_29"/><text:bookmark-end text:name="фпк_тег_kv_купе_код_схемыfpk_2_4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2К.  </text:p>
        </text:list-item>
        <text:list-item>
          <text:p text:style-name="Numbering_20_1_Content"> Количество мест: 32.</text:p>
        </text:list-item>
        <text:list-item>
          <text:p text:style-name="Numbering_20_1_Content"> Количество купе: 8  </text:p>
        </text:list-item>
        <text:list-item>
          <text:p text:style-name="Numbering_20_1_Content_Last"> В купе есть умывальник.</text:p>
        </text:list-item>
      </text:list>
      <text:p text:style-name="Text_20_body"><text:span text:style-name="Strong_20_Emphasis">Схема:</text:span>
<draw:frame draw:style-name="mediacenter" draw:name="30" text:anchor-type="paragraph" draw:z-index="30" svg:width="22.70125cm" style:rel-width="100%" svg:height="5.318125cm" style:rel-height="scale"><draw:image xlink:href="Pictures/36bb79b6dd399c2811bedcd150a8da51.png" xlink:type="simple" xlink:show="embed" xlink:actuate="onLoad"/></draw:frame></text:p>
      <text:h text:style-name="Heading_20_4" text:outline-level="4"><text:bookmark-start text:name="__RefHeading___фпк_тег_kv_люкс_kv1_св_код_схемыfpk_1_2_v2_30"/><text:bookmark-start text:name="фпк_тег_kv_люкс_kv1_св_код_схемыfpk_1_2_v2"/>ФПК (тег &lt;KV&gt; Люкс, &lt;KV1&gt;СВ) код схемы: FPK_1/2_V2<text:bookmark-end text:name="__RefHeading___фпк_тег_kv_люкс_kv1_св_код_схемыfpk_1_2_v2_30"/><text:bookmark-end text:name="фпк_тег_kv_люкс_kv1_св_код_схемыfpk_1_2_v2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1У.  </text:p>
        </text:list-item>
        <text:list-item>
          <text:p text:style-name="Numbering_20_1_Content"> Количество мест: 16. </text:p>
        </text:list-item>
        <text:list-item>
          <text:p text:style-name="Numbering_20_1_Content"> Количество купе: 8.</text:p>
        </text:list-item>
        <text:list-item>
          <text:p text:style-name="Numbering_20_1_Content_Last"> В купе есть умывальник.</text:p>
        </text:list-item>
      </text:list>
      <text:p text:style-name="Text_20_body"><text:span text:style-name="Strong_20_Emphasis">Схема:</text:span>
<draw:frame draw:style-name="mediacenter" draw:name="31" text:anchor-type="paragraph" draw:z-index="31" svg:width="22.70125cm" style:rel-width="100%" svg:height="5.318125cm" style:rel-height="scale"><draw:image xlink:href="Pictures/08d135a0ffe5985f5946cac76389b41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52:57</meta:creation-date>
    <dc:creator>Generated</dc:creator>
    <dc:date>2026-08-17T17::52:57</dc:date>
    <dc:language>en-US</dc:language>
    <meta:editing-cycles>1</meta:editing-cycles>
    <meta:editing-duration>PT0S</meta:editing-duration>
    <dc:title>rzd:02layout_rus:03fpk</dc:title>
  </office:meta>
</office:document-meta>
</file>