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f8afabb7ef2cf1f21db5774cd15fccd.png"/>
  <manifest:file-entry manifest:media-type="image/png" manifest:full-path="Pictures/d1d9071f1be6e147a81d3d547d13109b.png"/>
  <manifest:file-entry manifest:media-type="image/png" manifest:full-path="Pictures/3b603949b6704aab5d2ef3c8a1e0a1ca.png"/>
  <manifest:file-entry manifest:media-type="image/png" manifest:full-path="Pictures/0f2aadf21a87d9b4389452c3132a5be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4pks"/><text:bookmark-start text:name="__RefHeading___пкс_ао_пассажирская_компания_сахалин_1"/><text:bookmark-start text:name="пкс_ао_пассажирская_компания_сахалин"/>ПКС – АО «Пассажирская компания Сахалин»<text:bookmark-end text:name="__RefHeading___пкс_ао_пассажирская_компания_сахалин_1"/><text:bookmark-end text:name="пкс_ао_пассажирская_компания_сахалин"/></text:h>
      <text:h text:style-name="Heading_20_3" text:outline-level="3"><text:bookmark-start text:name="__RefHeading___пкс_тег_kv_купе_код_схемыpks_2_4_v1_2"/><text:bookmark-start text:name="пкс_тег_kv_купе_код_схемыpks_2_4_v1"/>ПКС (тег &lt;KV&gt;Купе) код схемы: PKS_2/4_V1<text:bookmark-end text:name="__RefHeading___пкс_тег_kv_купе_код_схемыpks_2_4_v1_2"/><text:bookmark-end text:name="пкс_тег_kv_купе_код_схемыpks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36. </text:p>
        </text:list-item>
        <text:list-item>
          <text:p text:style-name="Numbering_20_1_Content_Last"> Класс обслуживания &lt;CO&gt;=2К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16.139583333333cm" svg:height="3.8629166666667cm"><draw:image xlink:href="Pictures/8f8afabb7ef2cf1f21db5774cd15fcc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плац_код_схемыpks_3_4_v1_3"/><text:bookmark-start text:name="пкс_тег_kv_плац_код_схемыpks_3_4_v1"/>ПКС (тег &lt;KV&gt;Плац) код схемы: PKS_3/4_V1<text:bookmark-end text:name="__RefHeading___пкс_тег_kv_плац_код_схемыpks_3_4_v1_3"/><text:bookmark-end text:name="пкс_тег_kv_плац_код_схемыpks_3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оличество мест: 52.</text:p>
        </text:list-item>
        <text:list-item>
          <text:p text:style-name="Numbering_20_1_Content_Last"> Класс обслуживания &lt;CO&gt;=3П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6.536458333333cm" svg:height="4.3920833333333cm"><draw:image xlink:href="Pictures/d1d9071f1be6e147a81d3d547d13109b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л_kv1_св_код_схемыpks_1_2_v1_4"/><text:bookmark-start text:name="пкс_тег_kv_л_kv1_св_код_схемыpks_1_2_v1"/>ПКС (тег &lt;KV&gt;Л, &lt;KV1&gt; СВ) код схемы: PKS_1/2_V1<text:bookmark-end text:name="__RefHeading___пкс_тег_kv_л_kv1_св_код_схемыpks_1_2_v1_4"/><text:bookmark-end text:name="пкс_тег_kv_л_kv1_св_код_схемыpks_1_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ичество мест: 16.</text:p>
        </text:list-item>
        <text:list-item>
          <text:p text:style-name="Numbering_20_1_Content"> Все полки нижние.</text:p>
        </text:list-item>
        <text:list-item>
          <text:p text:style-name="Numbering_20_1_Content_Last"> Класс обслуживания &lt;CO&gt;=1Б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14.340416666667cm" svg:height="3.8629166666667cm"><draw:image xlink:href="Pictures/3b603949b6704aab5d2ef3c8a1e0a1ca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пкс_тег_kv_сид_вагоны_с_местами_для_сидения_код_схемыpks_ws_v1_5"/><text:bookmark-start text:name="пкс_тег_kv_сид_вагоны_с_местами_для_сидения_код_схемыpks_ws_v1"/>ПКС (тег &lt;KV&gt;Сид) вагоны с местами для сидения, код схемы:PKS_WS_V1<text:bookmark-end text:name="__RefHeading___пкс_тег_kv_сид_вагоны_с_местами_для_сидения_код_схемыpks_ws_v1_5"/><text:bookmark-end text:name="пкс_тег_kv_сид_вагоны_с_местами_для_сидения_код_схемыpks_ws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. Класс обслуживания &lt;CO&gt;=2С  </text:p>
        </text:list-item>
        <text:list-item>
          <text:p text:style-name="Numbering_20_1_Content_Last"> На схеме стрелками показано направление расположения кресел относительно вагона.  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16.298333333333cm" svg:height="6.746875cm"><draw:image xlink:href="Pictures/0f2aadf21a87d9b4389452c3132a5be9.png" xlink:type="simple" xlink:show="embed" xlink:actuate="onLoad"/></draw:frame>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42</meta:creation-date>
    <dc:creator>Generated</dc:creator>
    <dc:date>2026-08-17T16::02:42</dc:date>
    <dc:language>en-US</dc:language>
    <meta:editing-cycles>1</meta:editing-cycles>
    <meta:editing-duration>PT0S</meta:editing-duration>
    <dc:title>rzd:02layout_rus:04pks</dc:title>
  </office:meta>
</office:document-meta>
</file>