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9d03bac5d3509f4fa9fca61353b08a5.png"/>
  <manifest:file-entry manifest:media-type="image/png" manifest:full-path="Pictures/6679f8ef81eb767b2c945cb32fdd98e5.png"/>
  <manifest:file-entry manifest:media-type="image/png" manifest:full-path="Pictures/013261c9293dbff66cad187e6f377929.png"/>
  <manifest:file-entry manifest:media-type="image/png" manifest:full-path="Pictures/8019518e37ea23b0829fce4a556c99ff.png"/>
  <manifest:file-entry manifest:media-type="image/png" manifest:full-path="Pictures/87b5f679a7bd959669ccdcc89cc07b0a.png"/>
  <manifest:file-entry manifest:media-type="image/png" manifest:full-path="Pictures/b1a0b7bd5b7866dadb63816a116e5afc.png"/>
  <manifest:file-entry manifest:media-type="image/png" manifest:full-path="Pictures/45ce8844e19b1c9ca88437e46724772b.png"/>
  <manifest:file-entry manifest:media-type="image/png" manifest:full-path="Pictures/6310a6597171b1575503f0c4feece66c.png"/>
  <manifest:file-entry manifest:media-type="image/png" manifest:full-path="Pictures/a1e8ed703f4a11a4584d083c8212ab39.png"/>
  <manifest:file-entry manifest:media-type="image/png" manifest:full-path="Pictures/9870fad6b31f4a4422026fc2995ae0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zd:02layout_rus:05sapsan"/><text:bookmark-start text:name="__RefHeading___сапсан._перевозчик_досс_оао_ржд_1"/><text:bookmark-start text:name="сапсан._перевозчик_досс_оао_ржд"/>Сапсан. Перевозчик ДОСС ОАО «РЖД»<text:bookmark-end text:name="__RefHeading___сапсан._перевозчик_досс_оао_ржд_1"/><text:bookmark-end text:name="сапсан._перевозчик_досс_оао_ржд"/></text:h>
      <text:h text:style-name="Heading_20_3" text:outline-level="3"><text:bookmark-start text:name="__RefHeading___сапсан_тег_kv_сид_код_схемыsapsan_w1_v1_2"/><text:bookmark-start text:name="сапсан_тег_kv_сид_код_схемыsapsan_w1_v1"/>Сапсан (тег &lt;KV&gt;Сид) код схемы: SAPSAN_W1_V1<text:bookmark-end text:name="__RefHeading___сапсан_тег_kv_сид_код_схемыsapsan_w1_v1_2"/><text:bookmark-end text:name="сапсан_тег_kv_сид_код_схемыsapsan_w1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ы №№ 01, 11</text:p>
        </text:list-item>
        <text:list-item>
          <text:p text:style-name="Numbering_20_1_Content"> Количество мест: 23</text:p>
        </text:list-item>
        <text:list-item>
          <text:p text:style-name="Numbering_20_1_Content"> Места с 27 по 30 – относятся к классу 1Р</text:p>
        </text:list-item>
        <text:list-item>
          <text:p text:style-name="Numbering_20_1_Content_Last"> Места с 01 по 25 – относятся к классу 1В</text:p>
        </text:list-item>
      </text:list>
      <text:p text:style-name="Text_20_body"><text:span text:style-name="Strong_20_Emphasis">Схема:</text:span>
<draw:frame draw:style-name="mediacenter" draw:name="0" text:anchor-type="paragraph" draw:z-index="0" svg:width="19.102916666667cm" style:rel-width="100%" svg:height="5.2916666666667cm" style:rel-height="scale"><draw:image xlink:href="Pictures/b9d03bac5d3509f4fa9fca61353b08a5.png" xlink:type="simple" xlink:show="embed" xlink:actuate="onLoad"/></draw:frame></text:p>
      <text:p text:style-name="Horizontal_20_Line"/>
      <text:h text:style-name="Heading_20_3" text:outline-level="3"><text:bookmark-start text:name="__RefHeading___сапсан_тег_kv_сид_код_схемыsapsan_w1_v2_3"/><text:bookmark-start text:name="сапсан_тег_kv_сид_код_схемыsapsan_w1_v2"/>Сапсан (тег &lt;KV&gt;Сид) код схемы: SAPSAN_W1_V2<text:bookmark-end text:name="__RefHeading___сапсан_тег_kv_сид_код_схемыsapsan_w1_v2_3"/><text:bookmark-end text:name="сапсан_тег_kv_сид_код_схемыsapsan_w1_v2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ы №№ 01, 11</text:p>
        </text:list-item>
        <text:list-item>
          <text:p text:style-name="Numbering_20_1_Content"> Количество мест: 21, из них мест для сидения – 19, купе СВ – 2 места</text:p>
        </text:list-item>
        <text:list-item>
          <text:p text:style-name="Numbering_20_1_Content"> Места с 27 по 30 – относятся к классу 1Р</text:p>
        </text:list-item>
        <text:list-item>
          <text:p text:style-name="Numbering_20_1_Content"> Места с 01 по 19 – относятся к классу 1В</text:p>
        </text:list-item>
        <text:list-item>
          <text:p text:style-name="Numbering_20_1_Content_Last"> Места  21 и 23 – относятся к классу 1Е</text:p>
        </text:list-item>
      </text:list>
      <text:p text:style-name="Text_20_body"><text:span text:style-name="Strong_20_Emphasis">Схема:</text:span>
<draw:frame draw:style-name="mediacenter" draw:name="1" text:anchor-type="paragraph" draw:z-index="1" svg:width="19.023541666667cm" style:rel-width="100%" svg:height="5.6620833333333cm" style:rel-height="scale"><draw:image xlink:href="Pictures/6679f8ef81eb767b2c945cb32fdd98e5.png" xlink:type="simple" xlink:show="embed" xlink:actuate="onLoad"/></draw:frame></text:p>
      <text:p text:style-name="Horizontal_20_Line"/>
      <text:h text:style-name="Heading_20_3" text:outline-level="3"><text:bookmark-start text:name="__RefHeading___сапсан_тег_kv_сид_код_схемыsapsan_w2_v1_4"/><text:bookmark-start text:name="сапсан_тег_kv_сид_код_схемыsapsan_w2_v1"/>Сапсан (тег &lt;KV&gt;Сид) код схемы: SAPSAN_W2_V1<text:bookmark-end text:name="__RefHeading___сапсан_тег_kv_сид_код_схемыsapsan_w2_v1_4"/><text:bookmark-end text:name="сапсан_тег_kv_сид_код_схемыsapsan_w2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агоны №№ 02, 12</text:p>
        </text:list-item>
        <text:list-item>
          <text:p text:style-name="Numbering_20_1_Content"> Класс обслуживания &lt;CO&gt;=1С</text:p>
        </text:list-item>
        <text:list-item>
          <text:p text:style-name="Numbering_20_1_Content_Last"> Количество мест: 52</text:p>
        </text:list-item>
      </text:list>
      <text:p text:style-name="Text_20_body"><text:span text:style-name="Strong_20_Emphasis">Схема:</text:span>
<draw:frame draw:style-name="mediacenter" draw:name="2" text:anchor-type="paragraph" draw:z-index="2" svg:width="19.05cm" style:rel-width="100%" svg:height="5.2916666666667cm" style:rel-height="scale"><draw:image xlink:href="Pictures/013261c9293dbff66cad187e6f377929.png" xlink:type="simple" xlink:show="embed" xlink:actuate="onLoad"/></draw:frame></text:p>
      <text:p text:style-name="Horizontal_20_Line"/>
      <text:h text:style-name="Heading_20_3" text:outline-level="3"><text:bookmark-start text:name="__RefHeading___сапсан_тег_kv_сид_код_схемыsapsan_w2_v2_5"/><text:bookmark-start text:name="сапсан_тег_kv_сид_код_схемыsapsan_w2_v2"/>Сапсан (тег &lt;KV&gt;Сид) код схемы: SAPSAN_W2_V2<text:bookmark-end text:name="__RefHeading___сапсан_тег_kv_сид_код_схемыsapsan_w2_v2_5"/><text:bookmark-end text:name="сапсан_тег_kv_сид_код_схемыsapsan_w2_v2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ы №№ 02, 12</text:p>
        </text:list-item>
        <text:list-item>
          <text:p text:style-name="Numbering_20_1_Content"> Класс обслуживания &lt;CO&gt;=1С, 1Ж</text:p>
        </text:list-item>
        <text:list-item>
          <text:p text:style-name="Numbering_20_1_Content"> Количество мест: 51</text:p>
        </text:list-item>
        <text:list-item>
          <text:p text:style-name="Numbering_20_1_Content_Last"> Места 45,47 и 49,51 – это отдельные купе-сьют</text:p>
        </text:list-item>
      </text:list>
      <text:p text:style-name="Text_20_body"><text:span text:style-name="Strong_20_Emphasis">Схема:</text:span>
<draw:frame draw:style-name="mediacenter" draw:name="3" text:anchor-type="paragraph" draw:z-index="3" svg:width="19.102916666667cm" style:rel-width="100%" svg:height="5.318125cm" style:rel-height="scale"><draw:image xlink:href="Pictures/8019518e37ea23b0829fce4a556c99ff.png" xlink:type="simple" xlink:show="embed" xlink:actuate="onLoad"/></draw:frame></text:p>
      <text:p text:style-name="Horizontal_20_Line"/>
      <text:h text:style-name="Heading_20_3" text:outline-level="3"><text:bookmark-start text:name="__RefHeading___сапсан_тег_kv_сид_код_схемыsapsan_w3_v1_sapsan_w4_v1_6"/><text:bookmark-start text:name="сапсан_тег_kv_сид_код_схемыsapsan_w3_v1_sapsan_w4_v1"/>Сапсан (тег &lt;KV&gt;Сид) код схемы: SAPSAN_W3_V1, SAPSAN_W4_V1<text:bookmark-end text:name="__RefHeading___сапсан_тег_kv_сид_код_схемыsapsan_w3_v1_sapsan_w4_v1_6"/><text:bookmark-end text:name="сапсан_тег_kv_сид_код_схемыsapsan_w3_v1_sapsan_w4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агоны №№ 03, 13, 4, 14</text:p>
        </text:list-item>
        <text:list-item>
          <text:p text:style-name="Numbering_20_1_Content"> Класс обслуживания &lt;CO&gt;=2С</text:p>
        </text:list-item>
        <text:list-item>
          <text:p text:style-name="Numbering_20_1_Content_Last"> Количество мест: 66</text:p>
        </text:list-item>
      </text:list>
      <text:p text:style-name="Text_20_body"><text:span text:style-name="Strong_20_Emphasis">Схема:</text:span>
<draw:frame draw:style-name="mediacenter" draw:name="4" text:anchor-type="paragraph" draw:z-index="4" svg:width="19.05cm" style:rel-width="100%" svg:height="5.318125cm" style:rel-height="scale"><draw:image xlink:href="Pictures/87b5f679a7bd959669ccdcc89cc07b0a.png" xlink:type="simple" xlink:show="embed" xlink:actuate="onLoad"/></draw:frame></text:p>
      <text:p text:style-name="Horizontal_20_Line"/>
      <text:h text:style-name="Heading_20_3" text:outline-level="3"><text:bookmark-start text:name="__RefHeading___сапсан_тег_kv_сид_код_схемыsapsan_w5_v1_7"/><text:bookmark-start text:name="сапсан_тег_kv_сид_код_схемыsapsan_w5_v1"/>Сапсан (тег &lt;KV&gt;Сид) код схемы: SAPSAN_W5_V1<text:bookmark-end text:name="__RefHeading___сапсан_тег_kv_сид_код_схемыsapsan_w5_v1_7"/><text:bookmark-end text:name="сапсан_тег_kv_сид_код_схемыsapsan_w5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ы №№ 03, 13</text:p>
        </text:list-item>
        <text:list-item>
          <text:p text:style-name="Numbering_20_1_Content"> Класс обслуживания &lt;CO&gt;=2С</text:p>
        </text:list-item>
        <text:list-item>
          <text:p text:style-name="Numbering_20_1_Content_Last"> Количество мест: 40</text:p>
        </text:list-item>
      </text:list>
      <text:p text:style-name="Text_20_body"><text:span text:style-name="Strong_20_Emphasis">Схема:</text:span>
<draw:frame draw:style-name="mediacenter" draw:name="5" text:anchor-type="paragraph" draw:z-index="5" svg:width="19.05cm" style:rel-width="100%" svg:height="5.2652083333333cm" style:rel-height="scale"><draw:image xlink:href="Pictures/b1a0b7bd5b7866dadb63816a116e5afc.png" xlink:type="simple" xlink:show="embed" xlink:actuate="onLoad"/></draw:frame></text:p>
      <text:p text:style-name="Horizontal_20_Line"/>
      <text:h text:style-name="Heading_20_3" text:outline-level="3"><text:bookmark-start text:name="__RefHeading___сапсан_тег_kv_сид_код_схемыsapsan_w6_v1_sapsan_w6_v2_8"/><text:bookmark-start text:name="сапсан_тег_kv_сид_код_схемыsapsan_w6_v1_sapsan_w6_v2"/>Сапсан (тег &lt;KV&gt;Сид) код схемы: SAPSAN_W6_V1, SAPSAN_W6_V2<text:bookmark-end text:name="__RefHeading___сапсан_тег_kv_сид_код_схемыsapsan_w6_v1_sapsan_w6_v2_8"/><text:bookmark-end text:name="сапсан_тег_kv_сид_код_схемыsapsan_w6_v1_sapsan_w6_v2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ы №№ 06, 16</text:p>
        </text:list-item>
        <text:list-item>
          <text:p text:style-name="Numbering_20_1_Content"> Класс обслуживания &lt;CO&gt;=2С</text:p>
        </text:list-item>
        <text:list-item>
          <text:p text:style-name="Numbering_20_1_Content_Last"> Количество мест: 56</text:p>
        </text:list-item>
      </text:list>
      <text:p text:style-name="Text_20_body"><text:span text:style-name="Strong_20_Emphasis">Схема:</text:span></text:p>
      <text:p text:style-name="Text_20_body"><draw:frame draw:style-name="mediacenter" draw:name="6" text:anchor-type="paragraph" draw:z-index="6" svg:width="19.05cm" style:rel-width="100%" svg:height="5.2652083333333cm" style:rel-height="scale"><draw:image xlink:href="Pictures/45ce8844e19b1c9ca88437e46724772b.png" xlink:type="simple" xlink:show="embed" xlink:actuate="onLoad"/></draw:frame></text:p>
      <text:p text:style-name="Horizontal_20_Line"/>
      <text:h text:style-name="Heading_20_3" text:outline-level="3"><text:bookmark-start text:name="__RefHeading___сапсан_тег_kv_сид_код_схемыsapsan_w7_v1_sapsan_w8_v1_sapsan_w9_v1_9"/><text:bookmark-start text:name="сапсан_тег_kv_сид_код_схемыsapsan_w7_v1_sapsan_w8_v1_sapsan_w9_v1"/>Сапсан (тег &lt;KV&gt;Сид) код схемы: SAPSAN_W7_V1, SAPSAN_W8_V1, SAPSAN_W9_V1<text:bookmark-end text:name="__RefHeading___сапсан_тег_kv_сид_код_схемыsapsan_w7_v1_sapsan_w8_v1_sapsan_w9_v1_9"/><text:bookmark-end text:name="сапсан_тег_kv_сид_код_схемыsapsan_w7_v1_sapsan_w8_v1_sapsan_w9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ы №№ 07, 17,  8, 18, 9, 19</text:p>
        </text:list-item>
        <text:list-item>
          <text:p text:style-name="Numbering_20_1_Content"> Класс обслуживания &lt;CO&gt;=2С</text:p>
        </text:list-item>
        <text:list-item>
          <text:p text:style-name="Numbering_20_1_Content_Last"> Количество мест: 66</text:p>
        </text:list-item>
      </text:list>
      <text:p text:style-name="Text_20_body"><text:span text:style-name="Strong_20_Emphasis">Схема:</text:span>
<draw:frame draw:style-name="mediacenter" draw:name="7" text:anchor-type="paragraph" draw:z-index="7" svg:width="19.05cm" style:rel-width="100%" svg:height="5.2916666666667cm" style:rel-height="scale"><draw:image xlink:href="Pictures/6310a6597171b1575503f0c4feece66c.png" xlink:type="simple" xlink:show="embed" xlink:actuate="onLoad"/></draw:frame></text:p>
      <text:p text:style-name="Horizontal_20_Line"/>
      <text:h text:style-name="Heading_20_3" text:outline-level="3"><text:bookmark-start text:name="__RefHeading___сапсан_тег_kv_сид_код_схемыsapsan_w10_v1_10"/><text:bookmark-start text:name="сапсан_тег_kv_сид_код_схемыsapsan_w10_v1"/>Сапсан (тег &lt;KV&gt;Сид) код схемы: SAPSAN_W10_V1<text:bookmark-end text:name="__RefHeading___сапсан_тег_kv_сид_код_схемыsapsan_w10_v1_10"/><text:bookmark-end text:name="сапсан_тег_kv_сид_код_схемыsapsan_w10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агоны №№ 10, 20</text:p>
        </text:list-item>
        <text:list-item>
          <text:p text:style-name="Numbering_20_1_Content"> Класс обслуживания &lt;CO&gt;=2В</text:p>
        </text:list-item>
        <text:list-item>
          <text:p text:style-name="Numbering_20_1_Content"> Количество мест: 49</text:p>
        </text:list-item>
        <text:list-item>
          <text:p text:style-name="Numbering_20_1_Content"> Места с 45, 46, 51, 52 - для проезда пассажиров с детьми до 10 лет</text:p>
        </text:list-item>
        <text:list-item>
          <text:p text:style-name="Numbering_20_1_Content"> Место 49 – для проезда взрослого и ребенка до 1 года</text:p>
        </text:list-item>
        <text:list-item>
          <text:p text:style-name="Numbering_20_1_Content_Last"> Места 47, 48 – для детей, следующих без сопровождения взрослых</text:p>
        </text:list-item>
      </text:list>
      <text:p text:style-name="Text_20_body"><text:span text:style-name="Strong_20_Emphasis">Схема:</text:span>
<draw:frame draw:style-name="mediacenter" draw:name="8" text:anchor-type="paragraph" draw:z-index="8" svg:width="19.102916666667cm" style:rel-width="100%" svg:height="5.2916666666667cm" style:rel-height="scale"><draw:image xlink:href="Pictures/a1e8ed703f4a11a4584d083c8212ab39.png" xlink:type="simple" xlink:show="embed" xlink:actuate="onLoad"/></draw:frame></text:p>
      <text:p text:style-name="Horizontal_20_Line"/>
      <text:h text:style-name="Heading_20_3" text:outline-level="3"><text:bookmark-start text:name="__RefHeading___сапсан_тег_kv_сид_код_схемыsapsan_w10_v2_11"/><text:bookmark-start text:name="сапсан_тег_kv_сид_код_схемыsapsan_w10_v2"/>Сапсан (тег &lt;KV&gt;Сид) код схемы: SAPSAN_W10_V2<text:bookmark-end text:name="__RefHeading___сапсан_тег_kv_сид_код_схемыsapsan_w10_v2_11"/><text:bookmark-end text:name="сапсан_тег_kv_сид_код_схемыsapsan_w10_v2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ы №№ 10, 20</text:p>
        </text:list-item>
        <text:list-item>
          <text:p text:style-name="Numbering_20_1_Content"> Класс обслуживания &lt;CO&gt;=2В</text:p>
        </text:list-item>
        <text:list-item>
          <text:p text:style-name="Numbering_20_1_Content"> Количество мест: 49</text:p>
        </text:list-item>
        <text:list-item>
          <text:p text:style-name="Numbering_20_1_Content_Last"> Места с 37-44  - для проезда пассажиров с детьми до 10 лет</text:p>
        </text:list-item>
      </text:list>
      <text:p text:style-name="Text_20_body"><text:span text:style-name="Strong_20_Emphasis">Схема:</text:span>
<draw:frame draw:style-name="mediacenter" draw:name="9" text:anchor-type="paragraph" draw:z-index="9" svg:width="19.102916666667cm" style:rel-width="100%" svg:height="5.2916666666667cm" style:rel-height="scale"><draw:image xlink:href="Pictures/9870fad6b31f4a4422026fc2995ae08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2::09:52</meta:creation-date>
    <dc:creator>Generated</dc:creator>
    <dc:date>2026-08-17T12::09:52</dc:date>
    <dc:language>en-US</dc:language>
    <meta:editing-cycles>1</meta:editing-cycles>
    <meta:editing-duration>PT0S</meta:editing-duration>
    <dc:title>rzd:02layout_rus:05sapsan</dc:title>
  </office:meta>
</office:document-meta>
</file>