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cc080b3a98a60f11d1355a7e253903.png"/>
  <manifest:file-entry manifest:media-type="image/png" manifest:full-path="Pictures/4bc228d106623adc6d9eba6384d3f011.png"/>
  <manifest:file-entry manifest:media-type="image/png" manifest:full-path="Pictures/d087e81f75e6634202edf14cb9ded502.png"/>
  <manifest:file-entry manifest:media-type="image/png" manifest:full-path="Pictures/68d5642d20fb5a6e4346e0d4166ac867.png"/>
  <manifest:file-entry manifest:media-type="image/png" manifest:full-path="Pictures/5a42526df244586abe079603f3ba4cc3.png"/>
  <manifest:file-entry manifest:media-type="image/png" manifest:full-path="Pictures/58b83776e0e660de9eb25d360a33e8d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2layout_rus:06allegro"/><text:bookmark-start text:name="__RefHeading___аллегро._перевозчик_досс_оао_ржд_1"/><text:bookmark-start text:name="аллегро._перевозчик_досс_оао_ржд"/>Аллегро. Перевозчик ДОСС ОАО «РЖД»<text:bookmark-end text:name="__RefHeading___аллегро._перевозчик_досс_оао_ржд_1"/><text:bookmark-end text:name="аллегро._перевозчик_досс_оао_ржд"/></text:h>
      <text:h text:style-name="Heading_20_3" text:outline-level="3"><text:bookmark-start text:name="__RefHeading___аллегро_тег_kv_сид_код_схемыallegro_w1_v1_2"/><text:bookmark-start text:name="аллегро_тег_kv_сид_код_схемыallegro_w1_v1"/>Аллегро (тег &lt;KV&gt;Сид) код схемы: ALLEGRO_W1_V1<text:bookmark-end text:name="__RefHeading___аллегро_тег_kv_сид_код_схемыallegro_w1_v1_2"/><text:bookmark-end text:name="аллегро_тег_kv_сид_код_схемыallegro_w1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ы №№ 01, 08.</text:p>
        </text:list-item>
        <text:list-item>
          <text:p text:style-name="Numbering_20_1_Content_Last"> Класс обслуживания &lt;CO&gt;=1C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22.780625cm" style:rel-width="100%" svg:height="5.2916666666667cm" style:rel-height="scale"><draw:image xlink:href="Pictures/b4cc080b3a98a60f11d1355a7e253903.png" xlink:type="simple" xlink:show="embed" xlink:actuate="onLoad"/></draw:frame></text:p>
      <text:p text:style-name="Horizontal_20_Line"/>
      <text:h text:style-name="Heading_20_3" text:outline-level="3"><text:bookmark-start text:name="__RefHeading___аллегро_тег_kv_сид_код_схемыallegro_w2_v1_3"/><text:bookmark-start text:name="аллегро_тег_kv_сид_код_схемыallegro_w2_v1"/>Аллегро (тег &lt;KV&gt;Сид) код схемы: ALLEGRO_W2_V1<text:bookmark-end text:name="__RefHeading___аллегро_тег_kv_сид_код_схемыallegro_w2_v1_3"/><text:bookmark-end text:name="аллегро_тег_kv_сид_код_схемыallegro_w2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ы №№ 02,09.</text:p>
        </text:list-item>
        <text:list-item>
          <text:p text:style-name="Numbering_20_1_Content_Last"> Класс обслуживания &lt;CO&gt;=2C.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22.648333333333cm" style:rel-width="100%" svg:height="5.23875cm" style:rel-height="scale"><draw:image xlink:href="Pictures/4bc228d106623adc6d9eba6384d3f011.png" xlink:type="simple" xlink:show="embed" xlink:actuate="onLoad"/></draw:frame></text:p>
      <text:p text:style-name="Horizontal_20_Line"/>
      <text:h text:style-name="Heading_20_3" text:outline-level="3"><text:bookmark-start text:name="__RefHeading___аллегро_тег_kv_сид_код_схемыallegro_w4_v1_4"/><text:bookmark-start text:name="аллегро_тег_kv_сид_код_схемыallegro_w4_v1"/>Аллегро (тег &lt;KV&gt;Сид) код схемы: ALLEGRO_W4_V1<text:bookmark-end text:name="__RefHeading___аллегро_тег_kv_сид_код_схемыallegro_w4_v1_4"/><text:bookmark-end text:name="аллегро_тег_kv_сид_код_схемыallegro_w4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№№ 04, 11.</text:p>
        </text:list-item>
        <text:list-item>
          <text:p text:style-name="Numbering_20_1_Content_Last"> Класс обслуживания &lt;CO&gt;=2С.</text:p>
        </text:list-item>
      </text:list>
      <text:p text:style-name="Text_20_body"><text:span text:style-name="Strong_20_Emphasis">Схема:</text:span>
<draw:frame draw:style-name="mediacenter" draw:name="2" text:anchor-type="paragraph" draw:z-index="2" svg:width="22.992291666667cm" style:rel-width="100%" svg:height="5.3445833333333cm" style:rel-height="scale"><draw:image xlink:href="Pictures/d087e81f75e6634202edf14cb9ded502.png" xlink:type="simple" xlink:show="embed" xlink:actuate="onLoad"/></draw:frame></text:p>
      <text:p text:style-name="Horizontal_20_Line"/>
      <text:h text:style-name="Heading_20_3" text:outline-level="3"><text:bookmark-start text:name="__RefHeading___аллегро_тег_kv_сид_код_схемыallegro_w5_v1_5"/><text:bookmark-start text:name="аллегро_тег_kv_сид_код_схемыallegro_w5_v1"/>Аллегро (тег &lt;KV&gt;Сид) код схемы: ALLEGRO_W5_V1<text:bookmark-end text:name="__RefHeading___аллегро_тег_kv_сид_код_схемыallegro_w5_v1_5"/><text:bookmark-end text:name="аллегро_тег_kv_сид_код_схемыallegro_w5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№№ 05, 12.</text:p>
        </text:list-item>
        <text:list-item>
          <text:p text:style-name="Numbering_20_1_Content_Last"> Класс обслуживания &lt;CO&gt;=2С.</text:p>
        </text:list-item>
      </text:list>
      <text:p text:style-name="Text_20_body"><text:span text:style-name="Strong_20_Emphasis">Схема:</text:span>
<draw:frame draw:style-name="mediacenter" draw:name="3" text:anchor-type="paragraph" draw:z-index="3" svg:width="22.621875cm" style:rel-width="100%" svg:height="5.23875cm" style:rel-height="scale"><draw:image xlink:href="Pictures/68d5642d20fb5a6e4346e0d4166ac867.png" xlink:type="simple" xlink:show="embed" xlink:actuate="onLoad"/></draw:frame></text:p>
      <text:p text:style-name="Horizontal_20_Line"/>
      <text:h text:style-name="Heading_20_3" text:outline-level="3"><text:bookmark-start text:name="__RefHeading___аллегро_тег_kv_сид_код_схемыallegro_w6_v1_6"/><text:bookmark-start text:name="аллегро_тег_kv_сид_код_схемыallegro_w6_v1"/>Аллегро (тег &lt;KV&gt;Сид) код схемы: ALLEGRO_W6_V1<text:bookmark-end text:name="__RefHeading___аллегро_тег_kv_сид_код_схемыallegro_w6_v1_6"/><text:bookmark-end text:name="аллегро_тег_kv_сид_код_схемыallegro_w6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ы №№ 06, 13.</text:p>
        </text:list-item>
        <text:list-item>
          <text:p text:style-name="Numbering_20_1_Content_Last"> Класс обслуживания &lt;CO&gt;=2C.</text:p>
        </text:list-item>
      </text:list>
      <text:p text:style-name="Text_20_body"><text:span text:style-name="Strong_20_Emphasis">Схема:</text:span>
<draw:frame draw:style-name="mediacenter" draw:name="4" text:anchor-type="paragraph" draw:z-index="4" svg:width="22.674791666667cm" style:rel-width="100%" svg:height="5.318125cm" style:rel-height="scale"><draw:image xlink:href="Pictures/5a42526df244586abe079603f3ba4cc3.png" xlink:type="simple" xlink:show="embed" xlink:actuate="onLoad"/></draw:frame></text:p>
      <text:p text:style-name="Horizontal_20_Line"/>
      <text:h text:style-name="Heading_20_3" text:outline-level="3"><text:bookmark-start text:name="__RefHeading___аллегро_тег_kv_сид_код_схемыallegro_w7_v1_7"/><text:bookmark-start text:name="аллегро_тег_kv_сид_код_схемыallegro_w7_v1"/>Аллегро (тег &lt;KV&gt;Сид) код схемы: ALLEGRO_W7_V1<text:bookmark-end text:name="__RefHeading___аллегро_тег_kv_сид_код_схемыallegro_w7_v1_7"/><text:bookmark-end text:name="аллегро_тег_kv_сид_код_схемыallegro_w7_v1"/></text:h>
      <text:p text:style-name="Text_20_body">Описание:</text:p>
      <text:list text:style-name="Numbering_20_1" text:continue-numbering="false">
        <text:list-item>
          <text:p text:style-name="Numbering_20_1_Content_First"> Вагоны №№ 07, 14.</text:p>
        </text:list-item>
        <text:list-item>
          <text:p text:style-name="Numbering_20_1_Content_Last"> Класс обслуживания &lt;CO&gt;=2С.</text:p>
        </text:list-item>
      </text:list>
      <text:p text:style-name="Text_20_body"><text:span text:style-name="Strong_20_Emphasis">Схема:</text:span>
<draw:frame draw:style-name="mediacenter" draw:name="5" text:anchor-type="paragraph" draw:z-index="5" svg:width="23.01875cm" style:rel-width="100%" svg:height="5.3445833333333cm" style:rel-height="scale"><draw:image xlink:href="Pictures/58b83776e0e660de9eb25d360a33e8d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6::02:38</meta:creation-date>
    <dc:creator>Generated</dc:creator>
    <dc:date>2026-08-17T16::02:38</dc:date>
    <dc:language>en-US</dc:language>
    <meta:editing-cycles>1</meta:editing-cycles>
    <meta:editing-duration>PT0S</meta:editing-duration>
    <dc:title>rzd:02layout_rus:06allegro</dc:title>
  </office:meta>
</office:document-meta>
</file>