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fb9916aa28bc859478872361dca4459.png"/>
  <manifest:file-entry manifest:media-type="image/png" manifest:full-path="Pictures/2a153ce9f0ed076c4979c6204effaa07.png"/>
  <manifest:file-entry manifest:media-type="image/png" manifest:full-path="Pictures/ee2fc2ccdc834ef4c5d34bba18d6ed95.png"/>
  <manifest:file-entry manifest:media-type="image/png" manifest:full-path="Pictures/df0e33f24d68aa74370b967e2e44be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8lastochka"/><text:bookmark-start text:name="__RefHeading___ласточка_1"/><text:bookmark-start text:name="ласточка"/>Ласточка<text:bookmark-end text:name="__RefHeading___ласточка_1"/><text:bookmark-end text:name="ласточка"/></text:h>
      <text:h text:style-name="Heading_20_3" text:outline-level="3"><text:bookmark-start text:name="__RefHeading___ласточка_тег_kv_сид_код_схемыlastochka_w1_v1_lastochka_w6_v1_2"/><text:bookmark-start text:name="ласточка_тег_kv_сид_код_схемыlastochka_w1_v1_lastochka_w6_v1"/>Ласточка (тег &lt;KV&gt;Сид) код схемы: LASTOCHKA_W1_V1, LASTOCHKA_W6_V1<text:bookmark-end text:name="__RefHeading___ласточка_тег_kv_сид_код_схемыlastochka_w1_v1_lastochka_w6_v1_2"/><text:bookmark-end text:name="ласточка_тег_kv_сид_код_схемыlastochka_w1_v1_lastochka_w6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01, 06. </text:p>
        </text:list-item>
        <text:list-item>
          <text:p text:style-name="Numbering_20_1_Content"> Класс обслуживания &lt;CO&gt;=2C.</text:p>
        </text:list-item>
        <text:list-item>
          <text:p text:style-name="Numbering_20_1_Content"> Количество мест: 56 + 2 для инвалидов + 9 откидных.</text:p>
        </text:list-item>
        <text:list-item>
          <text:p text:style-name="Numbering_20_1_Content"> Места с 70 по 84 – откидные.</text:p>
        </text:list-item>
        <text:list-item>
          <text:p text:style-name="Numbering_20_1_Content_Last"> Место 72 расположено рядом с дверью в туалет (неудобное место)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2.70125cm" style:rel-width="100%" svg:height="6.0854166666667cm" style:rel-height="scale"><draw:image xlink:href="Pictures/afb9916aa28bc859478872361dca4459.png" xlink:type="simple" xlink:show="embed" xlink:actuate="onLoad"/></draw:frame></text:p>
      <text:p text:style-name="Horizontal_20_Line"/>
      <text:h text:style-name="Heading_20_3" text:outline-level="3"><text:bookmark-start text:name="__RefHeading___ласточка_тег_kv_сид_код_схемыlastochka_w2_v1_lastochka_w3_v1_lastochka_w4_v1_lastochka_w7_v1_lastochka_w8_v1_lastochka_w9_v1_3"/><text:bookmark-start text:name="ласточка_тег_kv_сид_код_схемыlastochka_w2_v1_lastochka_w3_v1_lastochka_w4_v1_lastochka_w7_v1_lastochka_w8_v1_lastochka_w9_v1"/>Ласточка (тег &lt;KV&gt;Сид) код схемы: LASTOCHKA_W2_V1, LASTOCHKA_W3_V1, LASTOCHKA_W4_V1, LASTOCHKA_W7_V1, LASTOCHKA_W8_V1, LASTOCHKA_W9_V1<text:bookmark-end text:name="__RefHeading___ласточка_тег_kv_сид_код_схемыlastochka_w2_v1_lastochka_w3_v1_lastochka_w4_v1_lastochka_w7_v1_lastochka_w8_v1_lastochka_w9_v1_3"/><text:bookmark-end text:name="ласточка_тег_kv_сид_код_схемыlastochka_w2_v1_lastochka_w3_v1_lastochka_w4_v1_lastochka_w7_v1_lastochka_w8_v1_lastochka_w9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 02, 03, 04, 07, 08, 09.</text:p>
        </text:list-item>
        <text:list-item>
          <text:p text:style-name="Numbering_20_1_Content"> Класс обслуживания &lt;CO&gt;=2С.</text:p>
        </text:list-item>
        <text:list-item>
          <text:p text:style-name="Numbering_20_1_Content_Last"> Количество мест: 99 + 4 откидных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833541666667cm" style:rel-width="100%" svg:height="6.1383333333333cm" style:rel-height="scale"><draw:image xlink:href="Pictures/2a153ce9f0ed076c4979c6204effaa07.png" xlink:type="simple" xlink:show="embed" xlink:actuate="onLoad"/></draw:frame></text:p>
      <text:p text:style-name="Horizontal_20_Line"/>
      <text:h text:style-name="Heading_20_3" text:outline-level="3"><text:bookmark-start text:name="__RefHeading___ласточка_тег_kv_сид_код_схемыlastochka_w5_v1_lastochka_w10_v1_4"/><text:bookmark-start text:name="ласточка_тег_kv_сид_код_схемыlastochka_w5_v1_lastochka_w10_v1"/>Ласточка (тег &lt;KV&gt;Сид) код схемы: LASTOCHKA_W5_V1, LASTOCHKA_W10_V1<text:bookmark-end text:name="__RefHeading___ласточка_тег_kv_сид_код_схемыlastochka_w5_v1_lastochka_w10_v1_4"/><text:bookmark-end text:name="ласточка_тег_kv_сид_код_схемыlastochka_w5_v1_lastochka_w10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5, 10.</text:p>
        </text:list-item>
        <text:list-item>
          <text:p text:style-name="Numbering_20_1_Content"> Класс обслуживания &lt;CO&gt;=2C или 2В.</text:p>
        </text:list-item>
        <text:list-item>
          <text:p text:style-name="Numbering_20_1_Content"> Количество мест: 56 + 2 для инвалидов + 9 откидных.</text:p>
        </text:list-item>
        <text:list-item>
          <text:p text:style-name="Numbering_20_1_Content"> Места с 70 по 84 – откидные.</text:p>
        </text:list-item>
        <text:list-item>
          <text:p text:style-name="Numbering_20_1_Content_Last"> Место 72 расположено рядом с дверью в туалет (неудобное место).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833541666667cm" style:rel-width="100%" svg:height="6.0589583333333cm" style:rel-height="scale"><draw:image xlink:href="Pictures/ee2fc2ccdc834ef4c5d34bba18d6ed95.png" xlink:type="simple" xlink:show="embed" xlink:actuate="onLoad"/></draw:frame></text:p>
      <text:p text:style-name="Horizontal_20_Line"/>
      <text:h text:style-name="Heading_20_3" text:outline-level="3"><text:bookmark-start text:name="__RefHeading___ласточка_тег_kv_сид_код_схемыsedentary_126с_5"/><text:bookmark-start text:name="ласточка_тег_kv_сид_код_схемыsedentary_126с"/>Ласточка (тег &lt;KV&gt;Сид) код схемы: SEDENTARY_126С<text:bookmark-end text:name="__RefHeading___ласточка_тег_kv_сид_код_схемыsedentary_126с_5"/><text:bookmark-end text:name="ласточка_тег_kv_сид_код_схемыsedentary_126с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Кол-во мест в вагоне – 67</text:p>
        </text:list-item>
        <text:list-item>
          <text:p text:style-name="Numbering_20_1_Content_Last"> Места для лиц с ограниченной возможностью передвижения-29,30 и с 74-84.</text:p>
        </text:list-item>
      </text:list>
      <text:p text:style-name="Text_20_body"><text:span text:style-name="Strong_20_Emphasis">Схема:</text:span>
<draw:frame draw:style-name="mediacenter" draw:name="3" text:anchor-type="paragraph" draw:z-index="3" svg:width="22.965833333333cm" style:rel-width="100%" svg:height="6.0060416666667cm" style:rel-height="scale"><draw:image xlink:href="Pictures/df0e33f24d68aa74370b967e2e44be1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2:56</meta:creation-date>
    <dc:creator>Generated</dc:creator>
    <dc:date>2026-08-17T16::02:56</dc:date>
    <dc:language>en-US</dc:language>
    <meta:editing-cycles>1</meta:editing-cycles>
    <meta:editing-duration>PT0S</meta:editing-duration>
    <dc:title>rzd:02layout_rus:08lastochka</dc:title>
  </office:meta>
</office:document-meta>
</file>