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122bb2a0cb4a09a79f46c779f753525.png"/>
  <manifest:file-entry manifest:media-type="image/png" manifest:full-path="Pictures/03bb100874f71eb382d49510af10b2ad.png"/>
  <manifest:file-entry manifest:media-type="image/png" manifest:full-path="Pictures/198adde1feaaab3cef9afeffa4331e98.png"/>
  <manifest:file-entry manifest:media-type="image/png" manifest:full-path="Pictures/b9556298fcd95b0f3adca4ff5f314600.png"/>
  <manifest:file-entry manifest:media-type="image/png" manifest:full-path="Pictures/ac8aa4324625dad7ed0cac6676a9d8c5.png"/>
  <manifest:file-entry manifest:media-type="image/png" manifest:full-path="Pictures/5676d0bfea6125f9fe8bce6dad53ac5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zd:02layout_rus:09lastochkapremium"/><text:bookmark-start text:name="__RefHeading___ласточка-премиум_1"/><text:bookmark-start text:name="ласточка-премиум"/>Ласточка-премиум<text:bookmark-end text:name="__RefHeading___ласточка-премиум_1"/><text:bookmark-end text:name="ласточка-премиум"/></text:h>
      <text:h text:style-name="Heading_20_3" text:outline-level="3"><text:bookmark-start text:name="__RefHeading___ласточка-премиум_тег_kv_сид_код_схемыlastprem_w1_v1_2"/><text:bookmark-start text:name="ласточка-премиум_тег_kv_сид_код_схемыlastprem_w1_v1"/>Ласточка-Премиум (тег &lt;KV&gt;Сид) код схемы: LASTPREM_W1_V1<text:bookmark-end text:name="__RefHeading___ласточка-премиум_тег_kv_сид_код_схемыlastprem_w1_v1_2"/><text:bookmark-end text:name="ласточка-премиум_тег_kv_сид_код_схемыlastprem_w1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 № 01. </text:p>
        </text:list-item>
        <text:list-item>
          <text:p text:style-name="Numbering_20_1_Content"> Класс обслуживания &lt;CO&gt;=1C.</text:p>
        </text:list-item>
        <text:list-item>
          <text:p text:style-name="Numbering_20_1_Content_Last"> В вагоне мест: 40.</text:p>
        </text:list-item>
      </text:list>
      <text:p text:style-name="Text_20_body"><text:span text:style-name="Strong_20_Emphasis">Схема:</text:span>
<draw:frame draw:style-name="mediacenter" draw:name="0" text:anchor-type="paragraph" draw:z-index="0" svg:width="22.410208333333cm" style:rel-width="100%" svg:height="5.9266666666667cm" style:rel-height="scale"><draw:image xlink:href="Pictures/3122bb2a0cb4a09a79f46c779f753525.png" xlink:type="simple" xlink:show="embed" xlink:actuate="onLoad"/></draw:frame></text:p>
      <text:p text:style-name="Horizontal_20_Line"/>
      <text:h text:style-name="Heading_20_3" text:outline-level="3"><text:bookmark-start text:name="__RefHeading___ласточка-премиум_тег_kv_сид_код_схемыlastprem_w1_v3_3"/><text:bookmark-start text:name="ласточка-премиум_тег_kv_сид_код_схемыlastprem_w1_v3"/>Ласточка-Премиум (тег &lt;KV&gt;Сид) код схемы: LASTPREM_W1_V3<text:bookmark-end text:name="__RefHeading___ласточка-премиум_тег_kv_сид_код_схемыlastprem_w1_v3_3"/><text:bookmark-end text:name="ласточка-премиум_тег_kv_сид_код_схемыlastprem_w1_v3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 №1. </text:p>
        </text:list-item>
        <text:list-item>
          <text:p text:style-name="Numbering_20_1_Content"> Класс обслуживания – &lt;CO&gt;=1Р.</text:p>
        </text:list-item>
        <text:list-item>
          <text:p text:style-name="Numbering_20_1_Content_Last"> В вагоне мест: 36.</text:p>
        </text:list-item>
      </text:list>
      <text:p text:style-name="Text_20_body"><text:span text:style-name="Strong_20_Emphasis">Схема:</text:span>
<draw:frame draw:style-name="mediacenter" draw:name="1" text:anchor-type="paragraph" draw:z-index="1" svg:width="19.632083333333cm" style:rel-width="100%" svg:height="5.7414583333333cm" style:rel-height="scale"><draw:image xlink:href="Pictures/03bb100874f71eb382d49510af10b2ad.png" xlink:type="simple" xlink:show="embed" xlink:actuate="onLoad"/></draw:frame></text:p>
      <text:p text:style-name="Horizontal_20_Line"/>
      <text:h text:style-name="Heading_20_3" text:outline-level="3"><text:bookmark-start text:name="__RefHeading___ласточка_премиум_тег_kv_сид_код_схемыlastprem_w2_v1_lastprem_w3_v1_lastprem_w4_v1_4"/><text:bookmark-start text:name="ласточка_премиум_тег_kv_сид_код_схемыlastprem_w2_v1_lastprem_w3_v1_lastprem_w4_v1"/>Ласточка Премиум (тег &lt;KV&gt;Сид) код схемы: LASTPREM_W2_V1, LASTPREM_W3_V1, LASTPREM_W4_V1<text:bookmark-end text:name="__RefHeading___ласточка_премиум_тег_kv_сид_код_схемыlastprem_w2_v1_lastprem_w3_v1_lastprem_w4_v1_4"/><text:bookmark-end text:name="ласточка_премиум_тег_kv_сид_код_схемыlastprem_w2_v1_lastprem_w3_v1_lastprem_w4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 №02, 03, 04.</text:p>
        </text:list-item>
        <text:list-item>
          <text:p text:style-name="Numbering_20_1_Content"> Класс обслуживания &lt;CO&gt;=2C или 2В.</text:p>
        </text:list-item>
        <text:list-item>
          <text:p text:style-name="Numbering_20_1_Content_Last"> Мест в вагоне: 100.</text:p>
        </text:list-item>
      </text:list>
      <text:p text:style-name="Text_20_body"><text:span text:style-name="Strong_20_Emphasis">Схема:</text:span>
<draw:frame draw:style-name="mediacenter" draw:name="2" text:anchor-type="paragraph" draw:z-index="2" svg:width="22.595416666667cm" style:rel-width="100%" svg:height="6.0325cm" style:rel-height="scale"><draw:image xlink:href="Pictures/198adde1feaaab3cef9afeffa4331e98.png" xlink:type="simple" xlink:show="embed" xlink:actuate="onLoad"/></draw:frame></text:p>
      <text:p text:style-name="Horizontal_20_Line"/>
      <text:h text:style-name="Heading_20_3" text:outline-level="3"><text:bookmark-start text:name="__RefHeading___ласточка_премиум_тег_kv_сид_код_схемыlastprem_w5_v1_5"/><text:bookmark-start text:name="ласточка_премиум_тег_kv_сид_код_схемыlastprem_w5_v1"/>Ласточка Премиум (тег &lt;KV&gt;Сид) код схемы: LASTPREM_W5_V1<text:bookmark-end text:name="__RefHeading___ласточка_премиум_тег_kv_сид_код_схемыlastprem_w5_v1_5"/><text:bookmark-end text:name="ласточка_премиум_тег_kv_сид_код_схемыlastprem_w5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№ 05.</text:p>
        </text:list-item>
        <text:list-item>
          <text:p text:style-name="Numbering_20_1_Content"> Класс обслуживания &lt;CO&gt;=2С.</text:p>
        </text:list-item>
        <text:list-item>
          <text:p text:style-name="Numbering_20_1_Content_Last"> Мест в вагоне: 50.</text:p>
        </text:list-item>
      </text:list>
      <text:p text:style-name="Text_20_body"><text:span text:style-name="Strong_20_Emphasis">Схема:</text:span>
<draw:frame draw:style-name="mediacenter" draw:name="3" text:anchor-type="paragraph" draw:z-index="3" svg:width="22.886458333333cm" style:rel-width="100%" svg:height="6.0854166666667cm" style:rel-height="scale"><draw:image xlink:href="Pictures/b9556298fcd95b0f3adca4ff5f314600.png" xlink:type="simple" xlink:show="embed" xlink:actuate="onLoad"/></draw:frame></text:p>
      <text:p text:style-name="Horizontal_20_Line"/>
      <text:h text:style-name="Heading_20_3" text:outline-level="3"><text:bookmark-start text:name="__RefHeading___ласточка-премиум_тег_kv_сид_код_схемыlastprem_w1_v4_6"/><text:bookmark-start text:name="ласточка-премиум_тег_kv_сид_код_схемыlastprem_w1_v4"/>Ласточка-Премиум (тег &lt;KV&gt;Сид) код схемы: LASTPREM_W1_V4<text:bookmark-end text:name="__RefHeading___ласточка-премиум_тег_kv_сид_код_схемыlastprem_w1_v4_6"/><text:bookmark-end text:name="ласточка-премиум_тег_kv_сид_код_схемыlastprem_w1_v4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№1.</text:p>
        </text:list-item>
        <text:list-item>
          <text:p text:style-name="Numbering_20_1_Content"> Класс обслуживания – &lt;CO&gt;=2C, 2Ж.</text:p>
        </text:list-item>
        <text:list-item>
          <text:p text:style-name="Numbering_20_1_Content_Last"> В вагоне мест: 66.</text:p>
        </text:list-item>
      </text:list>
      <text:p text:style-name="Text_20_body"><text:span text:style-name="Strong_20_Emphasis">Схема:</text:span>
<draw:frame draw:style-name="mediacenter" draw:name="4" text:anchor-type="paragraph" draw:z-index="4" svg:width="23.1775cm" style:rel-width="100%" svg:height="5.8208333333333cm" style:rel-height="scale"><draw:image xlink:href="Pictures/ac8aa4324625dad7ed0cac6676a9d8c5.png" xlink:type="simple" xlink:show="embed" xlink:actuate="onLoad"/></draw:frame></text:p>
      <text:p text:style-name="Horizontal_20_Line"/>
      <text:h text:style-name="Heading_20_3" text:outline-level="3"><text:bookmark-start text:name="__RefHeading___ласточка-премиум_тег_kv_сид_код_схемыlastprem_w1_v5_7"/><text:bookmark-start text:name="ласточка-премиум_тег_kv_сид_код_схемыlastprem_w1_v5"/>Ласточка-Премиум (тег &lt;KV&gt;Сид) код схемы: LASTPREM_W1_V5<text:bookmark-end text:name="__RefHeading___ласточка-премиум_тег_kv_сид_код_схемыlastprem_w1_v5_7"/><text:bookmark-end text:name="ласточка-премиум_тег_kv_сид_код_схемыlastprem_w1_v5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№10.</text:p>
        </text:list-item>
        <text:list-item>
          <text:p text:style-name="Numbering_20_1_Content"> Класс обслуживания – &lt;CO&gt;= 2Ж.</text:p>
        </text:list-item>
        <text:list-item>
          <text:p text:style-name="Numbering_20_1_Content_Last"> В вагоне мест: 51.</text:p>
        </text:list-item>
      </text:list>
      <text:p text:style-name="Text_20_body"><text:span text:style-name="Strong_20_Emphasis">Схема:</text:span>
<draw:frame draw:style-name="mediacenter" draw:name="5" text:anchor-type="paragraph" draw:z-index="5" svg:width="23.256875cm" style:rel-width="100%" svg:height="6.3235416666667cm" style:rel-height="scale"><draw:image xlink:href="Pictures/5676d0bfea6125f9fe8bce6dad53ac5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6::03:03</meta:creation-date>
    <dc:creator>Generated</dc:creator>
    <dc:date>2026-08-17T16::03:03</dc:date>
    <dc:language>en-US</dc:language>
    <meta:editing-cycles>1</meta:editing-cycles>
    <meta:editing-duration>PT0S</meta:editing-duration>
    <dc:title>rzd:02layout_rus:09lastochkapremium</dc:title>
  </office:meta>
</office:document-meta>
</file>