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8b84252e2ad88b0c21f1d923e451fa.png"/>
  <manifest:file-entry manifest:media-type="image/png" manifest:full-path="Pictures/1749f4c9d0c0ac6de5d5fb1103211d3d.png"/>
  <manifest:file-entry manifest:media-type="image/png" manifest:full-path="Pictures/d2d34dfc97bcd1013320e0621de50aee.png"/>
  <manifest:file-entry manifest:media-type="image/png" manifest:full-path="Pictures/e468bd675ea3705f99cd8262b3227417.png"/>
  <manifest:file-entry manifest:media-type="image/png" manifest:full-path="Pictures/037d7dc84b5657261b94c40b0d1cf55c.png"/>
  <manifest:file-entry manifest:media-type="image/png" manifest:full-path="Pictures/7a3c3d187cfbe0cf4d30f72f6ad108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0mlastochkaprdoss"/><text:bookmark-start text:name="__RefHeading___ласточка_премиум_перевозчик_досс_оао_ржд_1"/><text:bookmark-start text:name="ласточка_премиум_перевозчик_досс_оао_ржд"/>Ласточка – Премиум Перевозчик ДОСС ОАО «РЖД»<text:bookmark-end text:name="__RefHeading___ласточка_премиум_перевозчик_досс_оао_ржд_1"/><text:bookmark-end text:name="ласточка_премиум_перевозчик_досс_оао_ржд"/></text:h>
      <text:p text:style-name="Text_20_body">Составы следуют по маршрутам: Санкт-Петербург - Псков - Санкт-Петербург; Москва - Ковров - Москва.</text:p>
      <text:h text:style-name="Heading_20_3" text:outline-level="3"><text:bookmark-start text:name="__RefHeading___ласточка-_премиум_тег_kv_сид_код_схемыlastprem_w1_v2_2"/><text:bookmark-start text:name="ласточка-_премиум_тег_kv_сид_код_схемыlastprem_w1_v2"/>Ласточка- Премиум  ( тег &lt;KV&gt; Сид) код схемы: LASTPREM_W1_V2<text:bookmark-end text:name="__RefHeading___ласточка-_премиум_тег_kv_сид_код_схемыlastprem_w1_v2_2"/><text:bookmark-end text:name="ласточка-_премиум_тег_kv_сид_код_схемыlastprem_w1_v2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 01. </text:p>
        </text:list-item>
        <text:list-item>
          <text:p text:style-name="Numbering_20_1_Content_Last"> Класс обслуживания &lt;CO&gt;=3C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7.887083333333cm" style:rel-width="100%" svg:height="7.5141666666667cm" style:rel-height="scale"><draw:image xlink:href="Pictures/1e8b84252e2ad88b0c21f1d923e451fa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lastprem_w2_v2_3"/><text:bookmark-start text:name="ласточка_премиум_тег_kv_сид_код_схемlastprem_w2_v2"/>Ласточка – Премиум ( тег &lt;KV&gt; Сид) код схем: LASTPREM_W2_V2<text:bookmark-end text:name="__RefHeading___ласточка_премиум_тег_kv_сид_код_схемlastprem_w2_v2_3"/><text:bookmark-end text:name="ласточка_премиум_тег_kv_сид_код_схемlastprem_w2_v2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02.</text:p>
        </text:list-item>
        <text:list-item>
          <text:p text:style-name="Numbering_20_1_Content_Last"> Класс обслуживания &lt;CO&gt;=3C.</text:p>
        </text:list-item>
      </text:list>
      <text:p text:style-name="Text_20_body"><text:span text:style-name="Strong_20_Emphasis">Схема: </text:span>
<draw:frame draw:style-name="mediacenter" draw:name="1" text:anchor-type="paragraph" draw:z-index="1" svg:width="27.46375cm" style:rel-width="100%" svg:height="5.23875cm" style:rel-height="scale"><draw:image xlink:href="Pictures/1749f4c9d0c0ac6de5d5fb1103211d3d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ыlastprem_w2_v3_4"/><text:bookmark-start text:name="ласточка_премиум_тег_kv_сид_код_схемыlastprem_w2_v3"/>Ласточка – Премиум ( тег &lt;KV&gt; Сид) код схемы: LASTPREM_W2_V3<text:bookmark-end text:name="__RefHeading___ласточка_премиум_тег_kv_сид_код_схемыlastprem_w2_v3_4"/><text:bookmark-end text:name="ласточка_премиум_тег_kv_сид_код_схемыlastprem_w2_v3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02.</text:p>
        </text:list-item>
        <text:list-item>
          <text:p text:style-name="Numbering_20_1_Content_Last"> Класс обслуживания &lt;CO&gt;=2П.</text:p>
        </text:list-item>
      </text:list>
      <text:p text:style-name="Text_20_body"><text:span text:style-name="Strong_20_Emphasis">Схема: </text:span>
<draw:frame draw:style-name="mediacenter" draw:name="2" text:anchor-type="paragraph" draw:z-index="2" svg:width="19.949583333333cm" style:rel-width="100%" svg:height="5.2652083333333cm" style:rel-height="scale"><draw:image xlink:href="Pictures/d2d34dfc97bcd1013320e0621de50aee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lastprem_w3_v2_5"/><text:bookmark-start text:name="ласточка_премиум_тег_kv_сид_код_схемlastprem_w3_v2"/>Ласточка – Премиум ( тег &lt;KV&gt; Сид) код схем:  LASTPREM_W3_V2<text:bookmark-end text:name="__RefHeading___ласточка_премиум_тег_kv_сид_код_схемlastprem_w3_v2_5"/><text:bookmark-end text:name="ласточка_премиум_тег_kv_сид_код_схемlastprem_w3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 03.</text:p>
        </text:list-item>
        <text:list-item>
          <text:p text:style-name="Numbering_20_1_Content"> Класс обслуживания &lt;CO&gt;=2М.</text:p>
        </text:list-item>
        <text:list-item>
          <text:p text:style-name="Numbering_20_1_Content_Last"> Места с 49-58 для проезда с мелкими домашними животными (плата за провоз животных входит в стоимость проездного документа)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8.151666666667cm" style:rel-width="100%" svg:height="7.5670833333333cm" style:rel-height="scale"><draw:image xlink:href="Pictures/e468bd675ea3705f99cd8262b3227417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ыlastprem_w4_v2_6"/><text:bookmark-start text:name="ласточка_премиум_тег_kv_сид_код_схемыlastprem_w4_v2"/>Ласточка – Премиум ( тег &lt;KV&gt; Сид) код схемы: LASTPREM_W4_V2<text:bookmark-end text:name="__RefHeading___ласточка_премиум_тег_kv_сид_код_схемыlastprem_w4_v2_6"/><text:bookmark-end text:name="ласточка_премиум_тег_kv_сид_код_схемыlastprem_w4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 04.</text:p>
        </text:list-item>
        <text:list-item>
          <text:p text:style-name="Numbering_20_1_Content_Last"> Класс обслуживания &lt;CO&gt;=2М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7.94cm" style:rel-width="100%" svg:height="5.5297916666667cm" style:rel-height="scale"><draw:image xlink:href="Pictures/037d7dc84b5657261b94c40b0d1cf55c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ыlastprem_w5_v2_7"/><text:bookmark-start text:name="ласточка_премиум_тег_kv_сид_код_схемыlastprem_w5_v2"/>Ласточка – Премиум ( тег &lt;KV&gt; Сид) код схемы : LASTPREM_W5_V2<text:bookmark-end text:name="__RefHeading___ласточка_премиум_тег_kv_сид_код_схемыlastprem_w5_v2_7"/><text:bookmark-end text:name="ласточка_премиум_тег_kv_сид_код_схемыlastprem_w5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 05.</text:p>
        </text:list-item>
        <text:list-item>
          <text:p text:style-name="Numbering_20_1_Content_Last"> В вагоне два класса обслуживания: &lt;СО&gt; =2М - с 1 по 30 место, &lt;СО&gt; =1С - с 101 по 112 место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33.099375cm" style:rel-width="100%" svg:height="8.9429166666667cm" style:rel-height="scale"><draw:image xlink:href="Pictures/7a3c3d187cfbe0cf4d30f72f6ad1087b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6:03</meta:creation-date>
    <dc:creator>Generated</dc:creator>
    <dc:date>2026-08-17T18::46:03</dc:date>
    <dc:language>en-US</dc:language>
    <meta:editing-cycles>1</meta:editing-cycles>
    <meta:editing-duration>PT0S</meta:editing-duration>
    <dc:title>rzd:02layout_rus:10mlastochkaprdoss</dc:title>
  </office:meta>
</office:document-meta>
</file>