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57dcde9ef33290f713c39850c94df6.png"/>
  <manifest:file-entry manifest:media-type="image/png" manifest:full-path="Pictures/c799af49a68e2c3e5d97ef3394fe5ff1.png"/>
  <manifest:file-entry manifest:media-type="image/png" manifest:full-path="Pictures/c8fbd1d4956ae8d68f267a707cabcf6e.png"/>
  <manifest:file-entry manifest:media-type="image/png" manifest:full-path="Pictures/b4244b9d87a3ed652e96cf4077c48e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11sorrus"/><text:bookmark-start text:name="__RefHeading___поезд_сортавала-рускеала._перевозчик_досс_оао_ржд_1"/><text:bookmark-start text:name="поезд_сортавала-рускеала._перевозчик_досс_оао_ржд"/>Поезд Сортавала-Рускеала. Перевозчик ДОСС ОАО «РЖД»<text:bookmark-end text:name="__RefHeading___поезд_сортавала-рускеала._перевозчик_досс_оао_ржд_1"/><text:bookmark-end text:name="поезд_сортавала-рускеала._перевозчик_досс_оао_ржд"/></text:h>
      <text:h text:style-name="Heading_20_3" text:outline-level="3"><text:bookmark-start text:name="__RefHeading___досс_тег_kv_сид_код_схемыruskealex_w1_v1_2"/><text:bookmark-start text:name="досс_тег_kv_сид_код_схемыruskealex_w1_v1"/>ДОСС (тег &lt;KV&gt; Сид) код схемы: RUSKEALEX_W1_V1<text:bookmark-end text:name="__RefHeading___досс_тег_kv_сид_код_схемыruskealex_w1_v1_2"/><text:bookmark-end text:name="досс_тег_kv_сид_код_схемыruskealex_w1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15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0.372916666667cm" style:rel-width="100%" svg:height="5.3710416666667cm" style:rel-height="scale"><draw:image xlink:href="Pictures/bf57dcde9ef33290f713c39850c94df6.png" xlink:type="simple" xlink:show="embed" xlink:actuate="onLoad"/></draw:frame></text:p>
      <text:p text:style-name="Horizontal_20_Line"/>
      <text:h text:style-name="Heading_20_3" text:outline-level="3"><text:bookmark-start text:name="__RefHeading___досс_тег_kv_сид_код_схемыshared_92o_3"/><text:bookmark-start text:name="досс_тег_kv_сид_код_схемыshared_92o"/>ДОСС (тег &lt;KV&gt; Сид) код схемы: SHARED_92O<text:bookmark-end text:name="__RefHeading___досс_тег_kv_сид_код_схемыshared_92o_3"/><text:bookmark-end text:name="досс_тег_kv_сид_код_схемыshared_92o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40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9.949583333333cm" style:rel-width="100%" svg:height="5.2916666666667cm" style:rel-height="scale"><draw:image xlink:href="Pictures/c799af49a68e2c3e5d97ef3394fe5ff1.png" xlink:type="simple" xlink:show="embed" xlink:actuate="onLoad"/></draw:frame></text:p>
      <text:p text:style-name="Horizontal_20_Line"/>
      <text:h text:style-name="Heading_20_3" text:outline-level="3"><text:bookmark-start text:name="__RefHeading___досс_тег_kv_сид_код_схемыcompartment_02k_4"/><text:bookmark-start text:name="досс_тег_kv_сид_код_схемыcompartment_02k"/>ДОСС (тег &lt;KV&gt; Сид) код схемы: COMPARTMENT_02K<text:bookmark-end text:name="__RefHeading___досс_тег_kv_сид_код_схемыcompartment_02k_4"/><text:bookmark-end text:name="досс_тег_kv_сид_код_схемыcompartment_02k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"> Мест в вагоне - 57.</text:p>
        </text:list-item>
        <text:list-item>
          <text:p text:style-name="Numbering_20_1_Content_Last"> Места 53 и 57 – для пассажиров с ограничением в передвижении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0.16125cm" style:rel-width="100%" svg:height="4.445cm" style:rel-height="scale"><draw:image xlink:href="Pictures/c8fbd1d4956ae8d68f267a707cabcf6e.png" xlink:type="simple" xlink:show="embed" xlink:actuate="onLoad"/></draw:frame></text:p>
      <text:p text:style-name="Horizontal_20_Line"/>
      <text:h text:style-name="Heading_20_3" text:outline-level="3"><text:bookmark-start text:name="__RefHeading___досс_тег_kv_сид_код_схемыruskealex_w30_v1_5"/><text:bookmark-start text:name="досс_тег_kv_сид_код_схемыruskealex_w30_v1"/>ДОСС (тег &lt;KV&gt; Сид) код схемы: RUSKEALEX_W30_V1<text:bookmark-end text:name="__RefHeading___досс_тег_kv_сид_код_схемыruskealex_w30_v1_5"/><text:bookmark-end text:name="досс_тег_kv_сид_код_схемыruskealex_w30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48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9.790833333333cm" style:rel-width="100%" svg:height="5.2652083333333cm" style:rel-height="scale"><draw:image xlink:href="Pictures/b4244b9d87a3ed652e96cf4077c48e8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5:22</meta:creation-date>
    <dc:creator>Generated</dc:creator>
    <dc:date>2026-08-17T18::45:22</dc:date>
    <dc:language>en-US</dc:language>
    <meta:editing-cycles>1</meta:editing-cycles>
    <meta:editing-duration>PT0S</meta:editing-duration>
    <dc:title>rzd:02layout_rus:11sorrus</dc:title>
  </office:meta>
</office:document-meta>
</file>