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59ffc3046b5fdc2ad8c7adc45acdf6.png"/>
  <manifest:file-entry manifest:media-type="image/png" manifest:full-path="Pictures/aeadab706e9df1476c8a5d31028591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12mosyar"/><text:bookmark-start text:name="__RefHeading___поезд_москва-ярославль._перевозчик_ао_фпк_1"/><text:bookmark-start text:name="поезд_москва-ярославль._перевозчик_ао_фпк"/>Поезд Москва-Ярославль. Перевозчик АО «ФПК»<text:bookmark-end text:name="__RefHeading___поезд_москва-ярославль._перевозчик_ао_фпк_1"/><text:bookmark-end text:name="поезд_москва-ярославль._перевозчик_ао_фпк"/></text:h>
      <text:h text:style-name="Heading_20_3" text:outline-level="3"><text:bookmark-start text:name="__RefHeading___вагон_с_местами_для_сидения_тег_kv_сид_код_схемыyrosl_w1_v1_yrosl_w2_v1_yrosl_w3_v1_yrosl_w4_v1_yrosl_w5_v1_yrosl_w10_v1_yrosl_w11_v1_yrosl_w12_v1_yrosl_w13_v1_yrosl_w14_v1_yrosl_w15_v1_2"/><text:bookmark-start text:name="вагон_с_местами_для_сидения_тег_kv_сид_код_схемыyrosl_w1_v1_yrosl_w2_v1_yrosl_w3_v1_yrosl_w4_v1_yrosl_w5_v1_yrosl_w10_v1_yrosl_w11_v1_yrosl_w12_v1_yrosl_w13_v1_yrosl_w14_v1_yrosl_w15_v1"/>Вагон с местами для сидения (тег &lt;KV&gt;Сид) код схемы: YROSL_W1_V1, YROSL_W2_V1, YROSL_W3_V1, YROSL_W4_V1, YROSL_W5_V1, YROSL_W10_V1, YROSL_W11_V1, YROSL_W12_V1, YROSL_W13_V1, YROSL_W14_V1, YROSL_W15_V1<text:bookmark-end text:name="__RefHeading___вагон_с_местами_для_сидения_тег_kv_сид_код_схемыyrosl_w1_v1_yrosl_w2_v1_yrosl_w3_v1_yrosl_w4_v1_yrosl_w5_v1_yrosl_w10_v1_yrosl_w11_v1_yrosl_w12_v1_yrosl_w13_v1_yrosl_w14_v1_yrosl_w15_v1_2"/><text:bookmark-end text:name="вагон_с_местами_для_сидения_тег_kv_сид_код_схемыyrosl_w1_v1_yrosl_w2_v1_yrosl_w3_v1_yrosl_w4_v1_yrosl_w5_v1_yrosl_w10_v1_yrosl_w11_v1_yrosl_w12_v1_yrosl_w13_v1_yrosl_w14_v1_yrosl_w15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1, 2, 3, 4, 5, 10, 11, 12, 13, 14, 15.</text:p>
        </text:list-item>
        <text:list-item>
          <text:p text:style-name="Numbering_20_1_Content_Last"> Два класса обслуживания: 1Р (места с 67,68) и 2С или 2В (места с 1 по 66)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2.5425cm" style:rel-width="100%" svg:height="6.2441666666667cm" style:rel-height="scale"><draw:image xlink:href="Pictures/2659ffc3046b5fdc2ad8c7adc45acdf6.png" xlink:type="simple" xlink:show="embed" xlink:actuate="onLoad"/></draw:frame></text:p>
      <text:p text:style-name="Horizontal_20_Line"/>
      <text:h text:style-name="Heading_20_3" text:outline-level="3"><text:bookmark-start text:name="__RefHeading___вагон_с_местами_для_сидения_тег_kv_сид_код_схемыyrosl_w6_v1_yrosl_w8_v1_yrosl_w9_v1_3"/><text:bookmark-start text:name="вагон_с_местами_для_сидения_тег_kv_сид_код_схемыyrosl_w6_v1_yrosl_w8_v1_yrosl_w9_v1"/>Вагон с местами для сидения (тег &lt;KV&gt;Сид)код схемы: YROSL_W6_V1, YROSL_W8_V1, YROSL_W9_V1<text:bookmark-end text:name="__RefHeading___вагон_с_местами_для_сидения_тег_kv_сид_код_схемыyrosl_w6_v1_yrosl_w8_v1_yrosl_w9_v1_3"/><text:bookmark-end text:name="вагон_с_местами_для_сидения_тег_kv_сид_код_схемыyrosl_w6_v1_yrosl_w8_v1_yrosl_w9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№№ 6, 8, 9.</text:p>
        </text:list-item>
        <text:list-item>
          <text:p text:style-name="Numbering_20_1_Content"> Класс обслуживания &lt; CO&gt;=1Р.</text:p>
        </text:list-item>
        <text:list-item>
          <text:p text:style-name="Numbering_20_1_Content_Last"> Мест в вагоне: 42.</text:p>
        </text:list-item>
      </text:list>
      <text:p text:style-name="Text_20_body"><text:span text:style-name="Strong_20_Emphasis">Схема: </text:span>
<draw:frame draw:style-name="mediacenter" draw:name="1" text:anchor-type="paragraph" draw:z-index="1" svg:width="22.833541666667cm" style:rel-width="100%" svg:height="6.2970833333333cm" style:rel-height="scale"><draw:image xlink:href="Pictures/aeadab706e9df1476c8a5d31028591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2:39</meta:creation-date>
    <dc:creator>Generated</dc:creator>
    <dc:date>2026-08-17T16::02:39</dc:date>
    <dc:language>en-US</dc:language>
    <meta:editing-cycles>1</meta:editing-cycles>
    <meta:editing-duration>PT0S</meta:editing-duration>
    <dc:title>rzd:02layout_rus:12mosyar</dc:title>
  </office:meta>
</office:document-meta>
</file>