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c8aa4324625dad7ed0cac6676a9d8c5.png"/>
  <manifest:file-entry manifest:media-type="image/png" manifest:full-path="Pictures/5676d0bfea6125f9fe8bce6dad53ac5d.png"/>
  <manifest:file-entry manifest:media-type="image/png" manifest:full-path="Pictures/e224719b5e0534cd5b8b4b0b1870a933.png"/>
  <manifest:file-entry manifest:media-type="image/png" manifest:full-path="Pictures/094458bcd728f2c154ef69a53f25b75d.png"/>
  <manifest:file-entry manifest:media-type="image/png" manifest:full-path="Pictures/2b506691a8d107dcdbed26d49b3b85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2layout_rus:13strizh"/><text:bookmark-start text:name="__RefHeading___поезд_стриж_._перевозчик_ао_фпк_1"/><text:bookmark-start text:name="поезд_стриж_._перевозчик_ао_фпк"/>Поезд «Стриж». Перевозчик АО «ФПК»<text:bookmark-end text:name="__RefHeading___поезд_стриж_._перевозчик_ао_фпк_1"/><text:bookmark-end text:name="поезд_стриж_._перевозчик_ао_фпк"/></text:h>
      <text:h text:style-name="Heading_20_3" text:outline-level="3"><text:bookmark-start text:name="__RefHeading___стриж_тег_kv_люкс_kv1_св_код_схемыstrizh_w1_v1_2"/><text:bookmark-start text:name="стриж_тег_kv_люкс_kv1_св_код_схемыstrizh_w1_v1"/>Стриж (тег &lt;KV&gt;Люкс &lt;KV1&gt;СВ) код схемы: STRIZH_W1_V1<text:bookmark-end text:name="__RefHeading___стриж_тег_kv_люкс_kv1_св_код_схемыstrizh_w1_v1_2"/><text:bookmark-end text:name="стриж_тег_kv_люкс_kv1_св_код_схемыstrizh_w1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Спальный вагон № 01.</text:p>
        </text:list-item>
        <text:list-item>
          <text:p text:style-name="Numbering_20_1_Content"> Класс обслуживания &lt;CO&gt;=1E.</text:p>
        </text:list-item>
        <text:list-item>
          <text:p text:style-name="Numbering_20_1_Content"> Два места в купе, места расположены одно над другим.</text:p>
        </text:list-item>
        <text:list-item>
          <text:p text:style-name="Numbering_20_1_Content_Last"> Купе состоит из двух комнат: душевая комната и купе.</text:p>
        </text:list-item>
      </text:list>
      <text:p text:style-name="Text_20_body"><text:span text:style-name="Strong_20_Emphasis">Схема:</text:span>
<draw:frame draw:style-name="mediacenter" draw:name="0" text:anchor-type="paragraph" draw:z-index="0" svg:width="23.1775cm" style:rel-width="100%" svg:height="5.8208333333333cm" style:rel-height="scale"><draw:image xlink:href="Pictures/ac8aa4324625dad7ed0cac6676a9d8c5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люкс_kv1_св_код_схемыstrizh_w2_v1_3"/><text:bookmark-start text:name="стриж_тег_kv_люкс_kv1_св_код_схемыstrizh_w2_v1"/>Стриж (тег &lt;KV&gt;Люкс &lt;KV1&gt;СВ) код схемы: STRIZH_W2_V1<text:bookmark-end text:name="__RefHeading___стриж_тег_kv_люкс_kv1_св_код_схемыstrizh_w2_v1_3"/><text:bookmark-end text:name="стриж_тег_kv_люкс_kv1_св_код_схемыstrizh_w2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Спальный вагон № 02.</text:p>
        </text:list-item>
        <text:list-item>
          <text:p text:style-name="Numbering_20_1_Content"> Класс обслуживания &lt;CO&gt;=1E.</text:p>
        </text:list-item>
        <text:list-item>
          <text:p text:style-name="Numbering_20_1_Content"> Два места в купе, места расположены одно над другим.</text:p>
        </text:list-item>
        <text:list-item>
          <text:p text:style-name="Numbering_20_1_Content_Last"> Купе состоит из двух комнат: душевая комната и купе.</text:p>
        </text:list-item>
      </text:list>
      <text:p text:style-name="Text_20_body"><text:span text:style-name="Strong_20_Emphasis">Схема:</text:span>
 <draw:frame draw:style-name="mediacenter" draw:name="1" text:anchor-type="paragraph" draw:z-index="1" svg:width="23.1775cm" style:rel-width="100%" svg:height="5.8208333333333cm" style:rel-height="scale"><draw:image xlink:href="Pictures/ac8aa4324625dad7ed0cac6676a9d8c5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люкс_kv1_св_код_схемыstrizh_w3_v1_4"/><text:bookmark-start text:name="стриж_тег_kv_люкс_kv1_св_код_схемыstrizh_w3_v1"/>Стриж (тег &lt;KV&gt;Люкс &lt;KV1&gt;СВ) код схемы: STRIZH_W3_V1<text:bookmark-end text:name="__RefHeading___стриж_тег_kv_люкс_kv1_св_код_схемыstrizh_w3_v1_4"/><text:bookmark-end text:name="стриж_тег_kv_люкс_kv1_св_код_схемыstrizh_w3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Спальный вагон № 03. </text:p>
        </text:list-item>
        <text:list-item>
          <text:p text:style-name="Numbering_20_1_Content"> Класс обслуживания &lt;CO&gt;=1Е.</text:p>
        </text:list-item>
        <text:list-item>
          <text:p text:style-name="Numbering_20_1_Content"> Два места в купе, места расположены одно над другим.</text:p>
        </text:list-item>
        <text:list-item>
          <text:p text:style-name="Numbering_20_1_Content_Last"> Купе состоит из двух комнат: душевая комната и купе.  </text:p>
        </text:list-item>
      </text:list>
      <text:p text:style-name="Text_20_body"><text:span text:style-name="Strong_20_Emphasis">Схема:</text:span>
<draw:frame draw:style-name="mediacenter" draw:name="2" text:anchor-type="paragraph" draw:z-index="2" svg:width="23.1775cm" style:rel-width="100%" svg:height="5.8208333333333cm" style:rel-height="scale"><draw:image xlink:href="Pictures/ac8aa4324625dad7ed0cac6676a9d8c5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люкс_kv1_св_код_схемыstrizh_w4_v1_5"/><text:bookmark-start text:name="стриж_тег_kv_люкс_kv1_св_код_схемыstrizh_w4_v1"/>Стриж (тег &lt;KV&gt;Люкс &lt;KV1&gt;СВ) код схемы: STRIZH_W4_V1<text:bookmark-end text:name="__RefHeading___стриж_тег_kv_люкс_kv1_св_код_схемыstrizh_w4_v1_5"/><text:bookmark-end text:name="стриж_тег_kv_люкс_kv1_св_код_схемыstrizh_w4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Спальный вагон № 04.</text:p>
        </text:list-item>
        <text:list-item>
          <text:p text:style-name="Numbering_20_1_Content"> Класс обслуживания &lt;CO&gt;=1E.</text:p>
        </text:list-item>
        <text:list-item>
          <text:p text:style-name="Numbering_20_1_Content"> Два места в купе, места расположены одно над другим.</text:p>
        </text:list-item>
        <text:list-item>
          <text:p text:style-name="Numbering_20_1_Content_Last"> Купе состоит из двух комнат: душевая комната и купе.  </text:p>
        </text:list-item>
      </text:list>
      <text:p text:style-name="Text_20_body"><text:span text:style-name="Strong_20_Emphasis">Схема:</text:span>
<draw:frame draw:style-name="mediacenter" draw:name="3" text:anchor-type="paragraph" draw:z-index="3" svg:width="23.1775cm" style:rel-width="100%" svg:height="5.8208333333333cm" style:rel-height="scale"><draw:image xlink:href="Pictures/ac8aa4324625dad7ed0cac6676a9d8c5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люкс_kv1_св_код_схемыstrizh_w5_v1_6"/><text:bookmark-start text:name="стриж_тег_kv_люкс_kv1_св_код_схемыstrizh_w5_v1"/>Стриж (тег &lt;KV&gt;Люкс &lt;KV1&gt;СВ) код схемы: STRIZH_W5_V1<text:bookmark-end text:name="__RefHeading___стриж_тег_kv_люкс_kv1_св_код_схемыstrizh_w5_v1_6"/><text:bookmark-end text:name="стриж_тег_kv_люкс_kv1_св_код_схемыstrizh_w5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Спальный вагон №05. </text:p>
        </text:list-item>
        <text:list-item>
          <text:p text:style-name="Numbering_20_1_Content"> Класс обслуживания &lt;CO&gt;=1Э.</text:p>
        </text:list-item>
        <text:list-item>
          <text:p text:style-name="Numbering_20_1_Content"> Два места в купе, места расположены одно над другим.</text:p>
        </text:list-item>
        <text:list-item>
          <text:p text:style-name="Numbering_20_1_Content_Last"> Купе состоит из двух комнат: душевая комната и купе.</text:p>
        </text:list-item>
      </text:list>
      <text:p text:style-name="Text_20_body"><text:span text:style-name="Strong_20_Emphasis">Схема:</text:span>
 <draw:frame draw:style-name="mediacenter" draw:name="4" text:anchor-type="paragraph" draw:z-index="4" svg:width="23.1775cm" style:rel-width="100%" svg:height="5.8208333333333cm" style:rel-height="scale"><draw:image xlink:href="Pictures/ac8aa4324625dad7ed0cac6676a9d8c5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сид_код_схемыstrizh_w8_v1_7"/><text:bookmark-start text:name="стриж_тег_kv_сид_код_схемыstrizh_w8_v1"/>Стриж (тег &lt;KV&gt;Сид) код схемы: STRIZH_W8_V1<text:bookmark-end text:name="__RefHeading___стриж_тег_kv_сид_код_схемыstrizh_w8_v1_7"/><text:bookmark-end text:name="стриж_тег_kv_сид_код_схемыstrizh_w8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с местами для сидения № 08.</text:p>
        </text:list-item>
        <text:list-item>
          <text:p text:style-name="Numbering_20_1_Content"> Класс обслуживания &lt;CO&gt;=1P.</text:p>
        </text:list-item>
        <text:list-item>
          <text:p text:style-name="Numbering_20_1_Content_Last"> Мест в вагоне: 20.</text:p>
        </text:list-item>
      </text:list>
      <text:p text:style-name="Text_20_body"><text:span text:style-name="Strong_20_Emphasis">Схема:</text:span>
<draw:frame draw:style-name="mediacenter" draw:name="5" text:anchor-type="paragraph" draw:z-index="5" svg:width="23.256875cm" style:rel-width="100%" svg:height="6.3235416666667cm" style:rel-height="scale"><draw:image xlink:href="Pictures/5676d0bfea6125f9fe8bce6dad53ac5d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сид_код_схемыstrizh_w9_v1_8"/><text:bookmark-start text:name="стриж_тег_kv_сид_код_схемыstrizh_w9_v1"/>Стриж (тег &lt;KV&gt;Сид) код схемы: STRIZH_W9_V1<text:bookmark-end text:name="__RefHeading___стриж_тег_kv_сид_код_схемыstrizh_w9_v1_8"/><text:bookmark-end text:name="стриж_тег_kv_сид_код_схемыstrizh_w9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с местами для сидения № 09.</text:p>
        </text:list-item>
        <text:list-item>
          <text:p text:style-name="Numbering_20_1_Content"> Класс обслуживания &lt;CO&gt;=1P.</text:p>
        </text:list-item>
        <text:list-item>
          <text:p text:style-name="Numbering_20_1_Content_Last"> Мест в вагоне: 20.</text:p>
        </text:list-item>
      </text:list>
      <text:p text:style-name="Text_20_body"><text:span text:style-name="Strong_20_Emphasis">Схема: </text:span>
 <draw:frame draw:style-name="mediacenter" draw:name="6" text:anchor-type="paragraph" draw:z-index="6" svg:width="23.124583333333cm" style:rel-width="100%" svg:height="6.111875cm" style:rel-height="scale"><draw:image xlink:href="Pictures/e224719b5e0534cd5b8b4b0b1870a933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сид_код_схемыstrizh_w10_v1_9"/><text:bookmark-start text:name="стриж_тег_kv_сид_код_схемыstrizh_w10_v1"/>Стриж (тег &lt;KV&gt;Сид) код схемы: STRIZH_W10_V1<text:bookmark-end text:name="__RefHeading___стриж_тег_kv_сид_код_схемыstrizh_w10_v1_9"/><text:bookmark-end text:name="стриж_тег_kv_сид_код_схемыstrizh_w10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с местами для сидения №10. </text:p>
        </text:list-item>
        <text:list-item>
          <text:p text:style-name="Numbering_20_1_Content"> Класс обслуживания &lt;CO&gt;=2С или 2Вэ</text:p>
        </text:list-item>
        <text:list-item>
          <text:p text:style-name="Numbering_20_1_Content"> Мест в вагоне: 36.</text:p>
        </text:list-item>
        <text:list-item>
          <text:p text:style-name="Numbering_20_1_Content_Last"> Между местами 33-36 и 29-31 расположен стол.</text:p>
        </text:list-item>
      </text:list>
      <text:p text:style-name="Text_20_body"><text:span text:style-name="Strong_20_Emphasis">Схема: </text:span>
<draw:frame draw:style-name="mediacenter" draw:name="7" text:anchor-type="paragraph" draw:z-index="7" svg:width="23.045208333333cm" style:rel-width="100%" svg:height="6.0854166666667cm" style:rel-height="scale"><draw:image xlink:href="Pictures/094458bcd728f2c154ef69a53f25b75d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сид_код_схемыstrizh_w11_v1_10"/><text:bookmark-start text:name="стриж_тег_kv_сид_код_схемыstrizh_w11_v1"/>Стриж (тег &lt;KV&gt;Сид) код схемы: STRIZH_W11_V1<text:bookmark-end text:name="__RefHeading___стриж_тег_kv_сид_код_схемыstrizh_w11_v1_10"/><text:bookmark-end text:name="стриж_тег_kv_сид_код_схемыstrizh_w11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с местами для сидения №11.</text:p>
        </text:list-item>
        <text:list-item>
          <text:p text:style-name="Numbering_20_1_Content"> Класс обслуживания &lt;CO&gt;=2С или 2В.</text:p>
        </text:list-item>
        <text:list-item>
          <text:p text:style-name="Numbering_20_1_Content"> Мест в вагоне: 36.</text:p>
        </text:list-item>
        <text:list-item>
          <text:p text:style-name="Numbering_20_1_Content_Last"> Между местами 33-36 и 29-31 расположен стол.</text:p>
        </text:list-item>
      </text:list>
      <text:p text:style-name="Text_20_body"><text:span text:style-name="Strong_20_Emphasis">Схема:</text:span>
<draw:frame draw:style-name="mediacenter" draw:name="8" text:anchor-type="paragraph" draw:z-index="8" svg:width="23.045208333333cm" style:rel-width="100%" svg:height="6.0854166666667cm" style:rel-height="scale"><draw:image xlink:href="Pictures/094458bcd728f2c154ef69a53f25b75d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сид_код_схемыstrizh_w12_v1_11"/><text:bookmark-start text:name="стриж_тег_kv_сид_код_схемыstrizh_w12_v1"/>Стриж (тег &lt;KV&gt;Сид) код схемы: STRIZH_W12_V1<text:bookmark-end text:name="__RefHeading___стриж_тег_kv_сид_код_схемыstrizh_w12_v1_11"/><text:bookmark-end text:name="стриж_тег_kv_сид_код_схемыstrizh_w12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с местами для сидения №12.</text:p>
        </text:list-item>
        <text:list-item>
          <text:p text:style-name="Numbering_20_1_Content"> Класс обслуживания &lt;CO&gt;=2С или 2В.</text:p>
        </text:list-item>
        <text:list-item>
          <text:p text:style-name="Numbering_20_1_Content"> Мест в вагоне: 36  </text:p>
        </text:list-item>
        <text:list-item>
          <text:p text:style-name="Numbering_20_1_Content_Last"> Между местами 33-36 и 29-31 расположен стол.</text:p>
        </text:list-item>
      </text:list>
      <text:p text:style-name="Text_20_body"><text:span text:style-name="Strong_20_Emphasis">Схема:</text:span>
 <draw:frame draw:style-name="mediacenter" draw:name="9" text:anchor-type="paragraph" draw:z-index="9" svg:width="23.045208333333cm" style:rel-width="100%" svg:height="6.0854166666667cm" style:rel-height="scale"><draw:image xlink:href="Pictures/094458bcd728f2c154ef69a53f25b75d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сид_код_схемыstrizh_w13_v1_12"/><text:bookmark-start text:name="стриж_тег_kv_сид_код_схемыstrizh_w13_v1"/>Стриж (тег &lt;KV&gt;Сид) код схемы: STRIZH_W13_V1<text:bookmark-end text:name="__RefHeading___стриж_тег_kv_сид_код_схемыstrizh_w13_v1_12"/><text:bookmark-end text:name="стриж_тег_kv_сид_код_схемыstrizh_w13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с местами для сидения №13.</text:p>
        </text:list-item>
        <text:list-item>
          <text:p text:style-name="Numbering_20_1_Content"> Класс обслуживания &lt;CO&gt;=2С или 2В.</text:p>
        </text:list-item>
        <text:list-item>
          <text:p text:style-name="Numbering_20_1_Content"> Мест в вагоне: 36.</text:p>
        </text:list-item>
        <text:list-item>
          <text:p text:style-name="Numbering_20_1_Content_Last"> Между местами 33-36 и 29-31 расположен стол.</text:p>
        </text:list-item>
      </text:list>
      <text:p text:style-name="Text_20_body"><text:span text:style-name="Strong_20_Emphasis">Схема:</text:span>
 <draw:frame draw:style-name="mediacenter" draw:name="10" text:anchor-type="paragraph" draw:z-index="10" svg:width="23.045208333333cm" style:rel-width="100%" svg:height="6.0854166666667cm" style:rel-height="scale"><draw:image xlink:href="Pictures/094458bcd728f2c154ef69a53f25b75d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сид_код_схемыstrizh_w14_v1_13"/><text:bookmark-start text:name="стриж_тег_kv_сид_код_схемыstrizh_w14_v1"/>Стриж (тег &lt;KV&gt;Сид) код схемы: STRIZH_W14_V1<text:bookmark-end text:name="__RefHeading___стриж_тег_kv_сид_код_схемыstrizh_w14_v1_13"/><text:bookmark-end text:name="стриж_тег_kv_сид_код_схемыstrizh_w14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с местами для сидения №14.</text:p>
        </text:list-item>
        <text:list-item>
          <text:p text:style-name="Numbering_20_1_Content"> Класс обслуживания &lt;CO&gt;=2С или 2В.</text:p>
        </text:list-item>
        <text:list-item>
          <text:p text:style-name="Numbering_20_1_Content"> Мест в вагоне: 36.</text:p>
        </text:list-item>
        <text:list-item>
          <text:p text:style-name="Numbering_20_1_Content_Last"> Между местами 33-36 и 29-31 расположен стол.</text:p>
        </text:list-item>
      </text:list>
      <text:p text:style-name="Text_20_body"><text:span text:style-name="Strong_20_Emphasis">Схема:</text:span>
 <draw:frame draw:style-name="mediacenter" draw:name="11" text:anchor-type="paragraph" draw:z-index="11" svg:width="23.045208333333cm" style:rel-width="100%" svg:height="6.0854166666667cm" style:rel-height="scale"><draw:image xlink:href="Pictures/094458bcd728f2c154ef69a53f25b75d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сид_код_схемыstrizh_w15_v1_14"/><text:bookmark-start text:name="стриж_тег_kv_сид_код_схемыstrizh_w15_v1"/>Стриж (тег &lt;KV&gt;Сид) код схемы: STRIZH_W15_V1<text:bookmark-end text:name="__RefHeading___стриж_тег_kv_сид_код_схемыstrizh_w15_v1_14"/><text:bookmark-end text:name="стриж_тег_kv_сид_код_схемыstrizh_w15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с местами для сидения №15.</text:p>
        </text:list-item>
        <text:list-item>
          <text:p text:style-name="Numbering_20_1_Content"> Класс обслуживания &lt;CO&gt;=2С или 2В.</text:p>
        </text:list-item>
        <text:list-item>
          <text:p text:style-name="Numbering_20_1_Content"> Мест в вагоне: 36.</text:p>
        </text:list-item>
        <text:list-item>
          <text:p text:style-name="Numbering_20_1_Content_Last"> Между местами 33-36 и 29-31 расположен стол.</text:p>
        </text:list-item>
      </text:list>
      <text:p text:style-name="Text_20_body"><text:span text:style-name="Strong_20_Emphasis">Схема:</text:span>
 <draw:frame draw:style-name="mediacenter" draw:name="12" text:anchor-type="paragraph" draw:z-index="12" svg:width="23.045208333333cm" style:rel-width="100%" svg:height="6.0854166666667cm" style:rel-height="scale"><draw:image xlink:href="Pictures/094458bcd728f2c154ef69a53f25b75d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сид_код_схемыstrizh_w16_v1_15"/><text:bookmark-start text:name="стриж_тег_kv_сид_код_схемыstrizh_w16_v1"/>Стриж (тег &lt;KV&gt;Сид) код схемы: STRIZH_W16_V1<text:bookmark-end text:name="__RefHeading___стриж_тег_kv_сид_код_схемыstrizh_w16_v1_15"/><text:bookmark-end text:name="стриж_тег_kv_сид_код_схемыstrizh_w16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 с местами для сидения №16.</text:p>
        </text:list-item>
        <text:list-item>
          <text:p text:style-name="Numbering_20_1_Content"> Класс обслуживания &lt;CO&gt;=2С или 2В.</text:p>
        </text:list-item>
        <text:list-item>
          <text:p text:style-name="Numbering_20_1_Content"> Мест в вагоне: 36.</text:p>
        </text:list-item>
        <text:list-item>
          <text:p text:style-name="Numbering_20_1_Content_Last"> Между местами 33-36 и 29-31 расположен стол.</text:p>
        </text:list-item>
      </text:list>
      <text:p text:style-name="Text_20_body"><text:span text:style-name="Strong_20_Emphasis">Схема: </text:span>
<draw:frame draw:style-name="mediacenter" draw:name="13" text:anchor-type="paragraph" draw:z-index="13" svg:width="23.045208333333cm" style:rel-width="100%" svg:height="6.0854166666667cm" style:rel-height="scale"><draw:image xlink:href="Pictures/094458bcd728f2c154ef69a53f25b75d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сид_код_схемыstrizh_w17_v1_16"/><text:bookmark-start text:name="стриж_тег_kv_сид_код_схемыstrizh_w17_v1"/>Стриж (тег &lt;KV&gt;Сид) код схемы: STRIZH_W17_V1<text:bookmark-end text:name="__RefHeading___стриж_тег_kv_сид_код_схемыstrizh_w17_v1_16"/><text:bookmark-end text:name="стриж_тег_kv_сид_код_схемыstrizh_w17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 №17.</text:p>
        </text:list-item>
        <text:list-item>
          <text:p text:style-name="Numbering_20_1_Content"> Класс обслуживания &lt;CO&gt;=2С.</text:p>
        </text:list-item>
        <text:list-item>
          <text:p text:style-name="Numbering_20_1_Content"> Мест в вагоне: 36.</text:p>
        </text:list-item>
        <text:list-item>
          <text:p text:style-name="Numbering_20_1_Content_Last"> Между местами 33-36 и 29-31 расположен стол.</text:p>
        </text:list-item>
      </text:list>
      <text:p text:style-name="Text_20_body"><text:span text:style-name="Strong_20_Emphasis">Схема:</text:span>
 <draw:frame draw:style-name="mediacenter" draw:name="14" text:anchor-type="paragraph" draw:z-index="14" svg:width="23.045208333333cm" style:rel-width="100%" svg:height="6.0854166666667cm" style:rel-height="scale"><draw:image xlink:href="Pictures/094458bcd728f2c154ef69a53f25b75d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стриж_тег_kv_сид_код_схемыstrizh_w18_v1_17"/><text:bookmark-start text:name="стриж_тег_kv_сид_код_схемыstrizh_w18_v1"/>Стриж (тег &lt;KV&gt;Сид) код схемы: STRIZH_W18_V1<text:bookmark-end text:name="__RefHeading___стриж_тег_kv_сид_код_схемыstrizh_w18_v1_17"/><text:bookmark-end text:name="стриж_тег_kv_сид_код_схемыstrizh_w18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 с местами для сидения №18.\</text:p>
        </text:list-item>
        <text:list-item>
          <text:p text:style-name="Numbering_20_1_Content"> Класс обслуживания &lt;CO&gt;=2С.</text:p>
        </text:list-item>
        <text:list-item>
          <text:p text:style-name="Numbering_20_1_Content"> Мест в вагоне: 36.</text:p>
        </text:list-item>
        <text:list-item>
          <text:p text:style-name="Numbering_20_1_Content_Last"> Между местами 33-36 и 29-31 расположен стол.</text:p>
        </text:list-item>
      </text:list>
      <text:p text:style-name="Text_20_body"><text:span text:style-name="Strong_20_Emphasis">Схема: </text:span>
<draw:frame draw:style-name="mediacenter" draw:name="15" text:anchor-type="paragraph" draw:z-index="15" svg:width="23.045208333333cm" style:rel-width="100%" svg:height="6.0854166666667cm" style:rel-height="scale"><draw:image xlink:href="Pictures/094458bcd728f2c154ef69a53f25b75d.png" xlink:type="simple" xlink:show="embed" xlink:actuate="onLoad"/></draw:frame></text:p>
      <text:p text:style-name="Horizontal_20_Line"/>
      <text:h text:style-name="Heading_20_3" text:outline-level="3"><text:bookmark-start text:name="__RefHeading___стриж_тег_kv_купе_код_схемыstrizh_2к_w18_v1_18"/><text:bookmark-start text:name="стриж_тег_kv_купе_код_схемыstrizh_2к_w18_v1"/>Стриж (тег &lt;KV&gt; Купе) код схемы : STRIZH 2К_W18_V1<text:bookmark-end text:name="__RefHeading___стриж_тег_kv_купе_код_схемыstrizh_2к_w18_v1_18"/><text:bookmark-end text:name="стриж_тег_kv_купе_код_схемыstrizh_2к_w18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ласс обслуживания &lt;CO&gt;=2К.</text:p>
        </text:list-item>
        <text:list-item>
          <text:p text:style-name="Numbering_20_1_Content"> В вагоне 5 купе: 4 купе по четыре места и одно двухместное купе (места 11 и 15).</text:p>
        </text:list-item>
        <text:list-item>
          <text:p text:style-name="Numbering_20_1_Content_Last"> Места 11, 21, 22, 31, 32, 41, 42, 51, 52 – нижние полки.</text:p>
        </text:list-item>
      </text:list>
      <text:p text:style-name="Text_20_body"><text:span text:style-name="Strong_20_Emphasis">Схема:</text:span>
аналогична схеме поезда «Стриж» <text:a xlink:type="simple" xlink:href="http://wiki.sirena-travel.ru/rzd:02layout_rus:14strizhmosber#стриж_тег_kv_м_kv1_люкс_код_схемы:strizh_1_1i_v1" text:style-name="Internet_20_link" text:visited-style-name="Visited_20_Internet_20_Link">STRIZH 1_1I_V1</text:a> перевозчика АО «ФПК» по маршруту Москва-Берлин-Москва.
<draw:frame draw:style-name="mediacenter" draw:name="16" text:anchor-type="paragraph" draw:z-index="16" svg:width="23.124583333333cm" style:rel-width="100%" svg:height="6.111875cm" style:rel-height="scale"><draw:image xlink:href="Pictures/2b506691a8d107dcdbed26d49b3b851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6::02:51</meta:creation-date>
    <dc:creator>Generated</dc:creator>
    <dc:date>2026-08-17T16::02:51</dc:date>
    <dc:language>en-US</dc:language>
    <meta:editing-cycles>1</meta:editing-cycles>
    <meta:editing-duration>PT0S</meta:editing-duration>
    <dc:title>rzd:02layout_rus:13strizh</dc:title>
  </office:meta>
</office:document-meta>
</file>