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8d7cc711251b57a47addaad6aca965.png"/>
  <manifest:file-entry manifest:media-type="image/png" manifest:full-path="Pictures/7a8d7d06e381d83f707ca3ced686b226.png"/>
  <manifest:file-entry manifest:media-type="image/png" manifest:full-path="Pictures/df0e33f24d68aa74370b967e2e44be1e.png"/>
  <manifest:file-entry manifest:media-type="image/png" manifest:full-path="Pictures/f0af911b1c09dd8ae19883170d489521.png"/>
  <manifest:file-entry manifest:media-type="image/png" manifest:full-path="Pictures/2b506691a8d107dcdbed26d49b3b85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4strizhmosber"/><text:bookmark-start text:name="__RefHeading___поезд_стриж_._перевозчик_ао_фпк_по_маршруту_москва-берлин-москва_1"/><text:bookmark-start text:name="поезд_стриж_._перевозчик_ао_фпк_по_маршруту_москва-берлин-москва"/>Поезд «Стриж». Перевозчик АО «ФПК» по маршруту Москва-Берлин-Москва<text:bookmark-end text:name="__RefHeading___поезд_стриж_._перевозчик_ао_фпк_по_маршруту_москва-берлин-москва_1"/><text:bookmark-end text:name="поезд_стриж_._перевозчик_ао_фпк_по_маршруту_москва-берлин-москва"/></text:h>
      <text:h text:style-name="Heading_20_3" text:outline-level="3"><text:bookmark-start text:name="__RefHeading___стриж_тег_kv_м_kv1_люкс_код_схемыstrizh_1_1i_v1_2"/><text:bookmark-start text:name="стриж_тег_kv_м_kv1_люкс_код_схемыstrizh_1_1i_v1"/>Стриж (тег &lt;KV&gt; М, &lt;KV1&gt; Люкс) код схемы : STRIZH 1_1I_V1<text:bookmark-end text:name="__RefHeading___стриж_тег_kv_м_kv1_люкс_код_схемыstrizh_1_1i_v1_2"/><text:bookmark-end text:name="стриж_тег_kv_м_kv1_люкс_код_схемыstrizh_1_1i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И.</text:p>
        </text:list-item>
        <text:list-item>
          <text:p text:style-name="Numbering_20_1_Content"> В вагоне 5 купе по два места, расположенные одно над другим.</text:p>
        </text:list-item>
        <text:list-item>
          <text:p text:style-name="Numbering_20_1_Content"> Купе двухкомнатное: купе и душевая комната.</text:p>
        </text:list-item>
        <text:list-item>
          <text:p text:style-name="Numbering_20_1_Content_Last"> Места 11, 12, 21, 22, 31 – нижние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3.124583333333cm" style:rel-width="100%" svg:height="6.1383333333333cm" style:rel-height="scale"><draw:image xlink:href="Pictures/a68d7cc711251b57a47addaad6aca965.png" xlink:type="simple" xlink:show="embed" xlink:actuate="onLoad"/></draw:frame></text:p>
      <text:p text:style-name="Horizontal_20_Line"/>
      <text:h text:style-name="Heading_20_3" text:outline-level="3"><text:bookmark-start text:name="__RefHeading___стриж_тег_kv_м_kv1_люкс_код_схемыstrizh_1_1a_v1_3"/><text:bookmark-start text:name="стриж_тег_kv_м_kv1_люкс_код_схемыstrizh_1_1a_v1"/>Стриж (тег &lt;KV&gt; М, &lt;KV1&gt; Люкс) код схемы : STRIZH 1_1A_V1<text:bookmark-end text:name="__RefHeading___стриж_тег_kv_м_kv1_люкс_код_схемыstrizh_1_1a_v1_3"/><text:bookmark-end text:name="стриж_тег_kv_м_kv1_люкс_код_схемыstrizh_1_1a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А.</text:p>
        </text:list-item>
        <text:list-item>
          <text:p text:style-name="Numbering_20_1_Content"> В вагоне 3 купе по два места, расположенные одно над другим.</text:p>
        </text:list-item>
        <text:list-item>
          <text:p text:style-name="Numbering_20_1_Content"> Первое купе используется как купе для инвалидов, места 11 и 15 недоступны для продажи через Интернет.</text:p>
        </text:list-item>
        <text:list-item>
          <text:p text:style-name="Numbering_20_1_Content"> Купе двухкомнатное: купе и душевая комната.</text:p>
        </text:list-item>
        <text:list-item>
          <text:p text:style-name="Numbering_20_1_Content_Last"> Места 11, 12, 21 – нижние полки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23.071666666667cm" style:rel-width="100%" svg:height="6.111875cm" style:rel-height="scale"><draw:image xlink:href="Pictures/7a8d7d06e381d83f707ca3ced686b226.png" xlink:type="simple" xlink:show="embed" xlink:actuate="onLoad"/></draw:frame></text:p>
      <text:p text:style-name="Horizontal_20_Line"/>
      <text:h text:style-name="Heading_20_3" text:outline-level="3"><text:bookmark-start text:name="__RefHeading___стриж_тег_kv_люкс_kv1_св_код_схемыstrizh_1_1у_v1_4"/><text:bookmark-start text:name="стриж_тег_kv_люкс_kv1_св_код_схемыstrizh_1_1у_v1"/>Стриж (тег &lt;KV&gt; Люкс, &lt;KV1&gt; СВ) код схемы : STRIZH 1_1У_V1<text:bookmark-end text:name="__RefHeading___стриж_тег_kv_люкс_kv1_св_код_схемыstrizh_1_1у_v1_4"/><text:bookmark-end text:name="стриж_тег_kv_люкс_kv1_св_код_схемыstrizh_1_1у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У.</text:p>
        </text:list-item>
        <text:list-item>
          <text:p text:style-name="Numbering_20_1_Content"> В вагоне 6 купе.  </text:p>
        </text:list-item>
        <text:list-item>
          <text:p text:style-name="Numbering_20_1_Content"> В купе 2 места, расположенные одно над другим.</text:p>
        </text:list-item>
        <text:list-item>
          <text:p text:style-name="Numbering_20_1_Content_Last"> Места 11, 12, 21, 22, 31, 32 – нижние полки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965833333333cm" style:rel-width="100%" svg:height="6.0060416666667cm" style:rel-height="scale"><draw:image xlink:href="Pictures/df0e33f24d68aa74370b967e2e44be1e.png" xlink:type="simple" xlink:show="embed" xlink:actuate="onLoad"/></draw:frame></text:p>
      <text:p text:style-name="Horizontal_20_Line"/>
      <text:h text:style-name="Heading_20_3" text:outline-level="3"><text:bookmark-start text:name="__RefHeading___стриж_тег_kv_сид_код_схемыstrizh_1_1p_v1_5"/><text:bookmark-start text:name="стриж_тег_kv_сид_код_схемыstrizh_1_1p_v1"/>Стриж (тег &lt;KV&gt; Сид) код схемы : STRIZH 1_1P_V1<text:bookmark-end text:name="__RefHeading___стриж_тег_kv_сид_код_схемыstrizh_1_1p_v1_5"/><text:bookmark-end text:name="стриж_тег_kv_сид_код_схемыstrizh_1_1p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1P.</text:p>
        </text:list-item>
        <text:list-item>
          <text:p text:style-name="Numbering_20_1_Content"> Вагон с местами для сидения.</text:p>
        </text:list-item>
        <text:list-item>
          <text:p text:style-name="Numbering_20_1_Content_Last"> Номера мест: нечетные – у окна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21.722291666667cm" style:rel-width="100%" svg:height="5.476875cm" style:rel-height="scale"><draw:image xlink:href="Pictures/f0af911b1c09dd8ae19883170d489521.png" xlink:type="simple" xlink:show="embed" xlink:actuate="onLoad"/></draw:frame></text:p>
      <text:p text:style-name="Horizontal_20_Line"/>
      <text:h text:style-name="Heading_20_3" text:outline-level="3"><text:bookmark-start text:name="__RefHeading___стриж_тег_kv_купе_код_схемыstrizh_1_2к_v1_6"/><text:bookmark-start text:name="стриж_тег_kv_купе_код_схемыstrizh_1_2к_v1"/>Стриж (тег &lt;KV&gt; Купе) код схемы : STRIZH 1_2К_V1<text:bookmark-end text:name="__RefHeading___стриж_тег_kv_купе_код_схемыstrizh_1_2к_v1_6"/><text:bookmark-end text:name="стриж_тег_kv_купе_код_схемыstrizh_1_2к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"> В вагоне 5 купе: 4 купе по четыре места и одно двухместное купе (места 11 и 15).</text:p>
        </text:list-item>
        <text:list-item>
          <text:p text:style-name="Numbering_20_1_Content_Last"> Места 11, 21, 22, 31, 32, 41, 42, 51, 52 – нижние полки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23.124583333333cm" style:rel-width="100%" svg:height="6.111875cm" style:rel-height="scale"><draw:image xlink:href="Pictures/2b506691a8d107dcdbed26d49b3b85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3:02</meta:creation-date>
    <dc:creator>Generated</dc:creator>
    <dc:date>2026-08-17T16::03:02</dc:date>
    <dc:language>en-US</dc:language>
    <meta:editing-cycles>1</meta:editing-cycles>
    <meta:editing-duration>PT0S</meta:editing-duration>
    <dc:title>rzd:02layout_rus:14strizhmosber</dc:title>
  </office:meta>
</office:document-meta>
</file>