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6f28b5f473d4a46cc16bae1a16d9d.png"/>
  <manifest:file-entry manifest:media-type="image/png" manifest:full-path="Pictures/6256125032bb02d52635be3482be9319.png"/>
  <manifest:file-entry manifest:media-type="image/png" manifest:full-path="Pictures/e602bd2c717128ecd64887d3c8e7ed97.png"/>
  <manifest:file-entry manifest:media-type="image/png" manifest:full-path="Pictures/2f1f17a23605dc1c3916011f077e6a77.png"/>
  <manifest:file-entry manifest:media-type="image/png" manifest:full-path="Pictures/4e1630526860a7470221513458063833.png"/>
  <manifest:file-entry manifest:media-type="image/png" manifest:full-path="Pictures/407143cd656fb512f4d7fdb4fcef05db.png"/>
  <manifest:file-entry manifest:media-type="image/png" manifest:full-path="Pictures/cc5e1162793496d2952e8c34e5f5dd62.png"/>
  <manifest:file-entry manifest:media-type="image/png" manifest:full-path="Pictures/c5cd898e5a5e4e39d8440efdfb58f329.png"/>
  <manifest:file-entry manifest:media-type="image/png" manifest:full-path="Pictures/e53a4dfebcad5c10554c14c6a0ae7429.png"/>
  <manifest:file-entry manifest:media-type="image/png" manifest:full-path="Pictures/3a5366dd9c11392bac6e17e999883156.png"/>
  <manifest:file-entry manifest:media-type="image/png" manifest:full-path="Pictures/3a4ab1dac27327ca3df8bfb62dbdbc55.png"/>
  <manifest:file-entry manifest:media-type="image/png" manifest:full-path="Pictures/fd8dc774698130f15922e025be94c9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5kuz"/><text:bookmark-start text:name="__RefHeading___ао_кузбасс-пригород_1"/><text:bookmark-start text:name="ао_кузбасс-пригород"/>АО «Кузбасс-пригород»<text:bookmark-end text:name="__RefHeading___ао_кузбасс-пригород_1"/><text:bookmark-end text:name="ао_кузбасс-пригород"/></text:h>
      <text:h text:style-name="Heading_20_3" text:outline-level="3"><text:bookmark-start text:name="__RefHeading___куз-пр_тег_kv_сид_код_схемыsedentary_73c_kuzbass_v1_2"/><text:bookmark-start text:name="куз-пр_тег_kv_сид_код_схемыsedentary_73c_kuzbass_v1"/>КУЗ-ПР (тег &lt;KV&gt; Сид) код схемы: SEDENTARY_73C_KUZBASS_V1<text:bookmark-end text:name="__RefHeading___куз-пр_тег_kv_сид_код_схемыsedentary_73c_kuzbass_v1_2"/><text:bookmark-end text:name="куз-пр_тег_kv_сид_код_схемыsedentary_73c_kuzbass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44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9.949583333333cm" style:rel-width="100%" svg:height="5.2652083333333cm" style:rel-height="scale"><draw:image xlink:href="Pictures/d226f28b5f473d4a46cc16bae1a16d9d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2_3"/><text:bookmark-start text:name="куз-пр_тег_kv_сид_код_схемыsedentary_73c_kuzbass_v2"/>КУЗ-ПР (тег &lt;KV&gt; Сид) код схемы: SEDENTARY_73C_KUZBASS_V2<text:bookmark-end text:name="__RefHeading___куз-пр_тег_kv_сид_код_схемыsedentary_73c_kuzbass_v2_3"/><text:bookmark-end text:name="куз-пр_тег_kv_сид_код_схемыsedentary_73c_kuzbass_v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52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9.84375cm" style:rel-width="100%" svg:height="4.9741666666667cm" style:rel-height="scale"><draw:image xlink:href="Pictures/6256125032bb02d52635be3482be9319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3_4"/><text:bookmark-start text:name="куз-пр_тег_kv_сид_код_схемыsedentary_73c_kuzbass_v3"/>КУЗ-ПР (тег &lt;KV&gt; Сид) код схемы: SEDENTARY_73C_KUZBASS_V3<text:bookmark-end text:name="__RefHeading___куз-пр_тег_kv_сид_код_схемыsedentary_73c_kuzbass_v3_4"/><text:bookmark-end text:name="куз-пр_тег_kv_сид_код_схемыsedentary_73c_kuzbass_v3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52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9.737916666667cm" style:rel-width="100%" svg:height="4.9477083333333cm" style:rel-height="scale"><draw:image xlink:href="Pictures/e602bd2c717128ecd64887d3c8e7ed97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4_5"/><text:bookmark-start text:name="куз-пр_тег_kv_сид_код_схемыsedentary_73c_kuzbass_v4"/>КУЗ-ПР (тег &lt;KV&gt; Сид) код схемы: SEDENTARY_73C_KUZBASS_V4<text:bookmark-end text:name="__RefHeading___куз-пр_тег_kv_сид_код_схемыsedentary_73c_kuzbass_v4_5"/><text:bookmark-end text:name="куз-пр_тег_kv_сид_код_схемыsedentary_73c_kuzbass_v4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72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9.711458333333cm" style:rel-width="100%" svg:height="4.9477083333333cm" style:rel-height="scale"><draw:image xlink:href="Pictures/2f1f17a23605dc1c3916011f077e6a77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5_6"/><text:bookmark-start text:name="куз-пр_тег_kv_сид_код_схемыsedentary_73c_kuzbass_v5"/>КУЗ-ПР (тег &lt;KV&gt; Сид) код схемы: SEDENTARY_73C_KUZBASS_V5<text:bookmark-end text:name="__RefHeading___куз-пр_тег_kv_сид_код_схемыsedentary_73c_kuzbass_v5_6"/><text:bookmark-end text:name="куз-пр_тег_kv_сид_код_схемыsedentary_73c_kuzbass_v5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70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19.949583333333cm" style:rel-width="100%" svg:height="5.000625cm" style:rel-height="scale"><draw:image xlink:href="Pictures/4e1630526860a7470221513458063833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6_7"/><text:bookmark-start text:name="куз-пр_тег_kv_сид_код_схемыsedentary_73c_kuzbass_v6"/>КУЗ-ПР (тег &lt;KV&gt; Сид) код схемы: SEDENTARY_73C_KUZBASS_V6<text:bookmark-end text:name="__RefHeading___куз-пр_тег_kv_сид_код_схемыsedentary_73c_kuzbass_v6_7"/><text:bookmark-end text:name="куз-пр_тег_kv_сид_код_схемыsedentary_73c_kuzbass_v6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116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19.84375cm" style:rel-width="100%" svg:height="4.9477083333333cm" style:rel-height="scale"><draw:image xlink:href="Pictures/407143cd656fb512f4d7fdb4fcef05db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7_8"/><text:bookmark-start text:name="куз-пр_тег_kv_сид_код_схемыsedentary_73c_kuzbass_v7"/>КУЗ-ПР (тег &lt;KV&gt; Сид) код схемы: SEDENTARY_73C_KUZBASS_V7<text:bookmark-end text:name="__RefHeading___куз-пр_тег_kv_сид_код_схемыsedentary_73c_kuzbass_v7_8"/><text:bookmark-end text:name="куз-пр_тег_kv_сид_код_схемыsedentary_73c_kuzbass_v7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116.</text:p>
        </text:list-item>
      </text:list>
      <text:p text:style-name="Text_20_body"><text:span text:style-name="Strong_20_Emphasis">Схема:</text:span>
<draw:frame draw:style-name="mediacenter" draw:name="6" text:anchor-type="paragraph" draw:z-index="6" svg:width="19.817291666667cm" style:rel-width="100%" svg:height="4.9741666666667cm" style:rel-height="scale"><draw:image xlink:href="Pictures/cc5e1162793496d2952e8c34e5f5dd62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8_9"/><text:bookmark-start text:name="куз-пр_тег_kv_сид_код_схемыsedentary_73c_kuzbass_v8"/>КУЗ-ПР (тег &lt;KV&gt; Сид) код схемы: SEDENTARY_73C_KUZBASS_V8<text:bookmark-end text:name="__RefHeading___куз-пр_тег_kv_сид_код_схемыsedentary_73c_kuzbass_v8_9"/><text:bookmark-end text:name="куз-пр_тег_kv_сид_код_схемыsedentary_73c_kuzbass_v8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74.</text:p>
        </text:list-item>
      </text:list>
      <text:p text:style-name="Text_20_body"><text:span text:style-name="Strong_20_Emphasis">Схема:</text:span>
<draw:frame draw:style-name="mediacenter" draw:name="7" text:anchor-type="paragraph" draw:z-index="7" svg:width="19.949583333333cm" style:rel-width="100%" svg:height="5.8472916666667cm" style:rel-height="scale"><draw:image xlink:href="Pictures/c5cd898e5a5e4e39d8440efdfb58f329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9_10"/><text:bookmark-start text:name="куз-пр_тег_kv_сид_код_схемыsedentary_73c_kuzbass_v9"/>КУЗ-ПР (тег &lt;KV&gt; Сид) код схемы: SEDENTARY_73C_KUZBASS_V9<text:bookmark-end text:name="__RefHeading___куз-пр_тег_kv_сид_код_схемыsedentary_73c_kuzbass_v9_10"/><text:bookmark-end text:name="куз-пр_тег_kv_сид_код_схемыsedentary_73c_kuzbass_v9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2.</text:p>
        </text:list-item>
      </text:list>
      <text:p text:style-name="Text_20_body"><text:span text:style-name="Strong_20_Emphasis">Схема:</text:span>
<draw:frame draw:style-name="mediacenter" draw:name="8" text:anchor-type="paragraph" draw:z-index="8" svg:width="19.949583333333cm" style:rel-width="100%" svg:height="5.2652083333333cm" style:rel-height="scale"><draw:image xlink:href="Pictures/e53a4dfebcad5c10554c14c6a0ae7429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10_11"/><text:bookmark-start text:name="куз-пр_тег_kv_сид_код_схемыsedentary_73c_kuzbass_v10"/>КУЗ-ПР (тег &lt;KV&gt; Сид) код схемы: SEDENTARY_73C_KUZBASS_V10<text:bookmark-end text:name="__RefHeading___куз-пр_тег_kv_сид_код_схемыsedentary_73c_kuzbass_v10_11"/><text:bookmark-end text:name="куз-пр_тег_kv_сид_код_схемыsedentary_73c_kuzbass_v10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74.</text:p>
        </text:list-item>
      </text:list>
      <text:p text:style-name="Text_20_body"><text:span text:style-name="Strong_20_Emphasis">Схема:</text:span>
<draw:frame draw:style-name="mediacenter" draw:name="9" text:anchor-type="paragraph" draw:z-index="9" svg:width="19.764375cm" style:rel-width="100%" svg:height="4.9741666666667cm" style:rel-height="scale"><draw:image xlink:href="Pictures/3a5366dd9c11392bac6e17e999883156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11_12"/><text:bookmark-start text:name="куз-пр_тег_kv_сид_код_схемыsedentary_73c_kuzbass_v11"/>КУЗ-ПР (тег &lt;KV&gt; Сид) код схемы: SEDENTARY_73C_KUZBASS_V11<text:bookmark-end text:name="__RefHeading___куз-пр_тег_kv_сид_код_схемыsedentary_73c_kuzbass_v11_12"/><text:bookmark-end text:name="куз-пр_тег_kv_сид_код_схемыsedentary_73c_kuzbass_v1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114.</text:p>
        </text:list-item>
      </text:list>
      <text:p text:style-name="Text_20_body"><text:span text:style-name="Strong_20_Emphasis">Схема:</text:span>
<draw:frame draw:style-name="mediacenter" draw:name="10" text:anchor-type="paragraph" draw:z-index="10" svg:width="19.764375cm" style:rel-width="100%" svg:height="4.9477083333333cm" style:rel-height="scale"><draw:image xlink:href="Pictures/3a4ab1dac27327ca3df8bfb62dbdbc55.png" xlink:type="simple" xlink:show="embed" xlink:actuate="onLoad"/></draw:frame></text:p>
      <text:p text:style-name="Horizontal_20_Line"/>
      <text:h text:style-name="Heading_20_3" text:outline-level="3"><text:bookmark-start text:name="__RefHeading___куз-пр_тег_kv_сид_код_схемыsedentary_73c_kuzbass_v12_13"/><text:bookmark-start text:name="куз-пр_тег_kv_сид_код_схемыsedentary_73c_kuzbass_v12"/>КУЗ-ПР (тег &lt;KV&gt; Сид) код схемы: SEDENTARY_73C_KUZBASS_V12<text:bookmark-end text:name="__RefHeading___куз-пр_тег_kv_сид_код_схемыsedentary_73c_kuzbass_v12_13"/><text:bookmark-end text:name="куз-пр_тег_kv_сид_код_схемыsedentary_73c_kuzbass_v12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</text:p>
        </text:list-item>
        <text:list-item>
          <text:p text:style-name="Numbering_20_1_Content_Last"> Мест в вагоне - 62.</text:p>
        </text:list-item>
      </text:list>
      <text:p text:style-name="Text_20_body"><text:span text:style-name="Strong_20_Emphasis">Схема:</text:span>
<draw:frame draw:style-name="mediacenter" draw:name="11" text:anchor-type="paragraph" draw:z-index="11" svg:width="19.84375cm" style:rel-width="100%" svg:height="5.8472916666667cm" style:rel-height="scale"><draw:image xlink:href="Pictures/fd8dc774698130f15922e025be94c91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2:44</meta:creation-date>
    <dc:creator>Generated</dc:creator>
    <dc:date>2026-08-17T16::02:44</dc:date>
    <dc:language>en-US</dc:language>
    <meta:editing-cycles>1</meta:editing-cycles>
    <meta:editing-duration>PT0S</meta:editing-duration>
    <dc:title>rzd:02layout_rus:15kuz</dc:title>
  </office:meta>
</office:document-meta>
</file>