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dcba3c8f414caa4a37c820a3c64820.png"/>
  <manifest:file-entry manifest:media-type="image/png" manifest:full-path="Pictures/b3c696eaa113651dbd8d0ada463c4f51.png"/>
  <manifest:file-entry manifest:media-type="image/png" manifest:full-path="Pictures/101ffe451676ccf7feeadf484d360fd7.png"/>
  <manifest:file-entry manifest:media-type="image/png" manifest:full-path="Pictures/e3842be5b8a6df2d0833ae5553b3cb17.png"/>
  <manifest:file-entry manifest:media-type="image/png" manifest:full-path="Pictures/dd5a15a2ccbe5b87530b404ac8f1dc16.png"/>
  <manifest:file-entry manifest:media-type="image/png" manifest:full-path="Pictures/f2c5b130d286f8dd830c518b4da5f5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3lat"/><text:bookmark-start text:name="__RefHeading___лдз_-_схемы_вагонов_латвийских_ж.д_1"/><text:bookmark-start text:name="лдз_-_схемы_вагонов_латвийских_ж.д"/>ЛДЗ - схемы вагонов Латвийских ж.д.<text:bookmark-end text:name="__RefHeading___лдз_-_схемы_вагонов_латвийских_ж.д_1"/><text:bookmark-end text:name="лдз_-_схемы_вагонов_латвийских_ж.д"/></text:h>
      <text:h text:style-name="Heading_20_3" text:outline-level="3"><text:bookmark-start text:name="__RefHeading___спальный_вагон_тег_kv_мягк_kv1_люкс_код_схемыldz_1_1_v1_2"/><text:bookmark-start text:name="спальный_вагон_тег_kv_мягк_kv1_люкс_код_схемыldz_1_1_v1"/>Спальный вагон (тег &lt;KV&gt;Мягк, &lt;KV1&gt;Люкс) код схемы: LDZ_1/1_V1<text:bookmark-end text:name="__RefHeading___спальный_вагон_тег_kv_мягк_kv1_люкс_код_схемыldz_1_1_v1_2"/><text:bookmark-end text:name="спальный_вагон_тег_kv_мягк_kv1_люкс_код_схемыldz_1_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 вагоне одна душевая комната, две туалетные комнаты.</text:p>
        </text:list-item>
        <text:list-item>
          <text:p text:style-name="Numbering_20_1_Content"> Класс обслуживания &lt;CO&gt;=1А.</text:p>
        </text:list-item>
        <text:list-item>
          <text:p text:style-name="Numbering_20_1_Content"> В купе полки расположены одна над другой.</text:p>
        </text:list-item>
        <text:list-item>
          <text:p text:style-name="Numbering_20_1_Content"> Купе выкупается полностью.</text:p>
        </text:list-item>
        <text:list-item>
          <text:p text:style-name="Numbering_20_1_Content_Last"> В вагоне 4 купе.</text:p>
        </text:list-item>
      </text:list>
      <text:p text:style-name="Text_20_body"><text:span text:style-name="Strong_20_Emphasis">Схема: </text:span>
<draw:frame draw:style-name="mediacenter" draw:name="0" text:anchor-type="paragraph" draw:z-index="0" svg:width="16.536458333333cm" svg:height="3.175cm"><draw:image xlink:href="Pictures/26dcba3c8f414caa4a37c820a3c64820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пальный_вагон_тег_kv_люкс_kv1_св_код_схемыldz_1_2_v1_3"/><text:bookmark-start text:name="спальный_вагон_тег_kv_люкс_kv1_св_код_схемыldz_1_2_v1"/>Спальный вагон (тег &lt;KV&gt;Люкс, &lt;KV1&gt;СВ) код схемы: LDZ_1/2_V1<text:bookmark-end text:name="__RefHeading___спальный_вагон_тег_kv_люкс_kv1_св_код_схемыldz_1_2_v1_3"/><text:bookmark-end text:name="спальный_вагон_тег_kv_люкс_kv1_св_код_схемыldz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Б.</text:p>
        </text:list-item>
        <text:list-item>
          <text:p text:style-name="Numbering_20_1_Content"> В вагоне 9 купе, 18 мест.</text:p>
        </text:list-item>
        <text:list-item>
          <text:p text:style-name="Numbering_20_1_Content_Last"> Места в купе нижние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6.536458333333cm" svg:height="2.619375cm"><draw:image xlink:href="Pictures/b3c696eaa113651dbd8d0ada463c4f51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пальный_вагон_с_двумя_классами_обслуживания_код_схемыldz_sv_m_v1_4"/><text:bookmark-start text:name="спальный_вагон_с_двумя_классами_обслуживания_код_схемыldz_sv_m_v1"/>Спальный вагон с двумя классами обслуживания код схемы: LDZ_SV/M_V1<text:bookmark-end text:name="__RefHeading___спальный_вагон_с_двумя_классами_обслуживания_код_схемыldz_sv_m_v1_4"/><text:bookmark-end text:name="спальный_вагон_с_двумя_классами_обслуживания_код_схемыldz_sv_m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Используется в сообщении Рига-Санкт-Петербург-Рига поезд №037Р/038Р.</text:p>
        </text:list-item>
        <text:list-item>
          <text:p text:style-name="Numbering_20_1_Content"> В вагоне два класса обслуживания 1А и 1Б.</text:p>
        </text:list-item>
        <text:list-item>
          <text:p text:style-name="Numbering_20_1_Content"> Необходимо отображать ту часть схемы, которая относится к выбранному классу обслуживания, остальные места отображаются как занятые.</text:p>
        </text:list-item>
        <text:list-item>
          <text:p text:style-name="Numbering_20_1_Content"> Места с 1 по 4 места относятся к классу 1А.</text:p>
        </text:list-item>
        <text:list-item>
          <text:p text:style-name="Numbering_20_1_Content_Last"> Места с 5 по 14 относятся к классу 1Б.</text:p>
        </text:list-item>
      </text:list>
      <text:p text:style-name="Text_20_body"><text:span text:style-name="Strong_20_Emphasis">Схема: </text:span>
<draw:frame draw:style-name="mediacenter" draw:name="2" text:anchor-type="paragraph" draw:z-index="2" svg:width="16.536458333333cm" svg:height="3.0691666666667cm"><draw:image xlink:href="Pictures/101ffe451676ccf7feeadf484d360fd7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ldz_2_4_v1_5"/><text:bookmark-start text:name="купейный_вагон_тег_kv_купе_код_схемыldz_2_4_v1"/>Купейный вагон (тег &lt;KV&gt;Купе) код схемы: LDZ_2/4_V1<text:bookmark-end text:name="__RefHeading___купейный_вагон_тег_kv_купе_код_схемыldz_2_4_v1_5"/><text:bookmark-end text:name="купейный_вагон_тег_kv_купе_код_схемыldz_2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_Last"> Количество мест: 38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8.282708333333cm" style:rel-width="100%" svg:height="2.3547916666667cm" style:rel-height="scale"><draw:image xlink:href="Pictures/e3842be5b8a6df2d0833ae5553b3cb17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ldz_3_4_v1_6"/><text:bookmark-start text:name="плацкартный_вагон_тег_kv_плац_код_схемыldz_3_4_v1"/>Плацкартный вагон (тег &lt;KV&gt;Плац) код схемы: LDZ_3/4_V1<text:bookmark-end text:name="__RefHeading___плацкартный_вагон_тег_kv_плац_код_схемыldz_3_4_v1_6"/><text:bookmark-end text:name="плацкартный_вагон_тег_kv_плац_код_схемыldz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3П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6.536458333333cm" svg:height="2.9633333333333cm"><draw:image xlink:href="Pictures/dd5a15a2ccbe5b87530b404ac8f1dc16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вагон_открытого_типа_с_местами_для_сидения_тег_kv_общ_код_схемыldz_o_v1_7"/><text:bookmark-start text:name="вагон_открытого_типа_с_местами_для_сидения_тег_kv_общ_код_схемыldz_o_v1"/>Вагон открытого типа с местами для сидения (тег &lt;KV&gt;Общ) код схемы: LDZ_O_V1<text:bookmark-end text:name="__RefHeading___вагон_открытого_типа_с_местами_для_сидения_тег_kv_общ_код_схемыldz_o_v1_7"/><text:bookmark-end text:name="вагон_открытого_типа_с_местами_для_сидения_тег_kv_общ_код_схемыldz_o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О  </text:p>
        </text:list-item>
        <text:list-item>
          <text:p text:style-name="Numbering_20_1_Content"> Вагон с местами для сидения.</text:p>
        </text:list-item>
        <text:list-item>
          <text:p text:style-name="Numbering_20_1_Content_Last"> Количество мест: 81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16.536458333333cm" svg:height="2.9633333333333cm"><draw:image xlink:href="Pictures/f2c5b130d286f8dd830c518b4da5f5d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1:21</meta:creation-date>
    <dc:creator>Generated</dc:creator>
    <dc:date>2026-08-24T03::51:21</dc:date>
    <dc:language>en-US</dc:language>
    <meta:editing-cycles>1</meta:editing-cycles>
    <meta:editing-duration>PT0S</meta:editing-duration>
    <dc:title>rzd:03layout_other:03lat</dc:title>
  </office:meta>
</office:document-meta>
</file>