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29d4920ceb4f30876c091fa5f45355.png"/>
  <manifest:file-entry manifest:media-type="image/png" manifest:full-path="Pictures/20bc08b2bd3f573b876c4533e7b51393.png"/>
  <manifest:file-entry manifest:media-type="image/png" manifest:full-path="Pictures/d7de32a64f52a1b24e564c2dc68a6846.png"/>
  <manifest:file-entry manifest:media-type="image/png" manifest:full-path="Pictures/21c673f8958f147e03115de993913428.png"/>
  <manifest:file-entry manifest:media-type="image/png" manifest:full-path="Pictures/d8bb044461e28d18005ef944a2acbd7c.png"/>
  <manifest:file-entry manifest:media-type="image/png" manifest:full-path="Pictures/f6fc6d5ca0abd76a1c14263ad5ce8175.png"/>
  <manifest:file-entry manifest:media-type="image/png" manifest:full-path="Pictures/7ad59b11db888eff70eb519ecf320b4e.png"/>
  <manifest:file-entry manifest:media-type="image/png" manifest:full-path="Pictures/a13f349b4df77715b0aabe9efc7d5d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6kaz"/><text:bookmark-start text:name="__RefHeading___ктж_схемы_вагонов_казахских_ж.д_1"/><text:bookmark-start text:name="ктж_схемы_вагонов_казахских_ж.д"/>КТЖ – схемы вагонов Казахских ж.д.<text:bookmark-end text:name="__RefHeading___ктж_схемы_вагонов_казахских_ж.д_1"/><text:bookmark-end text:name="ктж_схемы_вагонов_казахских_ж.д"/></text:h>
      <text:h text:style-name="Heading_20_3" text:outline-level="3"><text:bookmark-start text:name="__RefHeading___спальный_вагон_тег_kv_люкс_kv1_св_код_схемыkzh_1_2_v1_2"/><text:bookmark-start text:name="спальный_вагон_тег_kv_люкс_kv1_св_код_схемыkzh_1_2_v1"/>Спальный вагон (тег &lt;KV&gt;Люкс, &lt;KV1&gt;СВ) код схемы: KZH_1/2_V1<text:bookmark-end text:name="__RefHeading___спальный_вагон_тег_kv_люкс_kv1_св_код_схемыkzh_1_2_v1_2"/><text:bookmark-end text:name="спальный_вагон_тег_kv_люкс_kv1_св_код_схемыkzh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Л.</text:p>
        </text:list-item>
        <text:list-item>
          <text:p text:style-name="Numbering_20_1_Content"> В вагоне 9 купе, 18 мест.</text:p>
        </text:list-item>
        <text:list-item>
          <text:p text:style-name="Numbering_20_1_Content_Last"> Двухместные купе, полки нижние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4.313958333333cm" svg:height="5.4504166666667cm"><draw:image xlink:href="Pictures/3229d4920ceb4f30876c091fa5f4535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kzh_2_4_v1_3"/><text:bookmark-start text:name="купейный_вагон_тег_kv_купе_код_схемыkzh_2_4_v1"/>Купейный вагон (тег &lt;KV&gt;Купе)код схемы: KZH_2/4_V1<text:bookmark-end text:name="__RefHeading___купейный_вагон_тег_kv_купе_код_схемыkzh_2_4_v1_3"/><text:bookmark-end text:name="купейный_вагон_тег_kv_купе_код_схемыkzh_2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_Last"> В вагоне 9 купе, 36 мест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5.134166666667cm" svg:height="4.1539583333333cm"><draw:image xlink:href="Pictures/20bc08b2bd3f573b876c4533e7b5139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_kzh_3_4_v1_4"/><text:bookmark-start text:name="плацкартный_вагон_тег_kv_плац_код_схемы_kzh_3_4_v1"/>Плацкартный вагон (тег &lt;KV&gt;Плац) код схемы KZH_3/4_V1<text:bookmark-end text:name="__RefHeading___плацкартный_вагон_тег_kv_плац_код_схемы_kzh_3_4_v1_4"/><text:bookmark-end text:name="плацкартный_вагон_тег_kv_плац_код_схемы_kzh_3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3П. </text:p>
        </text:list-item>
        <text:list-item>
          <text:p text:style-name="Numbering_20_1_Content_Last"> В вагоне 9 купе, 54 места.</text:p>
        </text:list-item>
      </text:list>
      <text:p text:style-name="Text_20_body"><text:span text:style-name="Strong_20_Emphasis">Схема: </text:span>
<draw:frame draw:style-name="mediacenter" draw:name="2" text:anchor-type="paragraph" draw:z-index="2" svg:width="13.6525cm" svg:height="3.095625cm"><draw:image xlink:href="Pictures/d7de32a64f52a1b24e564c2dc68a6846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_kzh_3_6_v1_5"/><text:bookmark-start text:name="плацкартный_вагон_тег_kv_плац_код_схемы_kzh_3_6_v1"/>Плацкартный вагон (тег &lt;KV&gt;Плац) код схемы KZH_3/6_V1<text:bookmark-end text:name="__RefHeading___плацкартный_вагон_тег_kv_плац_код_схемы_kzh_3_6_v1_5"/><text:bookmark-end text:name="плацкартный_вагон_тег_kv_плац_код_схемы_kzh_3_6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 3П.</text:p>
        </text:list-item>
        <text:list-item>
          <text:p text:style-name="Numbering_20_1_Content"> Количество мест: 60.</text:p>
        </text:list-item>
        <text:list-item>
          <text:p text:style-name="Numbering_20_1_Content_Last"> В купе шесть полок.</text:p>
        </text:list-item>
      </text:list>
      <text:p text:style-name="Text_20_body"><text:span text:style-name="Strong_20_Emphasis">Схема, представленная перевозчиком:</text:span>
<draw:frame draw:style-name="mediacenter" draw:name="3" text:anchor-type="paragraph" draw:z-index="3" svg:width="16.536458333333cm" svg:height="6.429375cm"><draw:image xlink:href="Pictures/21c673f8958f147e03115de993913428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вагон_открытого_типа_с_местами_для_сидения_тег_kv_общ_код_схемы_kzh_o_v1_6"/><text:bookmark-start text:name="вагон_открытого_типа_с_местами_для_сидения_тег_kv_общ_код_схемы_kzh_o_v1"/>Вагон открытого типа с местами для сидения (тег &lt;KV&gt;Общ) код схемы KZH_O_V1<text:bookmark-end text:name="__RefHeading___вагон_открытого_типа_с_местами_для_сидения_тег_kv_общ_код_схемы_kzh_o_v1_6"/><text:bookmark-end text:name="вагон_открытого_типа_с_местами_для_сидения_тег_kv_общ_код_схемы_kzh_o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O.</text:p>
        </text:list-item>
        <text:list-item>
          <text:p text:style-name="Numbering_20_1_Content_Last"> Количество сидячих мест - 81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6.536458333333cm" svg:height="2.8310416666667cm"><draw:image xlink:href="Pictures/d8bb044461e28d18005ef944a2acbd7c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пальный_вагон_тег_kv_люкс_kv1_св_код_схемыkzh_1_2_v2_7"/><text:bookmark-start text:name="спальный_вагон_тег_kv_люкс_kv1_св_код_схемыkzh_1_2_v2"/>Спальный вагон (тег &lt;KV&gt;Люкс, &lt;KV1&gt;СВ)код схемы: KZH_1/2_V2<text:bookmark-end text:name="__RefHeading___спальный_вагон_тег_kv_люкс_kv1_св_код_схемыkzh_1_2_v2_7"/><text:bookmark-end text:name="спальный_вагон_тег_kv_люкс_kv1_св_код_схемыkzh_1_2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Л.</text:p>
        </text:list-item>
        <text:list-item>
          <text:p text:style-name="Numbering_20_1_Content"> Вагон используется в составе скоростных пассажирских поездов «Тулпар-Тальго» во внутренних рейсах по территории Республики Казахстан.</text:p>
        </text:list-item>
        <text:list-item>
          <text:p text:style-name="Numbering_20_1_Content"> Купе состоит из двух комнат: купе и душевая комната.</text:p>
        </text:list-item>
        <text:list-item>
          <text:p text:style-name="Numbering_20_1_Content_Last"> Двухместные купе. Полки в купе имеют ярус.</text:p>
        </text:list-item>
      </text:list>
      <text:p text:style-name="Text_20_body"><text:span text:style-name="Strong_20_Emphasis">Схема, представленная перевозчиком: </text:span>
<draw:frame draw:style-name="mediacenter" draw:name="5" text:anchor-type="paragraph" draw:z-index="5" svg:width="16.536458333333cm" svg:height="5.7679166666667cm"><draw:image xlink:href="Pictures/f6fc6d5ca0abd76a1c14263ad5ce817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kzh_2_4_v2_8"/><text:bookmark-start text:name="купейный_вагон_тег_kv_купе_код_схемыkzh_2_4_v2"/>Купейный вагон (тег &lt;KV&gt;Купе) код схемы: KZH_2/4_V2<text:bookmark-end text:name="__RefHeading___купейный_вагон_тег_kv_купе_код_схемыkzh_2_4_v2_8"/><text:bookmark-end text:name="купейный_вагон_тег_kv_купе_код_схемыkzh_2_4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"> Вагон используется в составе скоростных пассажирских поездов «Тулпар-Тальго» во внутренних рейсах по территории Республики Казахстан.</text:p>
        </text:list-item>
        <text:list-item>
          <text:p text:style-name="Numbering_20_1_Content_Last"> Двухместное купе. Полки имеют ярус: верхний, нижний. В купе стол.</text:p>
        </text:list-item>
      </text:list>
      <text:p text:style-name="Text_20_body"><text:span text:style-name="Strong_20_Emphasis">Схема, представленная перевозчиком:</text:span>
<draw:frame draw:style-name="mediacenter" draw:name="6" text:anchor-type="paragraph" draw:z-index="6" svg:width="15.24cm" svg:height="5.6885416666667cm"><draw:image xlink:href="Pictures/7ad59b11db888eff70eb519ecf320b4e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_kzh_3_4_v2_9"/><text:bookmark-start text:name="плацкартный_вагон_тег_kv_плац_код_схемы_kzh_3_4_v2"/>Плацкартный вагон (тег &lt;KV&gt;Плац) код схемы KZH_3/4_V2<text:bookmark-end text:name="__RefHeading___плацкартный_вагон_тег_kv_плац_код_схемы_kzh_3_4_v2_9"/><text:bookmark-end text:name="плацкартный_вагон_тег_kv_плац_код_схемы_kzh_3_4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П.</text:p>
        </text:list-item>
        <text:list-item>
          <text:p text:style-name="Numbering_20_1_Content"> Вагон используется в составе скоростных пассажирских поездов «Тулпар-Тальго» во внутренних рейсах по территории Республики Казахстан.</text:p>
        </text:list-item>
        <text:list-item>
          <text:p text:style-name="Numbering_20_1_Content"> Четырехместные купе. Четные номера - верхнее место, нечетные места - нижнее.</text:p>
        </text:list-item>
        <text:list-item>
          <text:p text:style-name="Numbering_20_1_Content_Last"> В пятом купе - два места.</text:p>
        </text:list-item>
      </text:list>
      <text:p text:style-name="Text_20_body"><text:span text:style-name="Strong_20_Emphasis">Схема, представленная перевозчиком:</text:span>
<draw:frame draw:style-name="mediacenter" draw:name="7" text:anchor-type="paragraph" draw:z-index="7" svg:width="16.536458333333cm" svg:height="6.3235416666667cm"><draw:image xlink:href="Pictures/a13f349b4df77715b0aabe9efc7d5d6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8::51:44</meta:creation-date>
    <dc:creator>Generated</dc:creator>
    <dc:date>2026-08-23T18::51:44</dc:date>
    <dc:language>en-US</dc:language>
    <meta:editing-cycles>1</meta:editing-cycles>
    <meta:editing-duration>PT0S</meta:editing-duration>
    <dc:title>rzd:03layout_other:06kaz</dc:title>
  </office:meta>
</office:document-meta>
</file>