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zd:04pets:01dom"/><text:bookmark-start text:name="__RefHeading___во_внутреннем_сообщении_1"/><text:bookmark-start text:name="во_внутреннем_сообщении"/>Во внутреннем сообщении<text:bookmark-end text:name="__RefHeading___во_внутреннем_сообщении_1"/><text:bookmark-end text:name="во_внутреннем_сообщении"/></text:h>
      <text:h text:style-name="Heading_20_2" text:outline-level="2"><text:bookmark-start text:name="__RefHeading___общие_сведения_2"/><text:bookmark-start text:name="общие_сведения"/>Общие сведения<text:bookmark-end text:name="__RefHeading___общие_сведения_2"/><text:bookmark-end text:name="общие_сведения"/></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Данные правила являются общими для всех перевозчиков по территории России.</text:p>
          </table:table-cell>
        </table:table-row>
      </table:table>
      <text:p text:style-name="Text_20_body">Перевозка животных в поездах дальнего следования осуществляется в соответствии с Правилами перевозок пассажиров, багажа, грузобагажа железнодорожным транспортом, утвержденными приказом Минтранса России от 05.09.2022 № 352 и зарегистрированными в Минюсте России 27.10.2022 № 70720 (далее – <text:span text:style-name="Emphasis">Правила</text:span>). </text:p>
      <text:p text:style-name="Text_20_body">Мелкие домашние животные, кошки, собаки (кроме крупных, служебных собак и собак-проводников) и птицы (далее – <text:span text:style-name="Emphasis">мелкие домашние животные</text:span>) перевозятся в ящиках, корзинах, клетках, контейнерах (далее – <text:span text:style-name="Emphasis">тара</text:span>) и помещаются на местах, предназначенных для размещения ручной клади, таким образом, чтобы исключить возможность нанесения такими животными, собаками, кошками или птицами вреда пассажирам, работникам и имуществу перевозчика. Размер тары по сумме трех измерений не должен превышать 180 см (исключение – некоторые вагоны перевозчика ДОСС, см. таблицы ниже).</text:p>
      <text:p text:style-name="Text_20_body">Перевозка в поездах дальнего следования мелких домашних животных допускается сверх установленной нормы провоза ручной клади, при этом на одном месте допускается перевозка не более двух мелких домашних животных, собак, кошек или не более двух птиц на один оформленный проездной документ (билет). Информация о вагонах поездов дальнего следования, в которых допускается перевозка мелких домашних животных, а также их перечень устанавливаются правилами перевозчика.</text:p>
      <text:p text:style-name="Text_20_body">Список животных, разрешённых к перевозке в поездах дальнего следования в качестве ручной клади:</text:p>
      <text:list text:style-name="List_20_1" text:continue-numbering="false">
        <text:list-item>
          <text:p text:style-name="List_20_1_Content_First"> собаки крупных пород; </text:p>
        </text:list-item>
        <text:list-item>
          <text:p text:style-name="List_20_1_Content"> приматы (лемуры, лори, обезьяны мелкие); </text:p>
        </text:list-item>
        <text:list-item>
          <text:p text:style-name="List_20_1_Content"> мелких домашние (комнатные) животные (кошки, лисы-фенеки, свиньи карликовые (декоративные), собаки мелких пород, лисы домашние (Беляева), козы карликовые камерунские, овцы карликовые Уэссан (уэссент бретонские карликовые);</text:p>
        </text:list-item>
        <text:list-item>
          <text:p text:style-name="List_20_1_Content"> мелкие грызуны (белки, кролики декоративные, крысы серые декоративные, мыши домовые, нутрии, песчанки, свинки морские, хомяки, шиншиллы), </text:p>
        </text:list-item>
        <text:list-item>
          <text:p text:style-name="List_20_1_Content"> насекомоядные (ежи); </text:p>
        </text:list-item>
        <text:list-item>
          <text:p text:style-name="List_20_1_Content"> хищники (еноты, норки, хорьки-фретки);</text:p>
        </text:list-item>
        <text:list-item>
          <text:p text:style-name="List_20_1_Content"> птицы;</text:p>
        </text:list-item>
        <text:list-item>
          <text:p text:style-name="List_20_1_Content"> мелкие неядовитые земноводные (аксолотли, квакши, лягушки шпорцевые, тритоны);</text:p>
        </text:list-item>
        <text:list-item>
          <text:p text:style-name="List_20_1_Content"> мелкие неядовитые пресмыкающиеся (игуаны, хамелеоны, черепахи, ящерицы);</text:p>
        </text:list-item>
        <text:list-item>
          <text:p text:style-name="List_20_1_Content"> рыбы (аквариумные);</text:p>
        </text:list-item>
        <text:list-item>
          <text:p text:style-name="List_20_1_Content"> моллюски (декоративные аквариумные, пиявки);</text:p>
        </text:list-item>
        <text:list-item>
          <text:p text:style-name="List_20_1_Content_Last"> членистоногие (бабочки, зофобас, пауки неядовитые, ракообразные).</text:p>
        </text:list-item>
      </text:list>
      <text:p text:style-name="Text_20_body">Не допускаются к перевозке животные (птицы), перевозка которых может угрожать жизни и здоровью пассажиров, работников перевозчика, в том числе перечисленные в списке, если предъявленные животные (птицы):</text:p>
      <text:list text:style-name="List_20_1" text:continue-numbering="false">
        <text:list-item>
          <text:p text:style-name="List_20_1_Content_First"> не являются домашними (комнатными);</text:p>
        </text:list-item>
        <text:list-item>
          <text:p text:style-name="List_20_1_Content"> не прирученные;</text:p>
        </text:list-item>
        <text:list-item>
          <text:p text:style-name="List_20_1_Content"> имеющие болезненный вид;</text:p>
        </text:list-item>
        <text:list-item>
          <text:p text:style-name="List_20_1_Content"> подопытные;</text:p>
        </text:list-item>
        <text:list-item>
          <text:p text:style-name="List_20_1_Content"> грязные;</text:p>
        </text:list-item>
        <text:list-item>
          <text:p text:style-name="List_20_1_Content"> имеющие неприятный запах;</text:p>
        </text:list-item>
        <text:list-item>
          <text:p text:style-name="List_20_1_Content"> не приученные к клетке (контейнеру), перевозке в поездах дальнего следования;</text:p>
        </text:list-item>
        <text:list-item>
          <text:p text:style-name="List_20_1_Content_Last"> демонстрирующие угрожающее или беспокойное поведение.</text:p>
        </text:list-item>
      </text:list>
      <text:p text:style-name="Text_20_body">За перевозку в поездах дальнего следования мелких домашних животных взимается плата. Размер платы устанавливается правилами перевозчика. При оплате всех мест в купе отдельная плата за перевозку мелких домашних животных не взимается.</text:p>
      <text:p text:style-name="Text_20_body">При перевозке мелких домашних животных их владельцы или сопровождающие должны обеспечить соблюдение санитарно-гигиенического режима в вагоне. Перевозка в поездах дальнего следования мелких домашних животных, осуществляется с учетом требований ветеринарных правил без предъявления ветеринарных документов.</text:p>
      <text:p text:style-name="Text_20_body">Мелкие собаки, не помещенные в тару, перевозятся в порядке, предусмотренном для перевозки крупных и служебных собак.  Перевозка крупных и служебных собак производится в отдельном купе под наблюдением их владельцев или сопровождающих с оплатой полной стоимости всех незанятых мест по тарифу на перевозку взрослого пассажира без дополнительной оплаты за их провоз, при этом общее количество проезжающих в купе собак и их владельцев или сопровождающих не должно превышать количества мест в купе. Крупные и служебные собаки должны быть в намордниках и с поводком и находиться на полу купе, в котором они перевозятся.</text:p>
      <text:p text:style-name="Text_20_body">Собак-проводников инвалиды провозят с собой в вагонах всех типов при наличии документа, подтверждающего ее специальное обучение. Плата за перевозку собак-проводников не взимается, и перевозочные документы не оформляются. Собака-проводник должна иметь ошейник и намордник и находиться у ног пассажира, которого она сопровождает.</text:p>
      <text:h text:style-name="Heading_20_2" text:outline-level="2"><text:bookmark-start text:name="__RefHeading___перевозка_животных_в_вагонах_поездов_формирования_ао_фпк_3"/><text:bookmark-start text:name="перевозка_животных_в_вагонах_поездов_формирования_ао_фпк"/>Перевозка животных в вагонах поездов формирования АО «ФПК»<text:bookmark-end text:name="__RefHeading___перевозка_животных_в_вагонах_поездов_формирования_ао_фпк_3"/><text:bookmark-end text:name="перевозка_животных_в_вагонах_поездов_формирования_ао_фпк"/></text:h>
      <text:p text:style-name="Text_20_body">Условия перевозки мелких домашних (комнатных) животных собак и птиц в вагонах повышенной комфортности и в вагонах скорых и пассажирских поездов формирования АО «ФПК»:</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С 01 января 2025 г. на всех перевозимых животных необходимо  оформление перевозочного документа. Безденежного – при условии выкупа всех мест в купе и за дополнительную плату – во всех остальных случаях.</text:p>
          </table:table-cell>
        </table:table-row>
      </table:table>
      <text:p text:style-name="Text_20_body"><text:span text:style-name="Emphasis">Таблица 1</text:span></text:p>
      <table:table table:style-name="Table">
        <table:table-column/>
        <table:table-column/>
        <table:table-column/>
        <table:table-row>
          <table:table-cell office:value-type="string" table:style-name="tableheader">
            <text:p text:style-name="Table_20_Heading">  Тип вагона  </text:p>
          </table:table-cell>
          <table:table-cell office:value-type="string" table:style-name="tableheader">
            <text:p text:style-name="Table_20_Heading">  Класс обслуживания  </text:p>
          </table:table-cell>
          <table:table-cell office:value-type="string" table:style-name="tableheader">
            <text:p text:style-name="Table_20_Heading">  Условия перевозки  </text:p>
          </table:table-cell>
        </table:table-row>
        <table:table-row>
          <table:table-cell office:value-type="string" table:style-name="tablecell">
            <text:p text:style-name="tablealignleft">Спальный пассажирский вагон с двухместным купе с душевым модулем (Люкс) и спальные пассажирские вагоны в поезде «Стриж» (с обязательным выкупом всех мест) (СВ)</text:p>
          </table:table-cell>
          <table:table-cell office:value-type="string" table:style-name="tablecell">
            <text:p text:style-name="tablealignleft">1А, 1И, 1М, 1Е</text:p>
          </table:table-cell>
          <table:table-cell office:value-type="string" table:style-name="tablecell">
            <text:p text:style-name="tablealignleft">Необходимо оформить безденежный перевозочный документ на животного.<text:line-break/><text:line-break/>Не более двух мелких домашних (комнатных) животных или двух птиц в одной таре (ящик, корзина, клетка, контейнер), размер которой по сумме трех измерений не превышает 180 см, независимо от количества проезжающих пассажиров. Разрешена перевозка без взимания дополнительной платы. Не допускаются к перевозке крупные собаки (кроме собак-проводников)</text:p>
          </table:table-cell>
        </table:table-row>
        <table:table-row>
          <table:table-cell office:value-type="string" table:style-name="tablecell">
            <text:p text:style-name="tablealignleft">Спальный пассажирский вагон с двухместным купе (СВ) и четырехместным купе (Купе)</text:p>
          </table:table-cell>
          <table:table-cell office:value-type="string" table:style-name="tablecell">
            <text:p text:style-name="tablealignleft">1Э, 1Л, 1У, 1Ф</text:p>
          </table:table-cell>
          <table:table-cell office:value-type="string" table:style-name="tablecell">
            <text:p text:style-name="tablealignleft">Необходимо оформить безденежный перевозочный документ на животного.<text:line-break/><text:line-break/>Не более двух мелких домашних (комнатных) животных или двух птиц в одной таре  (ящик, корзина, клетка, контейнер), размер которой по сумме трех измерений не превышает 180 см, или не более одной собаки крупной породы при условии выкупа всех мест в купе, независимо от количества проезжающих пассажиров. Можно провезти бесплатно только одну крупную собаку, при условии выкупа всех мест в купе. Разрешена перевозка без взимания дополнительной платы</text:p>
          </table:table-cell>
        </table:table-row>
        <table:table-row>
          <table:table-cell office:value-type="string" table:style-name="tablecell">
            <text:p text:style-name="tablealignleft">Спальный пассажирский вагон (СВ) с возможностью проезда не более 1 пассажира в купе</text:p>
          </table:table-cell>
          <table:table-cell office:value-type="string" table:style-name="tablecell">
            <text:p text:style-name="tablealignleft">1Б</text:p>
          </table:table-cell>
          <table:table-cell office:value-type="string" table:style-name="tablecell">
            <text:p text:style-name="tablealignleft">Необходимо оформить безденежный перевозочный документ на животного.<text:line-break/><text:line-break/>Независимо от количества проезжающих пассажиров разрешено провозить не более двух мелких домашних (комнатных) животных или двух птиц в одной переноске, размер которой по сумме трех измерений не превышает 180 см, вы также можете провозить одну собаку крупной породы (в наморднике с поводком). При совместной перевозке мелких домашних животных и крупной собаки  допускается провоз только одной крупной  собаки и не более двух переносок с мелкими домашними животными. Дополнительная плата не взимается</text:p>
          </table:table-cell>
        </table:table-row>
        <table:table-row>
          <table:table-cell office:value-type="string" table:style-name="tablecell">
            <text:p text:style-name="tablealignleft">Спальный пассажирский вагон с двухместным купе (СВ)</text:p>
          </table:table-cell>
          <table:table-cell office:value-type="string" table:style-name="tablecell">
            <text:p text:style-name="tablealignleft">1Т, 1Д, 1Х</text:p>
          </table:table-cell>
          <table:table-cell office:value-type="string" table:style-name="tablecell">
            <text:p text:style-name="tablealignleft">Запрещено</text:p>
          </table:table-cell>
        </table:table-row>
        <table:table-row>
          <table:table-cell office:value-type="string" table:style-name="tablecell">
            <text:p text:style-name="tablealignleft">Вагон с местами для сидения улучшенной компоновки мест с индивидуальным размещением (обязательным выкупом всех мест)</text:p>
          </table:table-cell>
          <table:table-cell office:value-type="string" table:style-name="tablecell">
            <text:p text:style-name="tablealignleft">1В</text:p>
          </table:table-cell>
          <table:table-cell office:value-type="string" table:style-name="tablecell">
            <text:p text:style-name="tablealignleft">Необходимо оформить безденежный перевозочный документ на животного.<text:line-break/><text:line-break/>Не более одного места на один оформленный проездной документ  и не более двух мелких домашних (комнатных) животных или двух птиц в одной таре  (ящик, корзина, клетка, контейнер), размер которой по сумме трех измерений не превышает 180 см. Провоз животных бесплатный. Общее кол-во перевозимых переносок с мелкими домашними животными не должно превышать кол-во мест в купе. Не допускаются к перевозке крупные собаки (кроме собак-проводников)</text:p>
          </table:table-cell>
        </table:table-row>
        <table:table-row>
          <table:table-cell office:value-type="string" table:style-name="tablecell">
            <text:p text:style-name="tablealignleft">Вагон с местами для сидения стандартной компоновки</text:p>
          </table:table-cell>
          <table:table-cell office:value-type="string" table:style-name="tablecell">
            <text:p text:style-name="tablealignleft">1Р, 1С, 2С, 2Р,2Е, 2М, 2Я, 3С</text:p>
          </table:table-cell>
          <table:table-cell office:value-type="string" table:style-name="tablecell">
            <text:p text:style-name="tablealignleft">Запрещено</text:p>
          </table:table-cell>
        </table:table-row>
        <table:table-row>
          <table:table-cell office:value-type="string" table:style-name="tablecell">
            <text:p text:style-name="tablealignleft">Спальный пассажирский вагон с четырехместным купе (Купе)</text:p>
          </table:table-cell>
          <table:table-cell office:value-type="string" table:style-name="tablecell">
            <text:p text:style-name="tablealignleft">2А, 2Б, 2Д, 2К, 2У, 2Н, 2Л, 2Э, 2Ф</text:p>
          </table:table-cell>
          <table:table-cell office:value-type="string" table:style-name="tablecell">
            <text:p text:style-name="tablealignleft">Без выкупа купе необходимо оформить денежный перевозочный документ на животного:<text:line-break/><text:line-break/>Не более одного места на один оформленный проездной документ  и не более двух мелких домашних (комнатных) животных или двух птиц в одной таре (ящик, корзина, клетка, контейнер), размер которой по сумме трех измерений не превышает 180 см.<text:line-break/><text:line-break/>При выкупе всех мест в купе (одним или несколькими совместно следующими пассажирами), необходимо оформить безденежный перевозный документ:<text:line-break/><text:line-break/>При условии, что кол-во переносок не превышает кол-ва мест в купе.<text:line-break/>Перевозка крупных собак производится в намордниках и с поводком в отдельном купе купейного вагона, с опла-той полной стоимости всех мест в купе без дополнитель-ной оплаты за их провоз, при этом количество проезжающих в купе собак и их владельцев или сопровождающих не должно превышать количества мест в купе.<text:line-break/>При совместной перевозке мелких животных и крупных собак кол-во пассажиров, крупных собак, переносок  с мелкими животными не должно превышать кол-во мест  в купе независимо от кол-ва перевозимых в счет ручной клади переносок</text:p>
          </table:table-cell>
        </table:table-row>
        <table:table-row>
          <table:table-cell office:value-type="string" table:style-name="tablecell">
            <text:p text:style-name="tablealignleft">Спальный пассажирский вагон с четырехместным купе (Купе)</text:p>
          </table:table-cell>
          <table:table-cell office:value-type="string" table:style-name="tablecell">
            <text:p text:style-name="tablealignleft">2Т, 2Ц, 2Х, 2Ш</text:p>
          </table:table-cell>
          <table:table-cell office:value-type="string" table:style-name="tablecell">
            <text:p text:style-name="tablealignleft">Запрещено</text:p>
          </table:table-cell>
        </table:table-row>
        <table:table-row>
          <table:table-cell office:value-type="string" table:style-name="tablecell">
            <text:p text:style-name="tablealignleft">Вагон с местами для сидения</text:p>
          </table:table-cell>
          <table:table-cell office:value-type="string" table:style-name="tablecell">
            <text:p text:style-name="tablealignleft">1Ж, 2В, 2Ж, 2Ю, 3Ж</text:p>
          </table:table-cell>
          <table:table-cell office:value-type="string" table:style-name="tablecell">
            <text:p text:style-name="tablealignleft">Необходимо оформить денежный перевозочный документ на животного:<text:line-break/><text:line-break/>Не более одного места на один оформленный проездной документ  и не более двух мелких домашних (комнатных) животных или двух птиц в одной таре (ящик, корзина, клетка, контейнер), размер которой по сумме трёх измерений не превышает 180 см и  должны помещаться и размещаться на местах, предназначенных для размещения ручной клади.<text:line-break/>Не допускается проезд крупных собак ( кроме собак-проводников)</text:p>
          </table:table-cell>
        </table:table-row>
        <table:table-row>
          <table:table-cell office:value-type="string" table:style-name="tablecell">
            <text:p text:style-name="tablealignleft">Спальный пассажирский вагон открытого типа (Плацкарт)</text:p>
          </table:table-cell>
          <table:table-cell office:value-type="string" table:style-name="tablecell">
            <text:p text:style-name="tablealignleft">3Л, 3П, 3Т, 3Э</text:p>
          </table:table-cell>
          <table:table-cell office:value-type="string" table:style-name="tablecell">
            <text:p text:style-name="tablealignleft">Запрещено</text:p>
          </table:table-cell>
        </table:table-row>
        <table:table-row>
          <table:table-cell office:value-type="string" table:style-name="tablecell">
            <text:p text:style-name="tablealignleft">Спальный пассажирский вагон открытого типа (Плацкарт)</text:p>
          </table:table-cell>
          <table:table-cell office:value-type="string" table:style-name="tablecell">
            <text:p text:style-name="tablealignleft">3У, 3Д, 3Б</text:p>
          </table:table-cell>
          <table:table-cell office:value-type="string" table:style-name="tablecell">
            <text:p text:style-name="tablealignleft">Необходимо оформить денежный перевозочный документ на животного:<text:line-break/><text:line-break/>Не более одного места на один оформленный проездной документ и не более двух мелких домашних (комнатных) животных или двух птиц в одной таре  (ящик, корзина, клетка, контейнер), размер которой по сумме трех измерений не превышает 180 см и должны помещаться и размещаться на местах, предназначенных для размещения ручной клади.<text:line-break/>За перевозку мелких домашних (комнатных) животных, собак и птиц взимается плата.<text:line-break/>Не допускаются к перевозке крупные собаки (кроме собак-проводников)</text:p>
          </table:table-cell>
        </table:table-row>
        <table:table-row>
          <table:table-cell office:value-type="string" table:style-name="tablecell">
            <text:p text:style-name="tablealignleft">Общий вагон открытого типа с  местами для сидения</text:p>
          </table:table-cell>
          <table:table-cell office:value-type="string" table:style-name="tablecell">
            <text:p text:style-name="tablealignleft">3О, 3Р</text:p>
          </table:table-cell>
          <table:table-cell office:value-type="string" table:style-name="tablecell">
            <text:p text:style-name="tablealignleft">Необходимо оформить денежный перевозочный документ на животного:<text:line-break/><text:line-break/>Не более одного места на один оформленный проездной документ  и не более двух мелких домашних (комнатных) животных или двух птиц в одной таре  (ящик, корзина, клетка, контейнер), размер которой по сумме трех измерений не превышает 180 см и должны помещаться и размещаться на местах, предназначенных для размещения ручной клади.<text:line-break/>За перевозку мелких домашних (комнатных) животных, собак и птиц взимается плата.<text:line-break/>Не допускаются к перевозке крупные собаки (кроме собак-проводников)</text:p>
          </table:table-cell>
        </table:table-row>
      </table:table>
      <text:h text:style-name="Heading_20_2" text:outline-level="2"><text:bookmark-start text:name="__RefHeading___перевозка_животных_в_вагонах_формирования_досс_поездов_сапсан_ласточка_4"/><text:bookmark-start text:name="перевозка_животных_в_вагонах_формирования_досс_поездов_сапсан_ласточка"/>Перевозка животных в вагонах формирования (ДОСС) поездов «Сапсан», «Ласточка»<text:bookmark-end text:name="__RefHeading___перевозка_животных_в_вагонах_формирования_досс_поездов_сапсан_ласточка_4"/><text:bookmark-end text:name="перевозка_животных_в_вагонах_формирования_досс_поездов_сапсан_ласточка"/></text:h>
      <text:p text:style-name="Text_20_body">К перевозке принимаются мелкие домашние животные (комнатные) животные, собаки, птицы. Провоз крупных пород собак запрещён. Собаки-проводники провозятся бесплатно.</text:p>
      <text:h text:style-name="Heading_20_3" text:outline-level="3"><text:bookmark-start text:name="__RefHeading___перевозка_животных_в_поездах_сапсан_в_эконом_классе_5"/><text:bookmark-start text:name="перевозка_животных_в_поездах_сапсан_в_эконом_классе"/>Перевозка животных в поездах «Сапсан» в Эконом классе<text:bookmark-end text:name="__RefHeading___перевозка_животных_в_поездах_сапсан_в_эконом_классе_5"/><text:bookmark-end text:name="перевозка_животных_в_поездах_сапсан_в_эконом_классе"/></text:h>
      <text:p text:style-name="Text_20_body">Оформление проездного документа для проезда с мелкими домашними животными осуществляется на места в вагоны, где есть места, выделенные для провоза животных. В стоимость билета уже включена стоимость перевозки (400руб.) и оплачивается автоматически при оформлении указанных мест:</text:p>
      <text:list text:style-name="List_20_1" text:continue-numbering="false">
        <text:list-item>
          <text:p text:style-name="LastListParagraph_List_20_1_Content_First"> Для осуществления перевозки в поездах «Сапсан» отводятся места для пассажиров с животными №1-4,  65-66 в вагоне № 8,18;  места 1-4 в вагонах 3(13).</text:p>
        </text:list-item>
      </text:list>
      <text:p text:style-name="Text_20_body">Животные перевозятся в ящиках, корзинах, клетках, контейнерах, которые по сумме 3 измерений не превышают 180 см и свободно размещаются на местах, предназначенных для ручной клади.</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На один оформленный билет перевозится не более одной переноски и не более двух животных в нем.</text:p>
          </table:table-cell>
        </table:table-row>
      </table:table>
      <text:p text:style-name="Text_20_body">Проезд на указанных местах допускается, в том числе при отсутствии у пассажира домашнего животного.</text:p>
      <text:h text:style-name="Heading_20_3" text:outline-level="3"><text:bookmark-start text:name="__RefHeading___перевозка_животных_в_поездах_сапсан_в_купе-переговорной_купе-сюьт_купе_премиум_класса_бизнес-купе_6"/><text:bookmark-start text:name="перевозка_животных_в_поездах_сапсан_в_купе-переговорной_купе-сюьт_купе_премиум_класса_бизнес-купе"/>Перевозка животных в поездах «Сапсан» в Купе-переговорной, Купе-сюьт, Купе премиум класса, Бизнес-купе<text:bookmark-end text:name="__RefHeading___перевозка_животных_в_поездах_сапсан_в_купе-переговорной_купе-сюьт_купе_премиум_класса_бизнес-купе_6"/><text:bookmark-end text:name="перевозка_животных_в_поездах_сапсан_в_купе-переговорной_купе-сюьт_купе_премиум_класса_бизнес-купе"/></text:h>
      <text:list text:style-name="List_20_1" text:continue-numbering="false">
        <text:list-item>
          <text:p text:style-name="List_20_1_Content_First"> В купе-переговорной – вагоны №1,11 места 27-20: не более 4  животных;</text:p>
        </text:list-item>
        <text:list-item>
          <text:p text:style-name="List_20_1_Content"> Купе-сют – вагоны №2,12 места 45,47,49,51): не более 2 животных;</text:p>
        </text:list-item>
        <text:list-item>
          <text:p text:style-name="List_20_1_Content"> Купе класса премиум – вагоны №1,11 места 21,23): не более 2 животных;</text:p>
        </text:list-item>
        <text:list-item>
          <text:p text:style-name="List_20_1_Content_Last"> Бизнес-купе ( вагон №1,11 места 45-48): не более 4 животных.</text:p>
        </text:list-item>
      </text:list>
      <text:p text:style-name="Text_20_body">Вес животного вместе с контейнером (клеткой) не должен превышать 10 кг, размер клетки по сумме трех измерений не превышать 120 см. Контейнер (клетка) должен быть достаточно просторным, иметь вентиляционные отверстия и надежное запорное устройство, исключающее самопроизвольное открытие или несанкционированный доступ к животному. Дно контейнера (клетки) должно быть плотным, водонепроницаемым и покрыто абсорбирующим материалом. Контейнер (клетка) должен исключать просыпание абсорбирующего материала. Провоз собак мелких пород допускается без специальной переноски (не более 2-х животных на купе) при этом собаки должны быть в намордниках и на поводке и находиться на полу купе на протяжении всей поездки.</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Дополнительная плата за провоз животного не взимается.</text:p>
          </table:table-cell>
        </table:table-row>
      </table:table>
      <text:h text:style-name="Heading_20_3" text:outline-level="3"><text:bookmark-start text:name="__RefHeading___перевозка_животных_в_поездах_сапсан_в_первом_и_бизнес_классах_7"/><text:bookmark-start text:name="перевозка_животных_в_поездах_сапсан_в_первом_и_бизнес_классах"/>Перевозка животных в поездах «Сапсан» в Первом и Бизнес классах<text:bookmark-end text:name="__RefHeading___перевозка_животных_в_поездах_сапсан_в_первом_и_бизнес_классах_7"/><text:bookmark-end text:name="перевозка_животных_в_поездах_сапсан_в_первом_и_бизнес_классах"/></text:h>
      <text:p text:style-name="Text_20_body">Для провоза животных пассажирам класса обслуживания 1В и 1С пассажиру необходимо подать заявку на резервирование мест не позднее, чем за 2-е суток до отправления поезда, которая производится через оператора С-З ДОСС (далее – Дежурный оператор) по специально выделенному номеру телефона: 8-800-222-07-66. При подаче заявки у пассажира должен быть оформлен проездной документ.</text:p>
      <text:p text:style-name="Text_20_body">Перевозка осуществляется отдельно от владельца, в вагоне № 3(13) при наличии заявки, ветеринарного свидетельства № 1, а также при соблюдении размеров контейнера (все нормы такие же, как и для купе-переговорной). В пути следования проводник осуществляет периодический контроль за животным, расположенным в специализированном пространстве. За жизнь и здоровье мелкого домашнего животного в пути следования ответственность несет пассажир, сопровождающий животное. В случаях нарушения животным покоя других пассажиров (издаёт громкие звуки) вагона №3(13) пассажир, сопровождающий животное должен принять необходимые меры.</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Оплата обязательного сбора в размере 900 рублей производится наличными денежными средствами в поезде.</text:p>
          </table:table-cell>
        </table:table-row>
      </table:table>
      <text:h text:style-name="Heading_20_3" text:outline-level="3"><text:bookmark-start text:name="__RefHeading___перевозка_животных_в_поездах_ласточка_8"/><text:bookmark-start text:name="перевозка_животных_в_поездах_ласточка"/>Перевозка животных в поездах «Ласточка»<text:bookmark-end text:name="__RefHeading___перевозка_животных_в_поездах_ласточка_8"/><text:bookmark-end text:name="перевозка_животных_в_поездах_ласточка"/></text:h>
      <text:p text:style-name="Text_20_body">в поездах «Ласточка» (формирования ДОСС) 700-ой нумерации за перевозку домашних животных взимается сбор, который включён в стоимость билета, составляет 150рублей и оплачивается автоматически при оформлении указанных мест:</text:p>
      <text:list text:style-name="List_20_1" text:continue-numbering="false">
        <text:list-item>
          <text:p text:style-name="List_20_1_Content_First"> «Ласточка Стандарт» – в вагоне  классе 2Ж, вагоны №5,10 места ,3,4, 13-16, 25-28;</text:p>
        </text:list-item>
        <text:list-item>
          <text:p text:style-name="List_20_1_Content"> «Ласточка Премиум» – в вагоне класса  2Ж, вагоны № 5,10 места 27-34,43,44;</text:p>
        </text:list-item>
        <text:list-item>
          <text:p text:style-name="List_20_1_Content_Last"> «Ласточка Новый стандарт-премиум» – в вагоне класса 2П, вагоны №3,8 места 37-58.</text:p>
        </text:list-item>
      </text:list>
      <text:p text:style-name="Text_20_body">В поездах «Ласточка» (формирования ДОСС) 800-ой нумерации за перевозку домашних животных и птиц осуществляется без дополнительной оплаты на специализированных местах. Проезд на указанных местах допускается, в том числе при отсутствии у пассажира домашнего животного.</text:p>
      <text:p text:style-name="Text_20_body">Условия перевозки:</text:p>
      <text:list text:style-name="List_20_1" text:continue-numbering="false">
        <text:list-item>
          <text:p text:style-name="List_20_1_Content_First"> Не более одного места на один оформленный проездной документ и не более двух мелких домашних (комнатных) животных или двух птиц в одной таре (ящик, корзина, клетка, контейнер), размер которой по сумме трех измерений не превышает 180 см и должны помещаться и размещаться на местах, предназначенных для размещения ручной клади.</text:p>
        </text:list-item>
        <text:list-item>
          <text:p text:style-name="List_20_1_Content_Last"> Контейнер (клетка) должен быть достаточно просторным, иметь вентиляционные отверстия и надежное запорное устройство, исключающее самопроизвольное открытие или несанкционированный доступ к животному. Дно контейнера (клетки) должно быть плотным, водонепроницаемым и покрыто абсорбирующим материалом. Контейнер (клетка) должен исключать просыпание абсорбирующего материала.</text:p>
        </text:list-item>
      </text:list>
      <text:h text:style-name="Heading_20_2" text:outline-level="2"><text:bookmark-start text:name="__RefHeading___перевозка_животных_в_вагонах_перевозчика_ао_тк_гранд_сервис_экспресс_9"/><text:bookmark-start text:name="перевозка_животных_в_вагонах_перевозчика_ао_тк_гранд_сервис_экспресс"/>Перевозка животных в вагонах перевозчика АО ТК «Гранд Сервис Экспресс»<text:bookmark-end text:name="__RefHeading___перевозка_животных_в_вагонах_перевозчика_ао_тк_гранд_сервис_экспресс_9"/><text:bookmark-end text:name="перевозка_животных_в_вагонах_перевозчика_ао_тк_гранд_сервис_экспресс"/></text:h>
      <text:p text:style-name="Text_20_body"><text:span text:style-name="Emphasis">Таблица 2</text:span></text:p>
      <table:table table:style-name="Table">
        <table:table-column/>
        <table:table-column/>
        <table:table-column/>
        <table:table-row>
          <table:table-cell office:value-type="string" table:style-name="tableheader">
            <text:p text:style-name="Table_20_Heading">  Тип вагона  </text:p>
          </table:table-cell>
          <table:table-cell office:value-type="string" table:style-name="tableheader">
            <text:p text:style-name="Table_20_Heading">  Класс обслуживания  </text:p>
          </table:table-cell>
          <table:table-cell office:value-type="string" table:style-name="tableheader">
            <text:p text:style-name="Table_20_Heading">  Условия перевозки  </text:p>
          </table:table-cell>
        </table:table-row>
        <table:table-row>
          <table:table-cell office:value-type="string" table:style-name="tablecell">
            <text:p text:style-name="tablealignleft">СВ, 2-местные купе с местами для лежания<text:line-break/><text:line-break/>Купейный, 4-местные купе</text:p>
          </table:table-cell>
          <table:table-cell office:value-type="string" table:style-name="tablecell">
            <text:p text:style-name="tablealignleft">1Ф, 1Э<text:line-break/><text:line-break/><text:line-break/>2Э, 2Ф</text:p>
          </table:table-cell>
          <table:table-cell office:value-type="string" table:style-name="tablecell">
            <text:p text:style-name="tablealignleft">Возможен провоз крупных собак в намордниках и с поводком и мелких домашних животных в переноске* с выкупом всех мест в купе, без оплаты провоза животных.<text:line-break/>При этом количество проезжающих в купе собак, переносок и их владельцев или сопровождающих не должно превышать количества мест в купе</text:p>
          </table:table-cell>
        </table:table-row>
        <table:table-row>
          <table:table-cell office:value-type="string" table:style-name="tablecell">
            <text:p text:style-name="tablealignleft">СВ, 2-местные купе с местами для лежания</text:p>
          </table:table-cell>
          <table:table-cell office:value-type="string" table:style-name="tablecell">
            <text:p text:style-name="tablealignleft">1У</text:p>
          </table:table-cell>
          <table:table-cell office:value-type="string" table:style-name="tablecell">
            <text:p text:style-name="tablealignleft">Провоз мелких домашних животных* с оплатой – не более одного места на один оформленный проездной документ. Без оплаты возможен провоз крупных собак в намордниках и с поводком и мелких домашних животных в переноске* с выкупом всех мест в купе.<text:line-break/>При этом количество проезжающих в купе собак, переносок и их владельцев или сопровождающих не должно превышать количества мест в купе</text:p>
          </table:table-cell>
        </table:table-row>
        <table:table-row>
          <table:table-cell office:value-type="string" table:style-name="tablecell">
            <text:p text:style-name="tablealignleft">Люкс, 2-местные купе с правом выкупе всего купе<text:line-break/><text:line-break/>СВ, 2-местные купе  с правом выкупа всего купе</text:p>
          </table:table-cell>
          <table:table-cell office:value-type="string" table:style-name="tablecell">
            <text:p text:style-name="tablealignleft">1И,1М,1Н<text:line-break/><text:line-break/><text:line-break/><text:line-break/>1Е</text:p>
          </table:table-cell>
          <table:table-cell office:value-type="string" table:style-name="tablecell">
            <text:p text:style-name="tablealignleft">Возможен провоз мелких животных* в переноске  без дополнительной платы за провоз на каждый оформленный проездной документ.<text:line-break/>Провоз крупных собак запрещён</text:p>
          </table:table-cell>
        </table:table-row>
        <table:table-row>
          <table:table-cell office:value-type="string" table:style-name="tablecell">
            <text:p text:style-name="tablealignleft">Купейный, 4-местные купе</text:p>
          </table:table-cell>
          <table:table-cell office:value-type="string" table:style-name="tablecell">
            <text:p text:style-name="tablealignleft">2Л,2К</text:p>
          </table:table-cell>
          <table:table-cell office:value-type="string" table:style-name="tablecell">
            <text:p text:style-name="tablealignleft">С оплатой – провоз мелких домашних животных* не более одного места на один оформленный проездной документ. Без оплаты – выкуп всех мест в купе по полному тарифу. При этом кол-во переносок не должно превышать кол-ва мест в купе.<text:line-break/>Для провоза крупных животных необходим выкуп всего купе</text:p>
          </table:table-cell>
        </table:table-row>
        <table:table-row>
          <table:table-cell office:value-type="string" table:style-name="tablecell">
            <text:p text:style-name="tablealignleft">Плацкартный вагон открытого типа</text:p>
          </table:table-cell>
          <table:table-cell office:value-type="string" table:style-name="tablecell">
            <text:p text:style-name="tablealignleft">3Э,3Л,2Д</text:p>
          </table:table-cell>
          <table:table-cell office:value-type="string" table:style-name="tablecell">
            <text:p text:style-name="tablealignleft">Провоз животных запрещён</text:p>
          </table:table-cell>
        </table:table-row>
        <table:table-row>
          <table:table-cell office:value-type="string" table:style-name="tablecell">
            <text:p text:style-name="tablealignleft">Плацкартный вагон открытого типа</text:p>
          </table:table-cell>
          <table:table-cell office:value-type="string" table:style-name="tablecell">
            <text:p text:style-name="tablealignleft">3Б</text:p>
          </table:table-cell>
          <table:table-cell office:value-type="string" table:style-name="tablecell">
            <text:p text:style-name="tablealignleft">С оплатой – провоз мелких домашних  животных в переносках* не более одного места на каждый оформленный проездной документ.<text:line-break/>Провоз крупных собак запрещён</text:p>
          </table:table-cell>
        </table:table-row>
      </table:table>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p text:style-name="tablealignleft">* Мелкие домашние животные, собаки (кроме крупных собак и собак-проводников) и птицы перевозятся в ящиках, корзинах, клетках, контейнерах, которые должны размещаться на местах, предназначенных для размещения ручной клади. Размер такого места ручной клади по сумме трех измерений не должен превышать 180 см.</text:p>
          </table:table-cell>
        </table:table-row>
      </table:table>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Собак-проводников маломобильные пассажиры провозят с собой в вагонах всех типов. Плата за перевозку собак-проводников не взимается, и перевозочные документы не оформляются. Собака-проводник должна иметь ошейник и намордник и находиться у ног пассажира, которого она сопровождает.</text:p>
          </table:table-cell>
        </table:table-row>
      </table:table>
      <text:h text:style-name="Heading_20_2" text:outline-level="2"><text:bookmark-start text:name="__RefHeading___перевозка_животных_в_вагонах_перевозчика_тверской_экспресс_10"/><text:bookmark-start text:name="перевозка_животных_в_вагонах_перевозчика_тверской_экспресс"/>Перевозка животных в вагонах перевозчика «Тверской Экспресс»<text:bookmark-end text:name="__RefHeading___перевозка_животных_в_вагонах_перевозчика_тверской_экспресс_10"/><text:bookmark-end text:name="перевозка_животных_в_вагонах_перевозчика_тверской_экспресс"/></text:h>
      <text:p text:style-name="Text_20_body"><text:span text:style-name="Emphasis">Таблица 3</text:span></text:p>
      <table:table table:style-name="Table">
        <table:table-column/>
        <table:table-column/>
        <table:table-column/>
        <table:table-row>
          <table:table-cell office:value-type="string" table:style-name="tableheader">
            <text:p text:style-name="Table_20_Heading">  Тип вагона  </text:p>
          </table:table-cell>
          <table:table-cell office:value-type="string" table:style-name="tableheader">
            <text:p text:style-name="Table_20_Heading">  Класс обслуживания  </text:p>
          </table:table-cell>
          <table:table-cell office:value-type="string" table:style-name="tableheader">
            <text:p text:style-name="Table_20_Heading">  Условия перевозки  </text:p>
          </table:table-cell>
        </table:table-row>
        <table:table-row>
          <table:table-cell office:value-type="string" table:style-name="tablecell">
            <text:p text:style-name="tablealignleft">Спальный пассажирский вагон с четырехместным купе и двухместные купе (Купе, СВ)</text:p>
          </table:table-cell>
          <table:table-cell office:value-type="string" table:style-name="tablecell">
            <text:p text:style-name="tablealignleft">1У, 2У, 1Л,2Л, 2К</text:p>
          </table:table-cell>
          <table:table-cell office:value-type="string" table:style-name="tablecell">
            <text:p text:style-name="tablealignleft">С оплатой – провоз мелких домашних  животных в переносках* не более одного места на каждый оформленный проездной документ.<text:line-break/> Оплата производится у начальника поезда.<text:line-break/>Перевозка крупных собак производится с оплатой полной стоимости проезда всех мест в купе без дополнительной оплаты за провоз, не более 2-х собак на купе</text:p>
          </table:table-cell>
        </table:table-row>
        <table:table-row>
          <table:table-cell office:value-type="string" table:style-name="tablecell">
            <text:p text:style-name="tablealignleft">Спальный пассажирский вагон с четырехместным купе и двухместные купе (Купе, СВ)</text:p>
          </table:table-cell>
          <table:table-cell office:value-type="string" table:style-name="tablecell">
            <text:p text:style-name="tablealignleft">1Б, 1Л, 2Т, 2Э, 2Ф</text:p>
          </table:table-cell>
          <table:table-cell office:value-type="string" table:style-name="tablecell">
            <text:p text:style-name="tablealignleft">Перевозка мелких (комнатных) животных* допускается с оплатой всех мест в одном купе купейного вагона или вагона СВ, без взимания отдельной платы.<text:line-break/>Перевозка крупных собак производится с оплатой полной стоимости проезда всех мест в купе без дополнительной оплаты за провоз, не более 2-х собак на купе</text:p>
          </table:table-cell>
        </table:table-row>
      </table:table>
      <table:table table:style-name="Table">
        <table:table-column table:style-name="odt_auto_style_table_column_11_1"/>
        <table:table-column table:style-name="odt_auto_style_table_column_11_2"/>
        <table:table-row>
          <table:table-cell office:value-type="string" table:style-name="tablecell"/>
          <table:table-cell office:value-type="string" table:style-name="tablecell">
            <text:p text:style-name="tablealignleft">* Мелкие домашние животные, собаки (кроме крупных собак и собак-проводников) и птицы перевозятся в ящиках, корзинах, клетках, контейнерах, которые должны размещаться на местах, предназначенных для размещения ручной клади. Размер такого места ручной клади по сумме трех измерений не должен превышать 180 см.</text:p>
          </table:table-cell>
        </table:table-row>
      </table:table>
      <table:table table:style-name="Table">
        <table:table-column table:style-name="odt_auto_style_table_column_12_1"/>
        <table:table-column table:style-name="odt_auto_style_table_column_12_2"/>
        <table:table-row>
          <table:table-cell office:value-type="string" table:style-name="tablecell"/>
          <table:table-cell office:value-type="string" table:style-name="tablecell">
            <text:p text:style-name="tablealignleft">Собак-проводников маломобильные пассажиры провозят с собой в вагонах всех типов. Плата за перевозку собак-проводников не взимается, и перевозочные документы не оформляются. Собака-проводник должна иметь ошейник и намордник и находиться у ног пассажира, которого она сопровождает.</text:p>
          </table:table-cell>
        </table:table-row>
      </table:table>
      <text:h text:style-name="Heading_20_2" text:outline-level="2"><text:bookmark-start text:name="__RefHeading___перевозка_животных_в_вагонах_иных_перевозчиков_11"/><text:bookmark-start text:name="перевозка_животных_в_вагонах_иных_перевозчиков"/>Перевозка животных в вагонах иных перевозчиков<text:bookmark-end text:name="__RefHeading___перевозка_животных_в_вагонах_иных_перевозчиков_11"/><text:bookmark-end text:name="перевозка_животных_в_вагонах_иных_перевозчиков"/></text:h>
      <table:table table:style-name="Table">
        <table:table-column table:style-name="odt_auto_style_table_column_13_1"/>
        <table:table-column table:style-name="odt_auto_style_table_column_13_2"/>
        <table:table-row>
          <table:table-cell office:value-type="string" table:style-name="tablecell"/>
          <table:table-cell office:value-type="string" table:style-name="tablecell">
            <text:p text:style-name="tablealignleft">Кроме вагонов поездов формирования АО «ФПК»</text:p>
          </table:table-cell>
        </table:table-row>
      </table:table>
      <text:p text:style-name="Text_20_body">Перевозка в поездах всех категорий мелких домашних животных, собак и птиц (не более одного места на один оформленный проездной документ и не более двух мелких домашних (комнатных) животных или двух птиц на это место) допускается сверх установленной нормы провоза ручной клади в отдельных купе жёсткого вагона (кроме вагонов с 2-местными купе (СВ) и вагонов повышенной комфортности). Допускается перевозка мелких домашних (комнатных) животных, собак и птиц (не более одного места на один оформленный проездной документ и не более двух мелких домашних (комнатных) животных или двух птиц на это место) сверх установленной нормы провоза ручной клади.</text:p>
      <text:p text:style-name="Text_20_body">В поездах перевозка собак крупных пород, в том числе служебных, производится в намордниках и с поводком:</text:p>
      <text:list text:style-name="List_20_1" text:continue-numbering="false">
        <text:list-item>
          <text:p text:style-name="List_20_1_Content_First"> перевозка собак крупных пород в отдельном купе купейного вагона, кроме вагонов повышенной комфортности, под наблюдением их владельцев или сопровождающих с оплатой полной стоимости всех мест в купе без дополнительной оплаты за их провоз, при этом количество проезжающих в купе собак и их владельцев или сопровождающих не должно превышать количество мест в купе;</text:p>
        </text:list-item>
        <text:list-item>
          <text:p text:style-name="List_20_1_Content"> перевозка служебных собак в отдельном купе купейного вагона под наблюдением их владельцев или сопровождающих с оплатой полной стоимости всех мест в купе без дополнительной оплаты за их провоз, при этом количество проезжающих в купе собак и их владельцев или сопровождающих не должно превышать количество мест в купе;</text:p>
        </text:list-item>
        <text:list-item>
          <text:p text:style-name="List_20_1_Content_Last"> в тамбуре пригородного поезда (не более двух собак) – под наблюдением их владельцев или сопровождающих с оплатой стоимости их провоза.</text:p>
        </text:list-item>
      </text:list>
      <table:table table:style-name="Table">
        <table:table-column table:style-name="odt_auto_style_table_column_14_1"/>
        <table:table-column table:style-name="odt_auto_style_table_column_14_2"/>
        <table:table-row>
          <table:table-cell office:value-type="string" table:style-name="tablecell"/>
          <table:table-cell office:value-type="string" table:style-name="tablecell">
            <text:p text:style-name="tablealignleft">В поездах пригородного сообщения разрешается перевозка мелких собак без тары в намордниках, на поводке, а также кошек под наблюдением их владельцев или сопровождающих.<text:line-break/>За провоз животных в пригородных поездах взимается плата. Стоимость провоза мелких домашних (комнатных) животных, собак (в т.ч.  собак крупных пород и служебных собак) и птиц не может превышать двадцати пяти процентов стоимости проезда взрослого пассажира по аналогичному маршруту.</text:p>
          </table:table-cell>
        </table:table-row>
      </table:table>
      <text:p text:style-name="Horizontal_20_Line"/>
      <text:p text:style-name="Text_20_body">См. также:</text:p>
      <text:list text:style-name="List_20_1" text:continue-numbering="false">
        <text:list-item>
          <text:p text:style-name="LastListParagraph_List_20_1_Content_First"> <text:a xlink:type="simple" xlink:href="http://wiki.sirena-travel.ru/rzd:04pets:02sng" text:style-name="Internet_20_link" text:visited-style-name="Visited_20_Internet_20_Link">В межгосударственном сообщении</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37:29</meta:creation-date>
    <dc:creator>Generated</dc:creator>
    <dc:date>2026-08-24T05::37:29</dc:date>
    <dc:language>en-US</dc:language>
    <meta:editing-cycles>1</meta:editing-cycles>
    <meta:editing-duration>PT0S</meta:editing-duration>
    <dc:title>rzd:04pets:01dom</dc:title>
  </office:meta>
</office:document-meta>
</file>