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5ae93328ebc7a7fa0d45c13cd7edda.png"/>
  <manifest:file-entry manifest:media-type="image/png" manifest:full-path="Pictures/8fccf6b271cec1cf686b51985271146b.png"/>
  <manifest:file-entry manifest:media-type="image/png" manifest:full-path="Pictures/b13bf2af203eff7833e5d178c13e3139.png"/>
  <manifest:file-entry manifest:media-type="image/png" manifest:full-path="Pictures/1681b5dd4a6c432ff2dab7615dbf478a.png"/>
  <manifest:file-entry manifest:media-type="image/png" manifest:full-path="Pictures/e70286be101721dfedb1d9fc8aa9ec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7sale_report"/><text:bookmark-start text:name="__RefHeading___автоматизированный_отчёт_о_продаже_железнодорожных_билетов_1"/><text:bookmark-start text:name="автоматизированный_отчёт_о_продаже_железнодорожных_билетов"/>Автоматизированный отчёт о продаже железнодорожных билетов<text:bookmark-end text:name="__RefHeading___автоматизированный_отчёт_о_продаже_железнодорожных_билетов_1"/><text:bookmark-end text:name="автоматизированный_отчёт_о_продаже_железнодорожных_билетов"/></text:h>
      <text:h text:style-name="Heading_20_2" text:outline-level="2"><text:bookmark-start text:name="__RefHeading___для_кассира_2"/><text:bookmark-start text:name="для_кассира"/>Для кассира<text:bookmark-end text:name="__RefHeading___для_кассира_2"/><text:bookmark-end text:name="для_кассира"/></text:h>
      <text:h text:style-name="Heading_20_3" text:outline-level="3"><text:bookmark-start text:name="__RefHeading___формат_запроса_3"/><text:bookmark-start text:name="формат_запроса"/>Формат запроса<text:bookmark-end text:name="__RefHeading___формат_запроса_3"/><text:bookmark-end text:name="формат_запроса"/></text:h>
      <text:p text:style-name="Preformatted_20_Text">ФОДЖД//Дат1/Дат2/ФОП/ВАЛ/КОД/НОМЕР</text:p>
      <text:p text:style-name="Text_20_body"><draw:frame draw:style-name="mediacenter" draw:name="0" text:anchor-type="paragraph" draw:z-index="0" svg:width="21.669375cm" style:rel-width="100%" svg:height="12.22375cm" style:rel-height="scale"><draw:image xlink:href="Pictures/db5ae93328ebc7a7fa0d45c13cd7edda.png" xlink:type="simple" xlink:show="embed" xlink:actuate="onLoad"/></draw:frame></text:p>
      <text:h text:style-name="Heading_20_3" text:outline-level="3"><text:bookmark-start text:name="__RefHeading___параметры_запроса_4"/><text:bookmark-start text:name="параметры_запроса"/>Параметры запроса<text:bookmark-end text:name="__RefHeading___параметры_запроса_4"/><text:bookmark-end text:name="параметры_запроса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Запрос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ФОДЖД</text:span> </text:p>
          </table:table-cell>
          <table:table-cell office:value-type="string" table:style-name="tablecell">
            <text:p text:style-name="tablealignleft"> Код запроса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/</text:span> </text:p>
          </table:table-cell>
          <table:table-cell office:value-type="string" table:style-name="tablecell">
            <text:p text:style-name="tablealignleft"> Разделитель <text:line-break/>Примечание: Если промежуточный параметр пропущен, «/» сохраняются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ДАТА1/ДАТА2</text:span> </text:p>
          </table:table-cell>
          <table:table-cell office:value-type="string" table:style-name="tablecell">
            <text:p text:style-name="tablealignleft"> Дата или период дат. <text:line-break/>Позволяет указать определённую дату (или период), на которую система сформирует отчёт (максимум 15 дней). <text:line-break/>Если не указано ни одной из дат, то строится отчёт за текущие сутки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ФОП</text:span> </text:p>
          </table:table-cell>
          <table:table-cell office:value-type="string" table:style-name="tablecell">
            <text:p text:style-name="tablealignleft"> Форма оплаты. <text:line-break/><text:span text:style-name="Strong_20_Emphasis">НА</text:span> – наличные. <text:line-break/><text:span text:style-name="Strong_20_Emphasis">ПП</text:span> – платёжное поручение. <text:line-break/>Позволяет получить отчёт по определённой форме оплаты. В запросе требуется указать код формы оплаты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ВАЛ</text:span> </text:p>
          </table:table-cell>
          <table:table-cell office:value-type="string" table:style-name="tablecell">
            <text:p text:style-name="tablealignleft"> Код валюты. <text:line-break/><text:span text:style-name="Strong_20_Emphasis">РУБ</text:span> – рубли. <text:line-break/>Позволяет получить документы, которые по той или иной причине были оформлены в валюте, отличной от валюты, используемой по умолчанию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КОД</text:span> </text:p>
          </table:table-cell>
          <table:table-cell office:value-type="string" table:style-name="tablecell">
            <text:p text:style-name="tablealignleft"> Код операции. <text:line-break/>Позволяет получить отчёт по определённым типам операций и статусам документов. <text:line-break/>Оформление (ЭП) , возврат (ЭВ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НОМЕР</text:span> </text:p>
          </table:table-cell>
          <table:table-cell office:value-type="string" table:style-name="tablecell">
            <text:p text:style-name="tablealignleft"> Номер ЕMD (без указания расчётного кода). <text:line-break/>Позволяет получить отчёт по конкретному номеру EMD. </text:p>
          </table:table-cell>
        </table:table-row>
      </table:table>
      <text:h text:style-name="Heading_20_2" text:outline-level="2"><text:bookmark-start text:name="__RefHeading___для_супервизора_агентства_5"/><text:bookmark-start text:name="для_супервизора_агентства"/>Для супервизора агентства<text:bookmark-end text:name="__RefHeading___для_супервизора_агентства_5"/><text:bookmark-end text:name="для_супервизора_агентства"/></text:h>
      <text:h text:style-name="Heading_20_3" text:outline-level="3"><text:bookmark-start text:name="__RefHeading___формат_запроса_6"/><text:bookmark-start text:name="формат_запроса1"/>Формат запроса<text:bookmark-end text:name="__RefHeading___формат_запроса_6"/><text:bookmark-end text:name="формат_запроса1"/></text:h>
      <text:p text:style-name="Preformatted_20_Text">ФОДЖД//Дат1/Дат2/ФОП/ВАЛ/КОД/НОМЕР<text:line-break/>АГН/ППР1/ППР2...<text:line-break/>/ОПР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Формат запроса ФОК такой же.</text:p>
          </table:table-cell>
        </table:table-row>
      </table:table>
      <text:h text:style-name="Heading_20_3" text:outline-level="3"><text:bookmark-start text:name="__RefHeading___параметры_запроса_7"/><text:bookmark-start text:name="параметры_запроса1"/>Параметры запроса<text:bookmark-end text:name="__RefHeading___параметры_запроса_7"/><text:bookmark-end text:name="параметры_запроса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Запрос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АГН</text:span> </text:p>
          </table:table-cell>
          <table:table-cell office:value-type="string" table:style-name="tablecell">
            <text:p text:style-name="tablealignleft"> Код агентства. <text:line-break/>Позволяет получить отчёт о документах, которые были оформлены всеми агентами данного агентства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ППР1</text:span> </text:p>
          </table:table-cell>
          <table:table-cell office:value-type="string" table:style-name="tablecell">
            <text:p text:style-name="tablealignleft"> Код ППР. <text:line-break/>Позволяет получить отчёт о документах, которые были оформлены всеми агентами данного ППР. <text:line-break/>Возможно указание нескольких ППР, разделитель - знак «/»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ОПР</text:span> </text:p>
          </table:table-cell>
          <table:table-cell office:value-type="string" table:style-name="tablecell">
            <text:p text:style-name="tablealignleft"> Код оператора. <text:line-break/>Позволяет получить отчёт по документам, которые были выписаны тем или иным агентом данного офиса. <text:line-break/>В качестве значения опции необходимо указать идентификатор оператора. <text:line-break/>Возможно указание нескольких ОПР, разделитель - знак «/».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В случае, если параметры АГН, ППР и ОПР отсутствуют в запросе, то выбираются все сделки оператора вводящего запрос.</text:p>
          </table:table-cell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Супервизор агентства может просматривать данные только по своему агентству. Иначе выдаётся ответ: «ОПЕРАЦИЯ ВАМ НЕ РАЗРЕШЕНА»</text:p>
          </table:table-cell>
        </table:table-row>
      </table:table>
      <text:p text:style-name="Text_20_body"><text:span text:style-name="Strong_20_Emphasis">Пример: ФОДЖД</text:span></text:p>
      <text:p text:style-name="Text_20_body">Запрос на предоставление данных по покупке:</text:p>
      <text:p text:style-name="Text_20_body"><draw:frame draw:style-name="mediacenter" draw:name="1" text:anchor-type="paragraph" draw:z-index="1" svg:width="33.284583333333cm" style:rel-width="100%" svg:height="10.054166666667cm" style:rel-height="scale"><draw:image xlink:href="Pictures/8fccf6b271cec1cf686b51985271146b.png" xlink:type="simple" xlink:show="embed" xlink:actuate="onLoad"/></draw:frame></text:p>
      <text:p text:style-name="Text_20_body">Ответ:</text:p>
      <text:p text:style-name="Text_20_body"><draw:frame draw:style-name="mediacenter" draw:name="2" text:anchor-type="paragraph" draw:z-index="2" svg:width="56.329791666667cm" style:rel-width="100%" svg:height="25.479375cm" style:rel-height="scale"><draw:image xlink:href="Pictures/b13bf2af203eff7833e5d178c13e3139.png" xlink:type="simple" xlink:show="embed" xlink:actuate="onLoad"/></draw:frame></text:p>
      <text:p text:style-name="Text_20_body">Если запросили ответ по возвращённым билетам:</text:p>
      <text:p text:style-name="Text_20_body"><draw:frame draw:style-name="mediacenter" draw:name="3" text:anchor-type="paragraph" draw:z-index="3" svg:width="57.414583333333cm" style:rel-width="100%" svg:height="24.13cm" style:rel-height="scale"><draw:image xlink:href="Pictures/1681b5dd4a6c432ff2dab7615dbf478a.png" xlink:type="simple" xlink:show="embed" xlink:actuate="onLoad"/></draw:frame></text:p>
      <text:p text:style-name="Text_20_body">Если не указывать операцию, то отчет будет представлен по всем операциям этого оператора:</text:p>
      <text:p text:style-name="Text_20_body"><draw:frame draw:style-name="mediacenter" draw:name="4" text:anchor-type="paragraph" draw:z-index="4" svg:width="55.959375cm" style:rel-width="100%" svg:height="31.511875cm" style:rel-height="scale"><draw:image xlink:href="Pictures/e70286be101721dfedb1d9fc8aa9ec0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1::36:34</meta:creation-date>
    <dc:creator>Generated</dc:creator>
    <dc:date>2026-08-23T11::36:34</dc:date>
    <dc:language>en-US</dc:language>
    <meta:editing-cycles>1</meta:editing-cycles>
    <meta:editing-duration>PT0S</meta:editing-duration>
    <dc:title>rzd:07sale_report</dc:title>
  </office:meta>
</office:document-meta>
</file>