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d13a9c901c2ff347f1bd929cb682a8.png"/>
  <manifest:file-entry manifest:media-type="image/png" manifest:full-path="Pictures/188c190d5db0501a46f890a69db5c6d6.png"/>
  <manifest:file-entry manifest:media-type="image/png" manifest:full-path="Pictures/b1e7a7d01304c13fc3e9a8ca70c0c9c4.png"/>
  <manifest:file-entry manifest:media-type="image/png" manifest:full-path="Pictures/23da1f739d9cc274636d37a25f3274e9.png"/>
  <manifest:file-entry manifest:media-type="image/png" manifest:full-path="Pictures/625e83682579b33d01b05e1f37c39a2b.png"/>
  <manifest:file-entry manifest:media-type="image/png" manifest:full-path="Pictures/e8e7eeb452d254d8bbf3364c6cbc0a9a.png"/>
  <manifest:file-entry manifest:media-type="image/png" manifest:full-path="Pictures/ae79ae274e3961e094ed5e91c62ecd12.png"/>
  <manifest:file-entry manifest:media-type="image/png" manifest:full-path="Pictures/564c75f8a6dc372f6e473fd0fdb60a74.png"/>
  <manifest:file-entry manifest:media-type="image/png" manifest:full-path="Pictures/22b62eed4d408e034af0e799d6b95158.png"/>
  <manifest:file-entry manifest:media-type="image/png" manifest:full-path="Pictures/800cfb3471b114851e6ed038558ad584.png"/>
  <manifest:file-entry manifest:media-type="image/png" manifest:full-path="Pictures/0d78fb66e668a9d3d0f485c1bfe0ab56.png"/>
  <manifest:file-entry manifest:media-type="image/png" manifest:full-path="Pictures/c5adbc638dd71f38724c3ae235139f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2interface"/><text:bookmark-start text:name="__RefHeading___запуск_системы_и_её_интерфейс_1"/><text:bookmark-start text:name="запуск_системы_и_её_интерфейс"/>Запуск Системы и её интерфейс<text:bookmark-end text:name="__RefHeading___запуск_системы_и_её_интерфейс_1"/><text:bookmark-end text:name="запуск_системы_и_её_интерфейс"/></text:h>
      <text:p text:style-name="Text_20_body">Для того чтобы запустить Систему из текстового терминала АРС «Сирена-Трэвел»:</text:p>
      <text:list text:style-name="Numbering_20_1" text:continue-numbering="false">
        <text:list-item>
          <text:p text:style-name="Numbering_20_1_Content_First"> Авторизуйтесь в текстовом терминале командой <text:span text:style-name="Source_20_Text">Я&lt;идентификатор пользователя&gt;/&lt;пароль&gt;</text:span>, где</text:p>
          <text:list text:style-name="Numbering_20_1">
            <text:list-item>
              <text:p text:style-name="Numbering_20_1_Content"> идентификатор пользователя — строка вида <text:span text:style-name="Source_20_Text">ТКП99ГРС2016</text:span>;</text:p>
            </text:list-item>
            <text:list-item>
              <text:p text:style-name="Numbering_20_1_Content"> пароль — пароль доступа пользователя;</text:p>
            </text:list-item>
          </text:list>
        </text:list-item>
        <text:list-item>
          <text:p text:style-name="Numbering_20_1_Content_Last"> Нажмите кнопку <draw:frame draw:style-name="media" draw:name="0" text:anchor-type="as-char" draw:z-index="0" svg:width="0.66145833333333cm" svg:height="0.66145833333333cm"><draw:image xlink:href="Pictures/4dd13a9c901c2ff347f1bd929cb682a8.png" xlink:type="simple" xlink:show="embed" xlink:actuate="onLoad"/></draw:frame> на панели инструментов (если этой кнопки нет, то для её появления введите команду<text:span text:style-name="Source_20_Text"> Я?</text:span>).</text:p>
        </text:list-item>
      </text:list>
      <text:p text:style-name="Text_20_body">Рабочее окно Системы представлено на рисунке.</text:p>
      <text:p text:style-name="Text_20_body"><draw:frame draw:style-name="mediacenter" draw:name="Главное окно Системы Legend" text:anchor-type="paragraph" draw:z-index="0" svg:width="32.940625cm" style:rel-width="100%"><draw:text-box><text:p text:style-name="legendcenter"><draw:frame draw:style-name="mediacenter" draw:name="Главное окно Системы" text:anchor-type="paragraph" draw:z-index="1" svg:width="32.940625cm" style:rel-width="100%" svg:height="17.092083333333cm" style:rel-height="scale"><draw:image xlink:href="Pictures/188c190d5db0501a46f890a69db5c6d6.png" xlink:type="simple" xlink:show="embed" xlink:actuate="onLoad"/></draw:frame>Главное окно Системы</text:p></draw:text-box></draw:frame></text:p>
      <text:p text:style-name="Text_20_body">Интерфейс Системы составляют следующие элементы:</text:p>
      <text:list text:style-name="List_20_1" text:continue-numbering="false">
        <text:list-item>
          <text:p text:style-name="List_20_1_Content_First"> панель меню (<text:span text:style-name="Emphasis">1</text:span>), которая включает пункты и компоненты:</text:p>
          <text:list text:style-name="List_20_1">
            <text:list-item>
              <text:p text:style-name="List_20_1_Content"> <text:span text:style-name="Strong_20_Emphasis">Новое бронирование</text:span> (открывается по умолчанию при запуске Системы), при работе в других пунктах меню название изменяется на <text:span text:style-name="Strong_20_Emphasis">Бронирование</text:span>;</text:p>
            </text:list-item>
            <text:list-item>
              <text:p text:style-name="List_20_1_Content"> <text:span text:style-name="Strong_20_Emphasis">Заказы</text:span>;</text:p>
            </text:list-item>
            <text:list-item>
              <text:p text:style-name="List_20_1_Content"> <text:span text:style-name="Strong_20_Emphasis">Заявки 1G</text:span>;</text:p>
            </text:list-item>
            <text:list-item>
              <text:p text:style-name="List_20_1_Content"> сеанс работы пользователя: <draw:frame draw:style-name="media" draw:name="2" text:anchor-type="as-char" draw:z-index="2" svg:width="0.82020833333333cm" svg:height="0.44979166666667cm"><draw:image xlink:href="Pictures/b1e7a7d01304c13fc3e9a8ca70c0c9c4.png" xlink:type="simple" xlink:show="embed" xlink:actuate="onLoad"/></draw:frame>;</text:p>
            </text:list-item>
            <text:list-item>
              <text:p text:style-name="List_20_1_Content"> переход к данным пользователя Системы по кнопке <draw:frame draw:style-name="media" draw:name="3" text:anchor-type="as-char" draw:z-index="3" svg:width="0.47625cm" svg:height="0.47625cm"><draw:image xlink:href="Pictures/23da1f739d9cc274636d37a25f3274e9.png" xlink:type="simple" xlink:show="embed" xlink:actuate="onLoad"/></draw:frame>, где возможно указать следующие параметры:</text:p>
              <text:list text:style-name="List_20_1">
                <text:list-item>
                  <text:p text:style-name="List_20_1_Content"> язык интерфейса (выбирается из раскрывающегося списка);</text:p>
                </text:list-item>
                <text:list-item>
                  <text:p text:style-name="List_20_1_Content"> сеанс работы (выбирается из раскрывающегося списка);</text:p>
                </text:list-item>
                <text:list-item>
                  <text:p text:style-name="List_20_1_Content"> номер контактного телефона (указывается вручную);</text:p>
                </text:list-item>
                <text:list-item>
                  <text:p text:style-name="List_20_1_Content_Last"> адрес электронной почты;</text:p>
                </text:list-item>
              </text:list>
            </text:list-item>
          </text:list>
        </text:list-item>
      </text:list>
      <text:p text:style-name="Text_20_body"><draw:frame draw:style-name="mediacenter" draw:name="Окно &quot;Данные пользователя&quot; Legend" text:anchor-type="paragraph" draw:z-index="0" svg:width="15.927916666667cm"><draw:text-box><text:p text:style-name="legendcenter"><draw:frame draw:style-name="mediacenter" draw:name="Окно &quot;Данные пользователя&quot;" text:anchor-type="paragraph" draw:z-index="4" svg:width="15.927916666667cm" svg:height="7.9904166666667cm"><draw:image xlink:href="Pictures/625e83682579b33d01b05e1f37c39a2b.png" xlink:type="simple" xlink:show="embed" xlink:actuate="onLoad"/></draw:frame>Окно "Данные пользователя"</text:p></draw:text-box></draw:frame></text:p>
      <text:list text:style-name="List_20_1" text:continue-numbering="false">
        <text:list-item>
          <text:p text:style-name="LastListParagraph_List_20_1_Content_First"> рабочая область (<text:span text:style-name="Emphasis">2</text:span>).</text:p>
        </text:list-item>
      </text:list>
      <text:p text:style-name="Text_20_body">В зависимости от выбранного пункта меню рабочая область содержит:<text:line-break/></text:p>
      <text:list text:style-name="List_20_1" text:continue-numbering="false">
        <text:list-item>
          <text:p text:style-name="List_20_1_Content_First"> три информационных блока пункта <text:span text:style-name="Strong_20_Emphasis">Бронирование</text:span> / <text:span text:style-name="Strong_20_Emphasis">Новое бронирование</text:span> и <text:span text:style-name="Strong_20_Emphasis">Групповые заказы</text:span> / <text:span text:style-name="Strong_20_Emphasis">Новый групповой заказ</text:span>:</text:p>
          <text:list text:style-name="List_20_1">
            <text:list-item>
              <text:p text:style-name="List_20_1_Content"> <text:span text:style-name="Strong_20_Emphasis">Заказ</text:span> (<text:span text:style-name="Emphasis">1</text:span>);</text:p>
            </text:list-item>
            <text:list-item>
              <text:p text:style-name="List_20_1_Content"> <text:span text:style-name="Strong_20_Emphasis">Фильтры</text:span> (<text:span text:style-name="Emphasis">2</text:span>);</text:p>
            </text:list-item>
            <text:list-item>
              <text:p text:style-name="List_20_1_Content_Last"> <text:span text:style-name="Strong_20_Emphasis">Результаты поиска</text:span> (<text:span text:style-name="Emphasis">3</text:span>).</text:p>
            </text:list-item>
          </text:list>
        </text:list-item>
      </text:list>
      <text:p text:style-name="Text_20_body"><draw:frame draw:style-name="mediacenter" draw:name="Информационные блоки пункта &quot;Новое бронирование&quot; Legend" text:anchor-type="paragraph" draw:z-index="0" svg:width="23.8125cm" style:rel-width="100%"><draw:text-box><text:p text:style-name="legendcenter"><draw:frame draw:style-name="mediacenter" draw:name="Информационные блоки пункта &quot;Новое бронирование&quot;" text:anchor-type="paragraph" draw:z-index="5" svg:width="23.8125cm" style:rel-width="100%" svg:height="12.345806581059cm" style:rel-height="scale"><draw:image xlink:href="Pictures/e8e7eeb452d254d8bbf3364c6cbc0a9a.png" xlink:type="simple" xlink:show="embed" xlink:actuate="onLoad"/></draw:frame>Информационные блоки пункта "Новое бронирование"</text:p></draw:text-box></draw:frame></text:p>
      <text:p text:style-name="Horizontal_20_Line"/>
      <text:p text:style-name="Text_20_body"><draw:frame draw:style-name="mediacenter" draw:name="Информационные блоки пункта &quot;Новый групповой заказ&quot; Legend" text:anchor-type="paragraph" draw:z-index="0" svg:width="23.8125cm" style:rel-width="100%"><draw:text-box><text:p text:style-name="legendcenter"><draw:frame draw:style-name="mediacenter" draw:name="Информационные блоки пункта &quot;Новый групповой заказ&quot;" text:anchor-type="paragraph" draw:z-index="6" svg:width="23.8125cm" style:rel-width="100%" svg:height="10.661993243243cm" style:rel-height="scale"><draw:image xlink:href="Pictures/ae79ae274e3961e094ed5e91c62ecd12.png" xlink:type="simple" xlink:show="embed" xlink:actuate="onLoad"/></draw:frame>Информационные блоки пункта "Новый групповой заказ"</text:p></draw:text-box></draw:frame></text:p>
      <text:p text:style-name="Horizontal_20_Line"/>
      <text:list text:style-name="List_20_1" text:continue-numbering="false">
        <text:list-item>
          <text:p text:style-name="List_20_1_Content_First"> четыре информационных блока пункта <text:span text:style-name="Strong_20_Emphasis">Заказы</text:span>:</text:p>
          <text:list text:style-name="List_20_1">
            <text:list-item>
              <text:p text:style-name="List_20_1_Content"> <text:span text:style-name="Strong_20_Emphasis">Поиск заказов</text:span> (<text:span text:style-name="Emphasis">1</text:span>);</text:p>
            </text:list-item>
            <text:list-item>
              <text:p text:style-name="List_20_1_Content"> <text:span text:style-name="Strong_20_Emphasis">Список очередей</text:span> (<text:span text:style-name="Emphasis">2</text:span>);</text:p>
            </text:list-item>
            <text:list-item>
              <text:p text:style-name="List_20_1_Content"> <text:span text:style-name="Strong_20_Emphasis">Список заказов</text:span> (<text:span text:style-name="Emphasis">3</text:span>);</text:p>
            </text:list-item>
            <text:list-item>
              <text:p text:style-name="List_20_1_Content_Last"> <text:span text:style-name="Strong_20_Emphasis">Заказ</text:span> (<text:span text:style-name="Emphasis">4</text:span>).</text:p>
            </text:list-item>
          </text:list>
        </text:list-item>
      </text:list>
      <text:p text:style-name="Text_20_body"><draw:frame draw:style-name="mediacenter" draw:name="Информационные блоки пункта &quot;Заказы&quot; Legend" text:anchor-type="paragraph" draw:z-index="0" svg:width="23.8125cm" style:rel-width="100%"><draw:text-box><text:p text:style-name="legendcenter"><draw:frame draw:style-name="mediacenter" draw:name="Информационные блоки пункта &quot;Заказы&quot;" text:anchor-type="paragraph" draw:z-index="7" svg:width="23.8125cm" style:rel-width="100%" svg:height="12.307584269663cm" style:rel-height="scale"><draw:image xlink:href="Pictures/564c75f8a6dc372f6e473fd0fdb60a74.png" xlink:type="simple" xlink:show="embed" xlink:actuate="onLoad"/></draw:frame>Информационные блоки пункта "Заказы"</text:p></draw:text-box></draw:frame></text:p>
      <text:p text:style-name="Horizontal_20_Line"/>
      <text:list text:style-name="List_20_1" text:continue-numbering="false">
        <text:list-item>
          <text:p text:style-name="List_20_1_Content_First"> два информационных блока пункта <text:span text:style-name="Strong_20_Emphasis">Заявки 1G</text:span>:</text:p>
          <text:list text:style-name="List_20_1">
            <text:list-item>
              <text:p text:style-name="List_20_1_Content"> <text:span text:style-name="Strong_20_Emphasis">Список заявок</text:span> <text:span text:style-name="Emphasis">(1)</text:span>;</text:p>
            </text:list-item>
            <text:list-item>
              <text:p text:style-name="List_20_1_Content_Last"> <text:span text:style-name="Strong_20_Emphasis">Информация о заявке</text:span> <text:span text:style-name="Emphasis">(2)</text:span>.</text:p>
            </text:list-item>
          </text:list>
        </text:list-item>
      </text:list>
      <text:p text:style-name="Text_20_body"><draw:frame draw:style-name="mediacenter" draw:name="Информационные блоки пункта &quot;Заявки 1G&quot; Legend" text:anchor-type="paragraph" draw:z-index="0" svg:width="23.8125cm" style:rel-width="100%"><draw:text-box><text:p text:style-name="legendcenter"><draw:frame draw:style-name="mediacenter" draw:name="Информационные блоки пункта &quot;Заявки 1G&quot;" text:anchor-type="paragraph" draw:z-index="8" svg:width="23.8125cm" style:rel-width="100%" svg:height="13.024830812102cm" style:rel-height="scale"><draw:image xlink:href="Pictures/22b62eed4d408e034af0e799d6b95158.png" xlink:type="simple" xlink:show="embed" xlink:actuate="onLoad"/></draw:frame>Информационные блоки пункта "Заявки 1G"</text:p></draw:text-box></draw:frame></text:p>
      <text:p text:style-name="Horizontal_20_Line"/>
      <text:p text:style-name="Text_20_body">Если указано некорректное значение какого-либо параметра, или удалено значение обязательного параметра, то поле параметра выделяется красной рамкой.</text:p>
      <text:p text:style-name="Text_20_body"><draw:frame draw:style-name="mediacenter" draw:name="Индикация некорректного значения параметра Legend" text:anchor-type="paragraph" draw:z-index="0" svg:width="7.9375cm" style:rel-width="100%"><draw:text-box><text:p text:style-name="legendcenter"><draw:frame draw:style-name="mediacenter" draw:name="Индикация некорректного значения параметра" text:anchor-type="paragraph" draw:z-index="9" svg:width="7.9375cm" style:rel-width="100%" svg:height="0.8707805907173cm" style:rel-height="scale"><draw:image xlink:href="Pictures/800cfb3471b114851e6ed038558ad584.png" xlink:type="simple" xlink:show="embed" xlink:actuate="onLoad"/></draw:frame>Индикация некорректного значения параметра</text:p></draw:text-box></draw:frame></text:p>
      <text:p text:style-name="Text_20_body">Раскрытие / скрытие содержания разделов и подразделов в информационных блоках производится нажатием кнопки <draw:frame draw:style-name="media" draw:name="10" text:anchor-type="as-char" draw:z-index="10" svg:width="0.396875cm" svg:height="0.43295454545455cm"><draw:image xlink:href="Pictures/0d78fb66e668a9d3d0f485c1bfe0ab56.png" xlink:type="simple" xlink:show="embed" xlink:actuate="onLoad"/></draw:frame> / <draw:frame draw:style-name="media" draw:name="11" text:anchor-type="as-char" draw:z-index="11" svg:width="0.396875cm" svg:height="0.396875cm"><draw:image xlink:href="Pictures/c5adbc638dd71f38724c3ae235139f58.png" xlink:type="simple" xlink:show="embed" xlink:actuate="onLoad"/></draw:frame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о всех текстовых полях в начале слов не допускается использование букв «<text:span text:style-name="Emphasis">Ё</text:span>», «<text:span text:style-name="Emphasis">Ъ</text:span>», а также буквы «<text:span text:style-name="Emphasis">Ь</text:span>».</text:p>
          </table:table-cell>
        </table:table-row>
      </table:table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term:user:03example" text:style-name="Internet_20_link" text:visited-style-name="Visited_20_Internet_20_Link">Пример оформления авиабилет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35:31</meta:creation-date>
    <dc:creator>Generated</dc:creator>
    <dc:date>2026-08-30T13::35:31</dc:date>
    <dc:language>en-US</dc:language>
    <meta:editing-cycles>1</meta:editing-cycles>
    <meta:editing-duration>PT0S</meta:editing-duration>
    <dc:title>term:user:02interface</dc:title>
  </office:meta>
</office:document-meta>
</file>