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3342dd2ede0e031b5105460df916fe.png"/>
  <manifest:file-entry manifest:media-type="image/png" manifest:full-path="Pictures/e654352154137fa7bc35d38cd2a8134e.png"/>
  <manifest:file-entry manifest:media-type="image/png" manifest:full-path="Pictures/834c11e6aa97bf888b4bcd6613fceebc.png"/>
  <manifest:file-entry manifest:media-type="image/png" manifest:full-path="Pictures/f26ae70f264aca10da785bdf39ed8729.png"/>
  <manifest:file-entry manifest:media-type="image/png" manifest:full-path="Pictures/bca4d313c7bd289aaf050c7f81a974f5.png"/>
  <manifest:file-entry manifest:media-type="image/png" manifest:full-path="Pictures/d847fa1665ef2b3fcb7087cf7a187c82.png"/>
  <manifest:file-entry manifest:media-type="image/png" manifest:full-path="Pictures/5e64d8a38a3bbca840f2fb36333805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3example"/><text:bookmark-start text:name="__RefHeading___пример_оформления_авиабилета_1"/><text:bookmark-start text:name="пример_оформления_авиабилета"/>Пример оформления авиабилета<text:bookmark-end text:name="__RefHeading___пример_оформления_авиабилета_1"/><text:bookmark-end text:name="пример_оформления_авиабилета"/></text:h>
      <text:p text:style-name="Text_20_body">Пример покупки авиабилета за наличные для одного взрослого пассажира:</text:p>
      <text:list text:style-name="Numbering_20_1" text:continue-numbering="false">
        <text:list-item>
          <text:p text:style-name="Numbering_20_1_Content_First"> В открытом по умолчанию пункте меню <text:span text:style-name="Strong_20_Emphasis">Новое бронирование</text:span> в разделе <text:span text:style-name="Strong_20_Emphasis">Пассажиры</text:span> блока <text:span text:style-name="Strong_20_Emphasis">Заказ</text:span> (где по умолчанию установлен 1 взрослый пассажир) нажать кнопку <text:span text:style-name="Strong_20_Emphasis">Данные</text:span>.<text:line-break/><text:line-break/><draw:frame draw:style-name="mediacenter" draw:name="Открытие нового заказа Legend" text:anchor-type="paragraph" draw:z-index="0" svg:width="11.482916666667cm"><draw:text-box><text:p text:style-name="legendcenter"><draw:frame draw:style-name="mediacenter" draw:name="Открытие нового заказа" text:anchor-type="paragraph" draw:z-index="0" svg:width="11.482916666667cm" svg:height="9.8160416666667cm"><draw:image xlink:href="Pictures/e63342dd2ede0e031b5105460df916fe.png" xlink:type="simple" xlink:show="embed" xlink:actuate="onLoad"/></draw:frame>Открытие нового заказа</text:p></draw:text-box></draw:frame><text:line-break/><text:line-break/></text:p>
        </text:list-item>
        <text:list-item>
          <text:p text:style-name="Numbering_20_1_Content"> В открывшейся форме <text:span text:style-name="Strong_20_Emphasis">Пассажир 1</text:span> указать данные пассажира:</text:p>
          <text:list text:style-name="List_20_1">
            <text:list-item>
              <text:p text:style-name="List_20_1_Content"> в поле <text:span text:style-name="Strong_20_Emphasis">Фамилия</text:span> – фамилию пассажира;</text:p>
            </text:list-item>
            <text:list-item>
              <text:p text:style-name="List_20_1_Content"> в поле <text:span text:style-name="Strong_20_Emphasis">Имя Отчество</text:span> – имя и отчество пассажира;</text:p>
            </text:list-item>
            <text:list-item>
              <text:p text:style-name="List_20_1_Content"> в поле <text:span text:style-name="Strong_20_Emphasis">Пол</text:span> – пол пассажира, выбрав значение из выпадающего списка;</text:p>
            </text:list-item>
            <text:list-item>
              <text:p text:style-name="List_20_1_Content"> в поле <text:span text:style-name="Strong_20_Emphasis">Дата рождения</text:span> – дату рождения пассажира в формате <text:span text:style-name="Emphasis">ДД.ММ.ГГГГ</text:span>;</text:p>
            </text:list-item>
            <text:list-item>
              <text:p text:style-name="List_20_1_Content"> в поле <text:span text:style-name="Strong_20_Emphasis">Тип документа</text:span> – значение «<text:span text:style-name="Source_20_Text">ПС</text:span>» (паспорт);</text:p>
            </text:list-item>
            <text:list-item>
              <text:p text:style-name="List_20_1_Content"> в поле <text:span text:style-name="Strong_20_Emphasis">Номер документа</text:span> – серию и номер паспорта (без пробелов);</text:p>
            </text:list-item>
            <text:list-item>
              <text:p text:style-name="List_20_1_Content"> в поле <text:span text:style-name="Strong_20_Emphasis">Тип контакта</text:span> «<text:span text:style-name="Source_20_Text">Мобильный телефон</text:span>» – контактный номер телефона пассажира;</text:p>
            </text:list-item>
            <text:list-item>
              <text:p text:style-name="List_20_1_Content"> в поле <text:span text:style-name="Strong_20_Emphasis">Тип контакта</text:span> «<text:span text:style-name="Source_20_Text">E-mail</text:span>» – адрес электронной почты пассажира.<text:line-break/><text:line-break/><draw:frame draw:style-name="mediacenter" draw:name="Указание данных пассажира Legend" text:anchor-type="paragraph" draw:z-index="0" svg:width="20.346458333333cm" style:rel-width="100%"><draw:text-box><text:p text:style-name="legendcenter"><draw:frame draw:style-name="mediacenter" draw:name="Указание данных пассажира" text:anchor-type="paragraph" draw:z-index="1" svg:width="20.346458333333cm" style:rel-width="100%" svg:height="8.6254166666667cm" style:rel-height="scale"><draw:image xlink:href="Pictures/e654352154137fa7bc35d38cd2a8134e.png" xlink:type="simple" xlink:show="embed" xlink:actuate="onLoad"/></draw:frame>Указание данных пассажира</text:p></draw:text-box></draw:frame><text:line-break/><text:line-break/></text:p>
            </text:list-item>
          </text:list>
        </text:list-item>
        <text:list-item>
          <text:p text:style-name="Numbering_20_1_Content"> В разделе <text:span text:style-name="Strong_20_Emphasis">Маршрут</text:span> блока <text:span text:style-name="Strong_20_Emphasis">Заказ</text:span> указать данные маршрута и даты перелёта:</text:p>
          <text:list text:style-name="List_20_1">
            <text:list-item>
              <text:p text:style-name="List_20_1_Content"> в поле <text:span text:style-name="Strong_20_Emphasis">Отк.</text:span> – код пункта вылета (<text:span text:style-name="Source_20_Text">МОВ</text:span>);</text:p>
            </text:list-item>
            <text:list-item>
              <text:p text:style-name="List_20_1_Content"> в поле <text:span text:style-name="Strong_20_Emphasis">Куда</text:span> – код пункта назначения (<text:span text:style-name="Source_20_Text">СПТ</text:span>);</text:p>
            </text:list-item>
            <text:list-item>
              <text:p text:style-name="List_20_1_Content"> указать дату перелёта в формате <text:span text:style-name="Emphasis">ДД.ММ.ГГГГ</text:span>.<text:line-break/><text:line-break/>После заполнения данных станут доступными кнопки запроса параметров перелёта по указанному маршруту.<text:line-break/><text:line-break/><draw:frame draw:style-name="mediacenter" draw:name="Указание данных маршрута Legend" text:anchor-type="paragraph" draw:z-index="0" svg:width="11.138958333333cm"><draw:text-box><text:p text:style-name="legendcenter"><draw:frame draw:style-name="mediacenter" draw:name="Указание данных маршрута" text:anchor-type="paragraph" draw:z-index="2" svg:width="11.138958333333cm" svg:height="8.651875cm"><draw:image xlink:href="Pictures/834c11e6aa97bf888b4bcd6613fceebc.png" xlink:type="simple" xlink:show="embed" xlink:actuate="onLoad"/></draw:frame>Указание данных маршрута</text:p></draw:text-box></draw:frame><text:line-break/><text:line-break/></text:p>
            </text:list-item>
          </text:list>
        </text:list-item>
        <text:list-item>
          <text:p text:style-name="Numbering_20_1_Content"> Нажать кнопку <text:span text:style-name="Strong_20_Emphasis">Тарификация</text:span> и на открывшейся форме <text:span text:style-name="Strong_20_Emphasis">Тарификация</text:span> выбрать рейс. <text:line-break/><text:line-break/><draw:frame draw:style-name="mediacenter" draw:name="Выбор рейса Legend" text:anchor-type="paragraph" draw:z-index="0" svg:width="28.601458333333cm" style:rel-width="100%"><draw:text-box><text:p text:style-name="legendcenter"><draw:frame draw:style-name="mediacenter" draw:name="Выбор рейса" text:anchor-type="paragraph" draw:z-index="3" svg:width="28.601458333333cm" style:rel-width="100%" svg:height="9.8954166666667cm" style:rel-height="scale"><draw:image xlink:href="Pictures/f26ae70f264aca10da785bdf39ed8729.png" xlink:type="simple" xlink:show="embed" xlink:actuate="onLoad"/></draw:frame>Выбор рейса</text:p></draw:text-box></draw:frame><text:line-break/><text:line-break/>Данные по выбранному рейсу будут внесены в блок <text:span text:style-name="Strong_20_Emphasis">Заказ</text:span>, и станет доступной кнопка <text:span text:style-name="Strong_20_Emphasis">Бронировать</text:span>.<text:line-break/><text:line-break/><draw:frame draw:style-name="mediacenter" draw:name="Заказ готов к бронированию Legend" text:anchor-type="paragraph" draw:z-index="0" svg:width="11.138958333333cm"><draw:text-box><text:p text:style-name="legendcenter"><draw:frame draw:style-name="mediacenter" draw:name="Заказ готов к бронированию" text:anchor-type="paragraph" draw:z-index="4" svg:width="11.138958333333cm" svg:height="15.927916666667cm"><draw:image xlink:href="Pictures/bca4d313c7bd289aaf050c7f81a974f5.png" xlink:type="simple" xlink:show="embed" xlink:actuate="onLoad"/></draw:frame>Заказ готов к бронированию</text:p></draw:text-box></draw:frame><text:line-break/><text:line-break/></text:p>
        </text:list-item>
        <text:list-item>
          <text:p text:style-name="Numbering_20_1_Content"> Нажать кнопку <text:span text:style-name="Strong_20_Emphasis">Бронировать</text:span>.<text:line-break/><text:line-break/>Билет будет забронирован, заказу – присвоен PNR и статус «<text:span text:style-name="Source_20_Text">Не оплачен</text:span>», по умолчанию будет установлена форма оплаты «<text:span text:style-name="Source_20_Text">НА: НАЛИЧНЫЕ</text:span>».<text:line-break/><text:line-break/><draw:frame draw:style-name="mediacenter" draw:name="Заказ забронирован Legend" text:anchor-type="paragraph" draw:z-index="0" svg:width="11.138958333333cm"><draw:text-box><text:p text:style-name="legendcenter"><draw:frame draw:style-name="mediacenter" draw:name="Заказ забронирован" text:anchor-type="paragraph" draw:z-index="5" svg:width="11.138958333333cm" svg:height="15.927916666667cm"><draw:image xlink:href="Pictures/d847fa1665ef2b3fcb7087cf7a187c82.png" xlink:type="simple" xlink:show="embed" xlink:actuate="onLoad"/></draw:frame>Заказ забронирован</text:p></draw:text-box></draw:frame><text:line-break/><text:line-break/></text:p>
        </text:list-item>
        <text:list-item>
          <text:p text:style-name="Numbering_20_1_Content_Last"> Нажать кнопку <text:span text:style-name="Strong_20_Emphasis">Оплатить</text:span> для подтверждения оплаты наличными и оформления билета.<text:line-break/><text:line-break/>Заказу будет присвоен статус «Оплачен».<text:line-break/><text:line-break/><draw:frame draw:style-name="mediacenter" draw:name="Заказ оплачен Legend" text:anchor-type="paragraph" draw:z-index="0" svg:width="11.138958333333cm"><draw:text-box><text:p text:style-name="legendcenter"><draw:frame draw:style-name="mediacenter" draw:name="Заказ оплачен" text:anchor-type="paragraph" draw:z-index="6" svg:width="11.138958333333cm" svg:height="15.927916666667cm"><draw:image xlink:href="Pictures/5e64d8a38a3bbca840f2fb3633380538.png" xlink:type="simple" xlink:show="embed" xlink:actuate="onLoad"/></draw:frame>Заказ оплачен</text:p></draw:text-box></draw:frame><text:line-break/><text:line-break/>На адрес электронной почты пассажира будет отправлена маршрут-квитанция и электронный билет.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term:user:04passdata" text:style-name="Internet_20_link" text:visited-style-name="Visited_20_Internet_20_Link">Указание данных о пассажирах</text:a></text:p>
        </text:list-item>
      </text:list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02interface" text:style-name="Internet_20_link" text:visited-style-name="Visited_20_Internet_20_Link">Запуск Системы и её интерфейс</text:a></text:p>
        </text:list-item>
        <text:list-item>
          <text:p text:style-name="List_20_1_Content"> <text:a xlink:type="simple" xlink:href="http://wiki.sirena-travel.ru/term:user:05route" text:style-name="Internet_20_link" text:visited-style-name="Visited_20_Internet_20_Link">Формирование маршрута перелёта</text:a></text:p>
        </text:list-item>
        <text:list-item>
          <text:p text:style-name="List_20_1_Content"> <text:a xlink:type="simple" xlink:href="http://wiki.sirena-travel.ru/term:user:06ssr" text:style-name="Internet_20_link" text:visited-style-name="Visited_20_Internet_20_Link">Добавление специальных услуг (SSR) и ремарок</text:a></text:p>
        </text:list-item>
        <text:list-item>
          <text:p text:style-name="List_20_1_Content"> <text:a xlink:type="simple" xlink:href="http://wiki.sirena-travel.ru/term:user:07book" text:style-name="Internet_20_link" text:visited-style-name="Visited_20_Internet_20_Link">Бронирование заказа</text:a></text:p>
        </text:list-item>
        <text:list-item>
          <text:p text:style-name="List_20_1_Content"> <text:a xlink:type="simple" xlink:href="http://wiki.sirena-travel.ru/term:user:07services" text:style-name="Internet_20_link" text:visited-style-name="Visited_20_Internet_20_Link">Бронирование платных услуг</text:a></text:p>
        </text:list-item>
        <text:list-item>
          <text:p text:style-name="List_20_1_Content"> <text:a xlink:type="simple" xlink:href="http://wiki.sirena-travel.ru/term:user:08pay" text:style-name="Internet_20_link" text:visited-style-name="Visited_20_Internet_20_Link">Оплата заказа</text:a></text:p>
        </text:list-item>
        <text:list-item>
          <text:p text:style-name="List_20_1_Content"> <text:a xlink:type="simple" xlink:href="http://wiki.sirena-travel.ru/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"> <text:a xlink:type="simple" xlink:href="http://wiki.sirena-travel.ru/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2::38:54</meta:creation-date>
    <dc:creator>Generated</dc:creator>
    <dc:date>2026-08-26T02::38:54</dc:date>
    <dc:language>en-US</dc:language>
    <meta:editing-cycles>1</meta:editing-cycles>
    <meta:editing-duration>PT0S</meta:editing-duration>
    <dc:title>term:user:03example</dc:title>
  </office:meta>
</office:document-meta>
</file>