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6a7747eecaa3670cd51093abe6c539.png"/>
  <manifest:file-entry manifest:media-type="image/png" manifest:full-path="Pictures/0d47ce93a2d8cfed0f6fca7a8e7e18ef.png"/>
  <manifest:file-entry manifest:media-type="image/png" manifest:full-path="Pictures/66ede3d795ce595031e13880552861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3pnrtype"/><text:bookmark-start text:name="__RefHeading___выбор_типа_заказа_1"/><text:bookmark-start text:name="выбор_типа_заказа"/>Выбор типа заказа<text:bookmark-end text:name="__RefHeading___выбор_типа_заказа_1"/><text:bookmark-end text:name="выбор_типа_заказа"/></text:h>
      <text:h text:style-name="Heading_20_2" text:outline-level="2"><text:bookmark-start text:name="__RefHeading___индивидуальный_и_групповой_заказы_2"/><text:bookmark-start text:name="индивидуальный_и_групповой_заказы"/>Индивидуальный и групповой заказы<text:bookmark-end text:name="__RefHeading___индивидуальный_и_групповой_заказы_2"/><text:bookmark-end text:name="индивидуальный_и_групповой_заказы"/></text:h>
      <text:p text:style-name="Text_20_body">Для того чтобы создать индивидуальный заказ, выберите пункт <text:span text:style-name="Strong_20_Emphasis">Новое бронирование</text:span> на панели меню.</text:p>
      <text:p text:style-name="Text_20_body"><draw:frame draw:style-name="mediacenter" draw:name="Переход к бронированию индивидуального заказа Legend" text:anchor-type="paragraph" draw:z-index="0" svg:width="15.875cm"><draw:text-box><text:p text:style-name="legendcenter"><draw:frame draw:style-name="mediacenter" draw:name="Переход к бронированию индивидуального заказа" text:anchor-type="paragraph" draw:z-index="0" svg:width="15.875cm" svg:height="1.0201802507837cm"><draw:image xlink:href="Pictures/9b6a7747eecaa3670cd51093abe6c539.png" xlink:type="simple" xlink:show="embed" xlink:actuate="onLoad"/></draw:frame>Переход к бронированию индивидуального заказа</text:p></draw:text-box></draw:frame></text:p>
      <text:p text:style-name="Text_20_body">Для того чтобы создать групповой заказ, выберите пункт <text:span text:style-name="Strong_20_Emphasis">Групповые заказы</text:span> на панели меню. Название пункта меню изменится на <text:span text:style-name="Strong_20_Emphasis">Новый групповой заказ</text:span>.</text:p>
      <text:p text:style-name="Text_20_body"><draw:frame draw:style-name="mediacenter" draw:name="Переход к бронированию группового заказа Legend" text:anchor-type="paragraph" draw:z-index="0" svg:width="15.875cm"><draw:text-box><text:p text:style-name="legendcenter"><draw:frame draw:style-name="mediacenter" draw:name="Переход к бронированию группового заказа" text:anchor-type="paragraph" draw:z-index="1" svg:width="15.875cm" svg:height="1.0233883647799cm"><draw:image xlink:href="Pictures/0d47ce93a2d8cfed0f6fca7a8e7e18ef.png" xlink:type="simple" xlink:show="embed" xlink:actuate="onLoad"/></draw:frame>Переход к бронированию группового заказа</text:p></draw:text-box></draw:frame></text:p>
      <text:p text:style-name="Text_20_body">Для нового группового заказа необходимо указать:</text:p>
      <text:list text:style-name="List_20_1" text:continue-numbering="false">
        <text:list-item>
          <text:p text:style-name="List_20_1_Content_First"> в поле <text:span text:style-name="Emphasis">1</text:span> — название группы (1-12 символов);</text:p>
        </text:list-item>
        <text:list-item>
          <text:p text:style-name="List_20_1_Content_Last"> в поле <text:span text:style-name="Emphasis">2</text:span> — номер группы (1-8 символов).</text:p>
        </text:list-item>
      </text:list>
      <text:p text:style-name="Text_20_body"><draw:frame draw:style-name="mediacenter" draw:name="Название и номер группы для группового заказа Legend" text:anchor-type="paragraph" draw:z-index="0" svg:width="15.875cm"><draw:text-box><text:p text:style-name="legendcenter"><draw:frame draw:style-name="mediacenter" draw:name="Название и номер группы для группового заказа" text:anchor-type="paragraph" draw:z-index="2" svg:width="15.875cm" svg:height="12.455385220126cm"><draw:image xlink:href="Pictures/66ede3d795ce595031e138805528619a.png" xlink:type="simple" xlink:show="embed" xlink:actuate="onLoad"/></draw:frame>Название и номер группы для группового заказа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Название и номер группы должны быть уникальны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Если не указать номер группы, то он будет присвоен автоматически.</text:p>
          </table:table-cell>
        </table:table-row>
      </table:table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term:user:04passdata" text:style-name="Internet_20_link" text:visited-style-name="Visited_20_Internet_20_Link">Указание данных о пассажирах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07:19</meta:creation-date>
    <dc:creator>Generated</dc:creator>
    <dc:date>2026-08-30T16::07:19</dc:date>
    <dc:language>en-US</dc:language>
    <meta:editing-cycles>1</meta:editing-cycles>
    <meta:editing-duration>PT0S</meta:editing-duration>
    <dc:title>term:user:03pnrtype</dc:title>
  </office:meta>
</office:document-meta>
</file>