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84569a3f958e5cca65285b7ef638da.png"/>
  <manifest:file-entry manifest:media-type="image/png" manifest:full-path="Pictures/a186f8ce1bc648a7d85bd8e43d1400cf.png"/>
  <manifest:file-entry manifest:media-type="image/png" manifest:full-path="Pictures/b62888f3131de10273769885c2ea633a.png"/>
  <manifest:file-entry manifest:media-type="image/png" manifest:full-path="Pictures/5ff59b130802fbc712f40a0e61214d27.png"/>
  <manifest:file-entry manifest:media-type="image/png" manifest:full-path="Pictures/e36451c691a1784bd36497b7284b9a2c.png"/>
  <manifest:file-entry manifest:media-type="image/png" manifest:full-path="Pictures/71f14a62b5f314d6246724dc43cc4f46.png"/>
  <manifest:file-entry manifest:media-type="image/png" manifest:full-path="Pictures/15917cb8d54bf61e0dea73c0436f1268.png"/>
  <manifest:file-entry manifest:media-type="image/png" manifest:full-path="Pictures/4e0134e08fcfe50c1dab1f5c62df0748.png"/>
  <manifest:file-entry manifest:media-type="image/png" manifest:full-path="Pictures/176a0a269befd95aeaf0be5f6dfabc92.png"/>
  <manifest:file-entry manifest:media-type="image/png" manifest:full-path="Pictures/ace22cde178f04ad14e8ee06cf0358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m:user:05route:02avail"/><text:bookmark-start text:name="__RefHeading___просмотр_наличия_мест_1"/><text:bookmark-start text:name="просмотр_наличия_мест"/>Просмотр наличия мест<text:bookmark-end text:name="__RefHeading___просмотр_наличия_мест_1"/><text:bookmark-end text:name="просмотр_наличия_мест"/></text:h>
      <text:h text:style-name="Heading_20_3" text:outline-level="3"><text:bookmark-start text:name="__RefHeading___запрос_данных_по_наличию_мест_2"/><text:bookmark-start text:name="запрос_данных_по_наличию_мест"/>Запрос данных по наличию мест<text:bookmark-end text:name="__RefHeading___запрос_данных_по_наличию_мест_2"/><text:bookmark-end text:name="запрос_данных_по_наличию_мест"/></text:h>
      <text:p text:style-name="Text_20_body">Для того чтобы просмотреть расписание по части маршрута, нажмите в строке данных этой части кнопку <draw:frame draw:style-name="media" draw:name="0" text:anchor-type="as-char" draw:z-index="0" svg:width="1.0583333333333cm" svg:height="0.555625cm"><draw:image xlink:href="Pictures/bb84569a3f958e5cca65285b7ef638da.png" xlink:type="simple" xlink:show="embed" xlink:actuate="onLoad"/></draw:frame>, которая становится активной после заполнения всех данных в строке.</text:p>
      <text:p text:style-name="Text_20_body"><draw:frame draw:style-name="mediacenter" draw:name="Кнопка запроса наличия мест Legend" text:anchor-type="paragraph" draw:z-index="0" svg:width="10.583333333333cm"><draw:text-box><text:p text:style-name="legendcenter"><draw:frame draw:style-name="mediacenter" draw:name="Кнопка запроса наличия мест" text:anchor-type="paragraph" draw:z-index="1" svg:width="10.583333333333cm" svg:height="4.0918854415274cm"><draw:image xlink:href="Pictures/a186f8ce1bc648a7d85bd8e43d1400cf.png" xlink:type="simple" xlink:show="embed" xlink:actuate="onLoad"/></draw:frame>Кнопка запроса наличия мест</text:p></draw:text-box></draw:frame></text:p>
      <text:p text:style-name="Text_20_body">В результате будет представлена форма <text:span text:style-name="Strong_20_Emphasis">Наличие мест</text:span> с данными на дату перелёта.</text:p>
      <text:p text:style-name="Text_20_body"><draw:frame draw:style-name="mediacenter" draw:name="Форма &quot;Наличие мест&quot; с прямым рейсом Legend" text:anchor-type="paragraph" draw:z-index="0" svg:width="21.166666666667cm" style:rel-width="100%"><draw:text-box><text:p text:style-name="legendcenter"><draw:frame draw:style-name="mediacenter" draw:name="Форма &quot;Наличие мест&quot; с прямым рейсом" text:anchor-type="paragraph" draw:z-index="2" svg:width="21.166666666667cm" style:rel-width="100%" svg:height="13.525182622068cm" style:rel-height="scale"><draw:image xlink:href="Pictures/b62888f3131de10273769885c2ea633a.png" xlink:type="simple" xlink:show="embed" xlink:actuate="onLoad"/></draw:frame>Форма "Наличие мест" с прямым рейсом</text:p></draw:text-box></draw:frame></text:p>
      <text:p text:style-name="Horizontal_20_Line"/>
      <text:p text:style-name="Text_20_body"><draw:frame draw:style-name="mediacenter" draw:name="Форма &quot;Наличие мест&quot; со стыковочным рейсом Legend" text:anchor-type="paragraph" draw:z-index="0" svg:width="21.166666666667cm" style:rel-width="100%"><draw:text-box><text:p text:style-name="legendcenter"><draw:frame draw:style-name="mediacenter" draw:name="Форма &quot;Наличие мест&quot; со стыковочным рейсом" text:anchor-type="paragraph" draw:z-index="3" svg:width="21.166666666667cm" style:rel-width="100%" svg:height="10.351403306421cm" style:rel-height="scale"><draw:image xlink:href="Pictures/5ff59b130802fbc712f40a0e61214d27.png" xlink:type="simple" xlink:show="embed" xlink:actuate="onLoad"/></draw:frame>Форма "Наличие мест" со стыковочным рейсом</text:p></draw:text-box></draw:frame></text:p>
      <text:p text:style-name="Text_20_body">Наличие свободных мест на рейсе представлено по следующим классам обслуживания:</text:p>
      <text:list text:style-name="List_20_1" text:continue-numbering="false">
        <text:list-item>
          <text:p text:style-name="List_20_1_Content_First"> <text:span text:style-name="Strong_20_Emphasis">П</text:span> — первый класс;</text:p>
        </text:list-item>
        <text:list-item>
          <text:p text:style-name="List_20_1_Content"> <text:span text:style-name="Strong_20_Emphasis">Б</text:span> — бизнес-класс;</text:p>
        </text:list-item>
        <text:list-item>
          <text:p text:style-name="List_20_1_Content_Last"> <text:span text:style-name="Strong_20_Emphasis">Э</text:span> — эконом-класс.</text:p>
        </text:list-item>
      </text:list>
      <text:p text:style-name="Text_20_body">В скобках приводится количество свободных мест по классам бронирования для каждого класса обслуживания.</text:p>
      <text:p text:style-name="Text_20_body">В верхней части формы <text:span text:style-name="Strong_20_Emphasis">Наличие мест</text:span> существует возможность фильтровать найденные данные, используя поля фильтрации <text:span text:style-name="Strong_20_Emphasis">Время</text:span> и <text:span text:style-name="Strong_20_Emphasis">АК</text:span>. Для применения фильтра нажмите кнопку <text:span text:style-name="Strong_20_Emphasis">Фильтровать</text:span>.<text:line-break/>
<text:line-break/></text:p>
      <text:h text:style-name="Heading_20_3" text:outline-level="3"><text:bookmark-start text:name="__RefHeading___выбор_варианта_перелёта_3"/><text:bookmark-start text:name="выбор_варианта_перелёта"/>Выбор варианта перелёта<text:bookmark-end text:name="__RefHeading___выбор_варианта_перелёта_3"/><text:bookmark-end text:name="выбор_варианта_перелёта"/></text:h>
      <text:p text:style-name="Text_20_body">Для выбора варианта перелёта, следует просмотреть оценку стоимости перелёта.
Щёлкните по номеру рейса в списке. В результате будет представлено окно <text:span text:style-name="Strong_20_Emphasis">Информация о рейсе и выбор оценки</text:span>.<text:line-break/>
<text:line-break/>
<draw:frame draw:style-name="mediacenter" draw:name="Информация о рейсе и выбор оценки Legend" text:anchor-type="paragraph" draw:z-index="0" svg:width="13.229166666667cm"><draw:text-box><text:p text:style-name="legendcenter"><draw:frame draw:style-name="mediacenter" draw:name="Информация о рейсе и выбор оценки" text:anchor-type="paragraph" draw:z-index="4" svg:width="13.229166666667cm" svg:height="7.7353266888151cm"><draw:image xlink:href="Pictures/e36451c691a1784bd36497b7284b9a2c.png" xlink:type="simple" xlink:show="embed" xlink:actuate="onLoad"/></draw:frame>Информация о рейсе и выбор оценки</text:p></draw:text-box></draw:frame>
<text:line-break/>
В окне представлены варианты стоимости перевозки по классам бронирования. <text:line-break/>
Для просмотра детальной информации по стоимости перевозки, нажмите кнопку <draw:frame draw:style-name="media" draw:name="5" text:anchor-type="as-char" draw:z-index="5" svg:width="0.396875cm" svg:height="0.396875cm"><draw:image xlink:href="Pictures/71f14a62b5f314d6246724dc43cc4f46.png" xlink:type="simple" xlink:show="embed" xlink:actuate="onLoad"/></draw:frame> справа от выбранного варианта. В результате будет представлено окно с детализацией стоимости.</text:p>
      <text:p text:style-name="Text_20_body"><draw:frame draw:style-name="mediacenter" draw:name="Детализация стоимости перевозки Legend" text:anchor-type="paragraph" draw:z-index="0" svg:width="15.875cm"><draw:text-box><text:p text:style-name="legendcenter"><draw:frame draw:style-name="mediacenter" draw:name="Детализация стоимости перевозки" text:anchor-type="paragraph" draw:z-index="6" svg:width="15.875cm" svg:height="5.8986907730673cm"><draw:image xlink:href="Pictures/15917cb8d54bf61e0dea73c0436f1268.png" xlink:type="simple" xlink:show="embed" xlink:actuate="onLoad"/></draw:frame>Детализация стоимости перевозки</text:p></draw:text-box></draw:frame></text:p>
      <text:p text:style-name="Text_20_body">Для просмотра УПТ щёлкните по коду тарифа в таблице.</text:p>
      <text:p text:style-name="Text_20_body">Выберите вариант перелёта и нажмите кнопку <draw:frame draw:style-name="media" draw:name="7" text:anchor-type="as-char" draw:z-index="7" svg:width="1.0583333333333cm" svg:height="0.48506944444444cm"><draw:image xlink:href="Pictures/4e0134e08fcfe50c1dab1f5c62df0748.png" xlink:type="simple" xlink:show="embed" xlink:actuate="onLoad"/></draw:frame>. Данные по выбранному рейсу и классам обслуживания/бронирования отразятся в разделе <text:span text:style-name="Strong_20_Emphasis">Маршрут</text:span> блока <text:span text:style-name="Strong_20_Emphasis">Заказ</text:span>.<text:line-break/>
<text:line-break/>
<draw:frame draw:style-name="mediacenter" draw:name="Отображение прямого рейса Legend" text:anchor-type="paragraph" draw:z-index="0" svg:width="10.583333333333cm"><draw:text-box><text:p text:style-name="legendcenter"><draw:frame draw:style-name="mediacenter" draw:name="Отображение прямого рейса" text:anchor-type="paragraph" draw:z-index="8" svg:width="10.583333333333cm" svg:height="3.8387909319899cm"><draw:image xlink:href="Pictures/176a0a269befd95aeaf0be5f6dfabc92.png" xlink:type="simple" xlink:show="embed" xlink:actuate="onLoad"/></draw:frame>Отображение прямого рейса</text:p></draw:text-box></draw:frame></text:p>
      <text:p text:style-name="Horizontal_20_Line"/>
      <text:p text:style-name="Text_20_body"><draw:frame draw:style-name="mediacenter" draw:name="Отображение стыковочного рейса Legend" text:anchor-type="paragraph" draw:z-index="0" svg:width="10.583333333333cm"><draw:text-box><text:p text:style-name="legendcenter"><draw:frame draw:style-name="mediacenter" draw:name="Отображение стыковочного рейса" text:anchor-type="paragraph" draw:z-index="9" svg:width="10.583333333333cm" svg:height="4.531905961377cm"><draw:image xlink:href="Pictures/ace22cde178f04ad14e8ee06cf03588d.png" xlink:type="simple" xlink:show="embed" xlink:actuate="onLoad"/></draw:frame>Отображение стыковочного рейса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term:user:05route:01schedule" text:style-name="Internet_20_link" text:visited-style-name="Visited_20_Internet_20_Link">Просмотр расписания рейсов</text:a></text:p>
        </text:list-item>
        <text:list-item>
          <text:p text:style-name="List_20_1_Content"> <text:a xlink:type="simple" xlink:href="http://wiki.sirena-travel.ru/term:user:05route:03tariffs" text:style-name="Internet_20_link" text:visited-style-name="Visited_20_Internet_20_Link">Просмотр тарифов</text:a></text:p>
        </text:list-item>
        <text:list-item>
          <text:p text:style-name="List_20_1_Content"> <text:a xlink:type="simple" xlink:href="http://wiki.sirena-travel.ru/term:user:05route:04calendar" text:style-name="Internet_20_link" text:visited-style-name="Visited_20_Internet_20_Link">Просмотр календаря цен по всему маршруту</text:a></text:p>
        </text:list-item>
        <text:list-item>
          <text:p text:style-name="List_20_1_Content"> <text:a xlink:type="simple" xlink:href="http://wiki.sirena-travel.ru/term:user:05route:05pricing" text:style-name="Internet_20_link" text:visited-style-name="Visited_20_Internet_20_Link">Тарификация перелёта</text:a></text:p>
        </text:list-item>
        <text:list-item>
          <text:p text:style-name="List_20_1_Content_Last"> <text:a xlink:type="simple" xlink:href="http://wiki.sirena-travel.ru/term:user:06ssr" text:style-name="Internet_20_link" text:visited-style-name="Visited_20_Internet_20_Link">Добавление дополнительных услуг (SSR) и ремарок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4::01:04</meta:creation-date>
    <dc:creator>Generated</dc:creator>
    <dc:date>2026-08-30T14::01:04</dc:date>
    <dc:language>en-US</dc:language>
    <meta:editing-cycles>1</meta:editing-cycles>
    <meta:editing-duration>PT0S</meta:editing-duration>
    <dc:title>term:user:05route:02avail</dc:title>
  </office:meta>
</office:document-meta>
</file>