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c20ad8abaa5f107e553ac3e63a04a7.png"/>
  <manifest:file-entry manifest:media-type="image/png" manifest:full-path="Pictures/6a029873190e47a2fccb0d47bd57e482.png"/>
  <manifest:file-entry manifest:media-type="image/png" manifest:full-path="Pictures/bb84569a3f958e5cca65285b7ef638da.png"/>
  <manifest:file-entry manifest:media-type="image/png" manifest:full-path="Pictures/4201bad2ed25ed05ff0ab35b63514aa9.png"/>
  <manifest:file-entry manifest:media-type="image/png" manifest:full-path="Pictures/9f7a948139506f8d30c6308b5ccc49e2.png"/>
  <manifest:file-entry manifest:media-type="image/png" manifest:full-path="Pictures/0d78fb66e668a9d3d0f485c1bfe0ab56.png"/>
  <manifest:file-entry manifest:media-type="image/png" manifest:full-path="Pictures/9f8f430cfe6a62c928ccdf6de9ab1599.png"/>
  <manifest:file-entry manifest:media-type="image/png" manifest:full-path="Pictures/194caead63d915d96c60b3b4d106d25e.png"/>
  <manifest:file-entry manifest:media-type="image/png" manifest:full-path="Pictures/827d26d6053769db5de1f3cf91ed4c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5route"/><text:bookmark-start text:name="__RefHeading___формирование_маршрута_перелёта_1"/><text:bookmark-start text:name="формирование_маршрута_перелёта"/>Формирование маршрута перелёта<text:bookmark-end text:name="__RefHeading___формирование_маршрута_перелёта_1"/><text:bookmark-end text:name="формирование_маршрута_перелёта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того чтобы забронировать вариант перелёта, укажите маршрут и проведите поиск рейсов.</text:p>
          </table:table-cell>
        </table:table-row>
      </table:table>
      <text:h text:style-name="Heading_20_2" text:outline-level="2"><text:bookmark-start text:name="__RefHeading___выбор_маршрута_2"/><text:bookmark-start text:name="выбор_маршрута"/>Выбор маршрута<text:bookmark-end text:name="__RefHeading___выбор_маршрута_2"/><text:bookmark-end text:name="выбор_маршрута"/></text:h>
      <text:p text:style-name="Text_20_body">Выбор маршрута перелёта осуществляется в разделе <text:span text:style-name="Strong_20_Emphasis">Маршрут</text:span> блока <text:span text:style-name="Strong_20_Emphasis">Заказ</text:span>.</text:p>
      <text:p text:style-name="Text_20_body"><draw:frame draw:style-name="mediacenter" draw:name="Раздел &quot;Маршрут&quot; блока &quot;Заказ&quot; Legend" text:anchor-type="paragraph" draw:z-index="0" svg:width="11.138958333333cm"><draw:text-box><text:p text:style-name="legendcenter"><draw:frame draw:style-name="mediacenter" draw:name="Раздел &quot;Маршрут&quot; блока &quot;Заказ&quot;" text:anchor-type="paragraph" draw:z-index="0" svg:width="11.138958333333cm" svg:height="8.7047916666667cm"><draw:image xlink:href="Pictures/ecc20ad8abaa5f107e553ac3e63a04a7.png" xlink:type="simple" xlink:show="embed" xlink:actuate="onLoad"/></draw:frame>Раздел "Маршрут" блока "Заказ"</text:p></draw:text-box></draw:frame></text:p>
      <text:p text:style-name="Text_20_body">Для того чтобы задать сегмент перелёта, укажите пункты отправления, назначения и дату вылета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ункт отправления/прибытия представляет собой код города или аэропорта. Достаточно указать первые две буквы кода пункта, для просмотра раскрывающегося списка соответствующих значений. Укажите требуемое значение на кириллице или латинице.</text:p>
          </table:table-cell>
        </table:table-row>
      </table:table>
      <text:p text:style-name="Text_20_body">Подготовка к бронированию варианта перелёта осуществляется следующими способами:</text:p>
      <text:list text:style-name="List_20_1" text:continue-numbering="false">
        <text:list-item>
          <text:p text:style-name="List_20_1_Content_First"> <draw:frame draw:style-name="media" draw:name="1" text:anchor-type="as-char" draw:z-index="1" svg:width="0.97895833333333cm" svg:height="0.555625cm"><draw:image xlink:href="Pictures/6a029873190e47a2fccb0d47bd57e482.png" xlink:type="simple" xlink:show="embed" xlink:actuate="onLoad"/></draw:frame> – запрос <text:a xlink:type="simple" xlink:href="http://wiki.sirena-travel.ru/term:user:05route:01schedule" text:style-name="Internet_20_link" text:visited-style-name="Visited_20_Internet_20_Link">расписания</text:a> на выбранной части маршрута;</text:p>
        </text:list-item>
        <text:list-item>
          <text:p text:style-name="List_20_1_Content"> <draw:frame draw:style-name="media" draw:name="2" text:anchor-type="as-char" draw:z-index="2" svg:width="1.0583333333333cm" svg:height="0.555625cm"><draw:image xlink:href="Pictures/bb84569a3f958e5cca65285b7ef638da.png" xlink:type="simple" xlink:show="embed" xlink:actuate="onLoad"/></draw:frame> – запрос <text:a xlink:type="simple" xlink:href="http://wiki.sirena-travel.ru/term:user:05route:02avail" text:style-name="Internet_20_link" text:visited-style-name="Visited_20_Internet_20_Link">наличия мест</text:a> на выбранной части маршрута;</text:p>
        </text:list-item>
        <text:list-item>
          <text:p text:style-name="List_20_1_Content"> <draw:frame draw:style-name="media" draw:name="3" text:anchor-type="as-char" draw:z-index="3" svg:width="0.9525cm" svg:height="0.555625cm"><draw:image xlink:href="Pictures/4201bad2ed25ed05ff0ab35b63514aa9.png" xlink:type="simple" xlink:show="embed" xlink:actuate="onLoad"/></draw:frame> – запрос <text:a xlink:type="simple" xlink:href="http://wiki.sirena-travel.ru/term:user:05route:03tariffs" text:style-name="Internet_20_link" text:visited-style-name="Visited_20_Internet_20_Link">тарифов</text:a> на выбранной части маршрута;</text:p>
        </text:list-item>
        <text:list-item>
          <text:p text:style-name="List_20_1_Content_Last"> <draw:frame draw:style-name="media" draw:name="4" text:anchor-type="as-char" draw:z-index="4" svg:width="2.8045833333333cm" style:rel-width="100%" svg:height="0.555625cm" style:rel-height="scale"><draw:image xlink:href="Pictures/9f7a948139506f8d30c6308b5ccc49e2.png" xlink:type="simple" xlink:show="embed" xlink:actuate="onLoad"/></draw:frame> – запрос <text:a xlink:type="simple" xlink:href="http://wiki.sirena-travel.ru/term:user:05route:05pricing" text:style-name="Internet_20_link" text:visited-style-name="Visited_20_Internet_20_Link">тарификации</text:a> перелёта.</text:p>
        </text:list-item>
      </text:list>
      <text:p text:style-name="Text_20_body">По умолчанию выбирается эконом класс обслуживания и самый дешёвый класс бронирования на выбранном рейсе. Тарификация также не является обязательной.
После указания маршрута и выбора рейса, если указаны данные о <text:a xlink:type="simple" xlink:href="http://wiki.sirena-travel.ru/term:user:04passdata" text:style-name="Internet_20_link" text:visited-style-name="Visited_20_Internet_20_Link">пассажирах</text:a>, можно переходить к <text:a xlink:type="simple" xlink:href="http://wiki.sirena-travel.ru/term:user:07book" text:style-name="Internet_20_link" text:visited-style-name="Visited_20_Internet_20_Link">бронированию</text:a> заказа.</text:p>
      <text:h text:style-name="Heading_20_2" text:outline-level="2"><text:bookmark-start text:name="__RefHeading___настройка_фильтрации_3"/><text:bookmark-start text:name="настройка_фильтрации"/>Настройка фильтрации<text:bookmark-end text:name="__RefHeading___настройка_фильтрации_3"/><text:bookmark-end text:name="настройка_фильтрации"/></text:h>
      <text:p text:style-name="Text_20_body">По кнопке <draw:frame draw:style-name="media" draw:name="5" text:anchor-type="as-char" draw:z-index="5" svg:width="0.26458333333333cm" svg:height="0.28863636363636cm"><draw:image xlink:href="Pictures/0d78fb66e668a9d3d0f485c1bfe0ab56.png" xlink:type="simple" xlink:show="embed" xlink:actuate="onLoad"/></draw:frame> слева от поля пункта отправления доступна фильтрация списка. </text:p>
      <text:p text:style-name="Text_20_body"><draw:frame draw:style-name="mediacenter" draw:name="Поля фильтров запроса в разделе &quot;Маршрут&quot; Legend" text:anchor-type="paragraph" draw:z-index="0" svg:width="11.138958333333cm"><draw:text-box><text:p text:style-name="legendcenter"><draw:frame draw:style-name="mediacenter" draw:name="Поля фильтров запроса в разделе &quot;Маршрут&quot;" text:anchor-type="paragraph" draw:z-index="6" svg:width="11.138958333333cm" svg:height="5.6885416666667cm"><draw:image xlink:href="Pictures/9f8f430cfe6a62c928ccdf6de9ab1599.png" xlink:type="simple" xlink:show="embed" xlink:actuate="onLoad"/></draw:frame>Поля фильтров запроса в разделе "Маршрут"</text:p></draw:text-box></draw:frame></text:p>
      <text:p text:style-name="Text_20_body">Фильтрация осуществляется по следующим параметрам:</text:p>
      <text:list text:style-name="List_20_1" text:continue-numbering="false">
        <text:list-item>
          <text:p text:style-name="List_20_1_Content_First"> код авиакомпании (поле <text:span text:style-name="Emphasis">1</text:span>);</text:p>
        </text:list-item>
        <text:list-item>
          <text:p text:style-name="List_20_1_Content"> номер рейса (поле <text:span text:style-name="Emphasis">2</text:span>);</text:p>
        </text:list-item>
        <text:list-item>
          <text:p text:style-name="List_20_1_Content"> класс обслуживания (поле <text:span text:style-name="Emphasis">3</text:span>);</text:p>
        </text:list-item>
        <text:list-item>
          <text:p text:style-name="List_20_1_Content"> класс бронирования (поле <text:span text:style-name="Emphasis">4</text:span>);</text:p>
        </text:list-item>
        <text:list-item>
          <text:p text:style-name="List_20_1_Content_Last"> код тарифа (поле <text:span text:style-name="Emphasis">5</text:span>).</text:p>
        </text:list-item>
      </text:list>
      <text:p text:style-name="Text_20_body">Если требуется найти стыковочные рейсы, укажите количество пересадок в поле <draw:frame draw:style-name="media" draw:name="7" text:anchor-type="as-char" draw:z-index="7" svg:width="1.3229166666667cm" svg:height="0.61736111111111cm"><draw:image xlink:href="Pictures/194caead63d915d96c60b3b4d106d25e.png" xlink:type="simple" xlink:show="embed" xlink:actuate="onLoad"/></draw:frame> и данные по стыковочному рейсу в каждой дополнительной строке фильтра, включая пункт пересадки (поле <text:span text:style-name="Emphasis">6</text:span>).</text:p>
      <text:p text:style-name="Text_20_body"><draw:frame draw:style-name="mediacenter" draw:name="Дополнительная строка фильтра с полем пункта пересадки Legend" text:anchor-type="paragraph" draw:z-index="0" svg:width="11.138958333333cm"><draw:text-box><text:p text:style-name="legendcenter"><draw:frame draw:style-name="mediacenter" draw:name="Дополнительная строка фильтра с полем пункта пересадки" text:anchor-type="paragraph" draw:z-index="8" svg:width="11.138958333333cm" svg:height="6.4029166666667cm"><draw:image xlink:href="Pictures/827d26d6053769db5de1f3cf91ed4c72.png" xlink:type="simple" xlink:show="embed" xlink:actuate="onLoad"/></draw:frame>Дополнительная строка фильтра с полем пункта пересадки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05route:01schedule" text:style-name="Internet_20_link" text:visited-style-name="Visited_20_Internet_20_Link">Просмотр расписания рейсов</text:a></text:p>
        </text:list-item>
        <text:list-item>
          <text:p text:style-name="List_20_1_Content"> <text:a xlink:type="simple" xlink:href="http://wiki.sirena-travel.ru/term:user:05route:02avail" text:style-name="Internet_20_link" text:visited-style-name="Visited_20_Internet_20_Link">Просмотр наличия мест</text:a></text:p>
        </text:list-item>
        <text:list-item>
          <text:p text:style-name="List_20_1_Content"> <text:a xlink:type="simple" xlink:href="http://wiki.sirena-travel.ru/term:user:05route:03tariffs" text:style-name="Internet_20_link" text:visited-style-name="Visited_20_Internet_20_Link">Просмотр тарифов</text:a></text:p>
        </text:list-item>
        <text:list-item>
          <text:p text:style-name="List_20_1_Content_Last"> <text:a xlink:type="simple" xlink:href="http://wiki.sirena-travel.ru/term:user:05route:05pricing" text:style-name="Internet_20_link" text:visited-style-name="Visited_20_Internet_20_Link">Тарификация перелё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term:user:06ssr" text:style-name="Internet_20_link" text:visited-style-name="Visited_20_Internet_20_Link">Добавление дополнительных услуг (SSR) и ремаро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02:05</meta:creation-date>
    <dc:creator>Generated</dc:creator>
    <dc:date>2026-08-30T13::02:05</dc:date>
    <dc:language>en-US</dc:language>
    <meta:editing-cycles>1</meta:editing-cycles>
    <meta:editing-duration>PT0S</meta:editing-duration>
    <dc:title>term:user:05route</dc:title>
  </office:meta>
</office:document-meta>
</file>