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0cc6604a4d761821e813765a45844f.png"/>
  <manifest:file-entry manifest:media-type="image/png" manifest:full-path="Pictures/d3acba311c0945c2b8c33a916ae6b0b6.png"/>
  <manifest:file-entry manifest:media-type="image/png" manifest:full-path="Pictures/9ac7e5c258a3d7b5a338a5e7f5fd3a6a.png"/>
  <manifest:file-entry manifest:media-type="image/png" manifest:full-path="Pictures/edee4707f77bbdfed487dd9df9872180.png"/>
  <manifest:file-entry manifest:media-type="image/png" manifest:full-path="Pictures/42e473dde4bfba4fc533804d859ca360.png"/>
  <manifest:file-entry manifest:media-type="image/png" manifest:full-path="Pictures/d544dc9ff3a114e433abda08122f3d65.png"/>
  <manifest:file-entry manifest:media-type="image/png" manifest:full-path="Pictures/7211257496137e00fe5cfd54e96ca926.png"/>
  <manifest:file-entry manifest:media-type="image/png" manifest:full-path="Pictures/cab07e90027b5f66625f2c9fbe4d7bc2.png"/>
  <manifest:file-entry manifest:media-type="image/png" manifest:full-path="Pictures/a8ec84f25062c5828cf8d171c445db88.png"/>
  <manifest:file-entry manifest:media-type="image/png" manifest:full-path="Pictures/f7ccda7fd60b2b13495a2a70af9abec1.png"/>
  <manifest:file-entry manifest:media-type="image/png" manifest:full-path="Pictures/ea07c4b4a15ddebbdc66454c60ea9e8d.png"/>
  <manifest:file-entry manifest:media-type="image/png" manifest:full-path="Pictures/7f68d78376492641ca19fdcb8c2b03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8pay"/><text:bookmark-start text:name="__RefHeading___оплата_заказа_1"/><text:bookmark-start text:name="оплата_заказа"/>Оплата заказа<text:bookmark-end text:name="__RefHeading___оплата_заказа_1"/><text:bookmark-end text:name="оплата_заказа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Для получения авиабилетов по выбранному варианту перелёта проведите оплату заказа.</text:p>
          </table:table-cell>
        </table:table-row>
      </table:table>
      <text:h text:style-name="Heading_20_2" text:outline-level="2"><text:bookmark-start text:name="__RefHeading___общие_сведения_об_оплате_заказа_2"/><text:bookmark-start text:name="общие_сведения_об_оплате_заказа"/>Общие сведения об оплате заказа<text:bookmark-end text:name="__RefHeading___общие_сведения_об_оплате_заказа_2"/><text:bookmark-end text:name="общие_сведения_об_оплате_заказа"/></text:h>
      <text:p text:style-name="Text_20_body">Для оплаты заказа могут быть использованы следующие формы оплаты (<text:span text:style-name="Emphasis">ФОП</text:span>):</text:p>
      <text:list text:style-name="List_20_1" text:continue-numbering="false">
        <text:list-item>
          <text:p text:style-name="List_20_1_Content_First"> <text:span text:style-name="Source_20_Text">Наличные</text:span>, код – <text:span text:style-name="Source_20_Text">НА</text:span></text:p>
        </text:list-item>
        <text:list-item>
          <text:p text:style-name="List_20_1_Content"> <text:span text:style-name="Source_20_Text">Платежное поручение</text:span>, код – <text:span text:style-name="Source_20_Text">ПП</text:span></text:p>
        </text:list-item>
        <text:list-item>
          <text:p text:style-name="List_20_1_Content_Last"> <text:span text:style-name="Source_20_Text">Банковская карта</text:span> (посредством POS-терминала), код – <text:span text:style-name="Source_20_Text">ПК</text:span></text:p>
        </text:list-item>
      </text:list>
      <text:p text:style-name="Text_20_body">Процедура оплаты основана на выполнении тарификации заказа с использованием установленной формы оплаты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При изменении формы оплаты обязательна повторная тарификация. При этом возможно изменение стоимости заказа.</text:p>
          </table:table-cell>
        </table:table-row>
      </table:table>
      <text:h text:style-name="Heading_20_2" text:outline-level="2"><text:bookmark-start text:name="__RefHeading___порядок_оплаты_заказа_3"/><text:bookmark-start text:name="порядок_оплаты_заказа"/>Порядок оплаты заказа<text:bookmark-end text:name="__RefHeading___порядок_оплаты_заказа_3"/><text:bookmark-end text:name="порядок_оплаты_заказа"/></text:h>
      <text:p text:style-name="Text_20_body">После <text:a xlink:type="simple" xlink:href="http://wiki.sirena-travel.ru/term:user:07book" text:style-name="Internet_20_link" text:visited-style-name="Visited_20_Internet_20_Link">подтверждения бронирования</text:a> заказу присваивается номер, а также статус <text:span text:style-name="Source_20_Text">Не оплачен</text:span>, и одновременно с этим в блоке <text:span text:style-name="Strong_20_Emphasis">Заказ</text:span> будет представлен раздел <text:span text:style-name="Strong_20_Emphasis">Оплата</text:span> с кодом формы оплаты <text:span text:style-name="Source_20_Text">НА</text:span> (наличные), установленным по умолчанию.</text:p>
      <text:p text:style-name="Text_20_body"><draw:frame draw:style-name="mediacenter" draw:name="Раздел &quot;Оплата&quot; Legend" text:anchor-type="paragraph" draw:z-index="0" svg:width="10.583333333333cm"><draw:text-box><text:p text:style-name="legendcenter"><draw:frame draw:style-name="mediacenter" draw:name="Раздел &quot;Оплата&quot;" text:anchor-type="paragraph" draw:z-index="0" svg:width="10.583333333333cm" svg:height="14.043754972156cm"><draw:image xlink:href="Pictures/c30cc6604a4d761821e813765a45844f.png" xlink:type="simple" xlink:show="embed" xlink:actuate="onLoad"/></draw:frame>Раздел "Оплата"</text:p></draw:text-box></draw:frame></text:p>
      <text:p text:style-name="Text_20_body">Номер заказа представлен в левом верхнем углу блока <text:span text:style-name="Strong_20_Emphasis">Заказ</text:span> (поле <text:span text:style-name="Emphasis">1</text:span>).</text:p>
      <text:p text:style-name="Text_20_body">Для того чтобы просмотреть детализацию тарифа, нажмите кнопку <draw:frame draw:style-name="media" draw:name="1" text:anchor-type="as-char" draw:z-index="1" svg:width="0.396875cm" svg:height="0.396875cm"><draw:image xlink:href="Pictures/d3acba311c0945c2b8c33a916ae6b0b6.png" xlink:type="simple" xlink:show="embed" xlink:actuate="onLoad"/></draw:frame> в поле <text:span text:style-name="Strong_20_Emphasis">Стоимость</text:span> заказа (поле <text:span text:style-name="Emphasis">2</text:span>). Будет представлено модальное окно <text:span text:style-name="Strong_20_Emphasis">Детализация стоимости</text:span>.</text:p>
      <text:p text:style-name="Text_20_body">В поле <text:span text:style-name="Strong_20_Emphasis">Таймлимит</text:span> (поле <text:span text:style-name="Emphasis">3</text:span>) представлены дата и время, до которого заказ сохраняется в статусе <text:span text:style-name="Strong_20_Emphasis">Не оплачен</text:span>.</text:p>
      <text:p text:style-name="Text_20_body">Если заказ не будет оплачен ко времени, указанному в поле <text:span text:style-name="Strong_20_Emphasis">Таймлимит</text:span>, то:</text:p>
      <text:list text:style-name="List_20_1" text:continue-numbering="false">
        <text:list-item>
          <text:p text:style-name="List_20_1_Content_First"> заказу автоматически присваивается статус <text:span text:style-name="Strong_20_Emphasis">Отменен</text:span>;</text:p>
        </text:list-item>
        <text:list-item>
          <text:p text:style-name="List_20_1_Content_Last"> дальнейшие действия над заказом станут недоступными.</text:p>
        </text:list-item>
      </text:list>
      <text:p text:style-name="Text_20_body">Доступны следующие опции:</text:p>
      <text:list text:style-name="List_20_1" text:continue-numbering="false">
        <text:list-item>
          <text:p text:style-name="List_20_1_Content_First"> обновление информации по заказу (кнопка <text:span text:style-name="Strong_20_Emphasis">Обновить</text:span> или <draw:frame draw:style-name="media" draw:name="2" text:anchor-type="as-char" draw:z-index="2" svg:width="0.34395833333333cm" svg:height="0.34395833333333cm"><draw:image xlink:href="Pictures/9ac7e5c258a3d7b5a338a5e7f5fd3a6a.png" xlink:type="simple" xlink:show="embed" xlink:actuate="onLoad"/></draw:frame>);</text:p>
        </text:list-item>
        <text:list-item>
          <text:p text:style-name="List_20_1_Content_Last"> просмотр истории изменений заказа (кнопка <draw:frame draw:style-name="media" draw:name="3" text:anchor-type="as-char" draw:z-index="3" svg:width="0.396875cm" svg:height="0.396875cm"><draw:image xlink:href="Pictures/edee4707f77bbdfed487dd9df9872180.png" xlink:type="simple" xlink:show="embed" xlink:actuate="onLoad"/></draw:frame>).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История заказа приводится в кодировках текстового терминала и предназначена для опытных пользователей.</text:p>
          </table:table-cell>
        </table:table-row>
      </table:table>
      <text:p text:style-name="Text_20_body">Для выбора ФОП и оплаты заказа:</text:p>
      <text:list text:style-name="Numbering_20_1" text:continue-numbering="false">
        <text:list-item>
          <text:p text:style-name="Numbering_20_1_Content_First"> Нажмите кнопку <text:span text:style-name="Strong_20_Emphasis">Редактировать</text:span> в разделе <text:span text:style-name="Strong_20_Emphasis">Оплата</text:span> блока <text:span text:style-name="Strong_20_Emphasis">Заказ</text:span>. В блоке <text:span text:style-name="Strong_20_Emphasis">Фильтры</text:span> будет представлена форма <text:span text:style-name="Strong_20_Emphasis">Оплата</text:span>.<draw:frame draw:style-name="mediacenter" draw:name="Форма &quot;Оплата&quot; при оплате наличными Legend" text:anchor-type="paragraph" draw:z-index="0" svg:width="28.548541666667cm" style:rel-width="100%"><draw:text-box><text:p text:style-name="legendcenter"><draw:frame draw:style-name="mediacenter" draw:name="Форма &quot;Оплата&quot; при оплате наличными" text:anchor-type="paragraph" draw:z-index="4" svg:width="28.548541666667cm" style:rel-width="100%" svg:height="7.46125cm" style:rel-height="scale"><draw:image xlink:href="Pictures/42e473dde4bfba4fc533804d859ca360.png" xlink:type="simple" xlink:show="embed" xlink:actuate="onLoad"/></draw:frame>Форма "Оплата" при оплате наличными</text:p></draw:text-box></draw:frame><text:line-break/><text:line-break/></text:p>
        </text:list-item>
        <text:list-item>
          <text:p text:style-name="Numbering_20_1_Content"> На форме <text:span text:style-name="Strong_20_Emphasis">Оплата</text:span> выберите форму оплаты, нажав на название соответствующей вкладки.<text:line-break/><text:line-break/></text:p>
        </text:list-item>
        <text:list-item>
          <text:p text:style-name="Numbering_20_1_Content"> Для платёжного поручения укажите номер платёжного документа в поле <text:span text:style-name="Strong_20_Emphasis">Платежный документ</text:span>:</text:p>
          <text:list text:style-name="List_20_1">
            <text:list-item>
              <text:p text:style-name="List_20_1_Content"> для заказов ГРС «Сирена-Трэвел» длина номера – до 38 знаков, допускаются цифры, кириллица или латиница, пробелы;</text:p>
            </text:list-item>
            <text:list-item>
              <text:p text:style-name="List_20_1_Content"> для заказов GDS «Galileo» длина номера – до 38 знаков, допускаются цифры, только латиница, пробелы.<draw:frame draw:style-name="mediacenter" draw:name="Оплата платёжным поручением Legend" text:anchor-type="paragraph" draw:z-index="0" svg:width="28.548541666667cm" style:rel-width="100%"><draw:text-box><text:p text:style-name="legendcenter"><draw:frame draw:style-name="mediacenter" draw:name="Оплата платёжным поручением" text:anchor-type="paragraph" draw:z-index="5" svg:width="28.548541666667cm" style:rel-width="100%" svg:height="7.46125cm" style:rel-height="scale"><draw:image xlink:href="Pictures/d544dc9ff3a114e433abda08122f3d65.png" xlink:type="simple" xlink:show="embed" xlink:actuate="onLoad"/></draw:frame>Оплата платёжным поручением</text:p></draw:text-box></draw:frame><text:line-break/><text:line-break/></text:p>
            </text:list-item>
          </text:list>
        </text:list-item>
        <text:list-item>
          <text:p text:style-name="Numbering_20_1_Content"> Для банковской карты выберите <text:span text:style-name="Strong_20_Emphasis">Код платежной системы</text:span> из раскрывающегося списка и при необходимости укажите первые 6 цифр номера карты в поле <text:span text:style-name="Strong_20_Emphasis">Номер карты</text:span>.<draw:frame draw:style-name="mediacenter" draw:name="Оплата банковской картой Legend" text:anchor-type="paragraph" draw:z-index="0" svg:width="28.548541666667cm" style:rel-width="100%"><draw:text-box><text:p text:style-name="legendcenter"><draw:frame draw:style-name="mediacenter" draw:name="Оплата банковской картой" text:anchor-type="paragraph" draw:z-index="6" svg:width="28.548541666667cm" style:rel-width="100%" svg:height="7.46125cm" style:rel-height="scale"><draw:image xlink:href="Pictures/7211257496137e00fe5cfd54e96ca926.png" xlink:type="simple" xlink:show="embed" xlink:actuate="onLoad"/></draw:frame>Оплата банковской картой</text:p></draw:text-box></draw:frame><text:line-break/><text:line-break/></text:p>
        </text:list-item>
        <text:list-item>
          <text:p text:style-name="Numbering_20_1_Content"> Проведите перетарификацию заказа (кнопка <text:span text:style-name="Strong_20_Emphasis">Перетарификация</text:span>).</text:p>
        </text:list-item>
        <text:list-item>
          <text:p text:style-name="Numbering_20_1_Content_Last"> Проведите оплату (кнопка <text:span text:style-name="Strong_20_Emphasis">Оплатить</text:span>). Для банковской карты подтвердите проведение оплаты, повторно нажав кнопку <text:span text:style-name="Strong_20_Emphasis">Оплатить</text:span> в модальном окне <text:span text:style-name="Strong_20_Emphasis">Оплата через POS-терминал</text:span>.<draw:frame draw:style-name="mediacenter" draw:name="Подтверждение оплаты через POS-терминал Legend" text:anchor-type="paragraph" draw:z-index="0" svg:width="36.142083333333cm" style:rel-width="100%"><draw:text-box><text:p text:style-name="legendcenter"><draw:frame draw:style-name="mediacenter" draw:name="Подтверждение оплаты через POS-терминал" text:anchor-type="paragraph" draw:z-index="7" svg:width="36.142083333333cm" style:rel-width="100%" svg:height="18.626666666667cm" style:rel-height="scale"><draw:image xlink:href="Pictures/cab07e90027b5f66625f2c9fbe4d7bc2.png" xlink:type="simple" xlink:show="embed" xlink:actuate="onLoad"/></draw:frame>Подтверждение оплаты через POS-терминал</text:p></draw:text-box></draw:frame></text:p>
        </text:list-item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Стоимость заказа может меняться в зависимости от выбранной формы оплаты (а для банковской карты – также и от платёжной системы).</text:p>
          </table:table-cell>
        </table:table-row>
      </table:table>
      <text:p text:style-name="Text_20_body">Отказ оплаты возможен по следующим причинам:</text:p>
      <text:list text:style-name="List_20_1" text:continue-numbering="false">
        <text:list-item>
          <text:p text:style-name="List_20_1_Content_First"> сбой при проведении оплаты;</text:p>
        </text:list-item>
        <text:list-item>
          <text:p text:style-name="List_20_1_Content"> указание неверных реквизитов оплаты;</text:p>
        </text:list-item>
        <text:list-item>
          <text:p text:style-name="List_20_1_Content_Last"> ошибка платёжной системы.</text:p>
        </text:list-item>
      </text:list>
      <text:h text:style-name="Heading_20_2" text:outline-level="2"><text:bookmark-start text:name="__RefHeading___обработка_электронных_документов_по_заказу_4"/><text:bookmark-start text:name="обработка_электронных_документов_по_заказу"/>Обработка электронных документов по заказу<text:bookmark-end text:name="__RefHeading___обработка_электронных_документов_по_заказу_4"/><text:bookmark-end text:name="обработка_электронных_документов_по_заказу"/></text:h>
      <text:p text:style-name="Text_20_body">После оплаты заказа на адрес электронной почты заказчика — одного из пассажиров или агента — отправляются следующие письма:</text:p>
      <text:list text:style-name="List_20_1" text:continue-numbering="false">
        <text:list-item>
          <text:p text:style-name="List_20_1_Content_First"> подтверждение оплаты заказа с маршрут-квитанцией, условиями перевозки и условиями страховки (если страховка включена в заказ);</text:p>
        </text:list-item>
        <text:list-item>
          <text:p text:style-name="List_20_1_Content"> электронные авиабилеты;</text:p>
        </text:list-item>
        <text:list-item>
          <text:p text:style-name="List_20_1_Content_Last"> электронные билеты на Аэроэкспресс, если они были приобретены.</text:p>
        </text:list-item>
      </text:list>
      <text:p text:style-name="Text_20_body">Вместе с этим заказу присваивается статус <text:span text:style-name="Strong_20_Emphasis">Оплачен</text:span>, и в блоке <text:span text:style-name="Strong_20_Emphasis">Заказ</text:span> будет представлен раздел<text:span text:style-name="Strong_20_Emphasis"> Электронная документация</text:span>.</text:p>
      <text:p text:style-name="Text_20_body"><draw:frame draw:style-name="mediacenter" draw:name="Раздел &quot;Электронная документация&quot; Legend" text:anchor-type="paragraph" draw:z-index="0" svg:width="11.086041666667cm"><draw:text-box><text:p text:style-name="legendcenter"><draw:frame draw:style-name="mediacenter" draw:name="Раздел &quot;Электронная документация&quot;" text:anchor-type="paragraph" draw:z-index="8" svg:width="11.086041666667cm" svg:height="14.737291666667cm"><draw:image xlink:href="Pictures/a8ec84f25062c5828cf8d171c445db88.png" xlink:type="simple" xlink:show="embed" xlink:actuate="onLoad"/></draw:frame>Раздел "Электронная документация"</text:p></draw:text-box></draw:frame></text:p>
      <text:p text:style-name="Text_20_body">В данном разделе приводится:</text:p>
      <text:list text:style-name="List_20_1" text:continue-numbering="false">
        <text:list-item>
          <text:p text:style-name="List_20_1_Content_First"> количество электронных билетов;</text:p>
        </text:list-item>
        <text:list-item>
          <text:p text:style-name="List_20_1_Content"> кнопка <text:span text:style-name="Strong_20_Emphasis">Загрузить</text:span> (для сохранения документов по заказу в файл, см. ниже);</text:p>
        </text:list-item>
        <text:list-item>
          <text:p text:style-name="List_20_1_Content_Last"> кнопка <text:span text:style-name="Strong_20_Emphasis">Данные</text:span> (для просмотра данных по документам, их отправки на электронную почту или сохранения в файл).</text:p>
        </text:list-item>
      </text:list>
      <text:p text:style-name="Text_20_body">При нажатии кнопки <text:span text:style-name="Strong_20_Emphasis">Данные</text:span> в блоке <text:span text:style-name="Strong_20_Emphasis">Фильтры</text:span> будет представлена форма <text:span text:style-name="Strong_20_Emphasis">Электронная документация</text:span> с разделом <text:span text:style-name="Strong_20_Emphasis">Информация по билетам и документам заказа</text:span>.</text:p>
      <text:p text:style-name="Text_20_body"><draw:frame draw:style-name="mediacenter" draw:name="Форма &quot;Электронная документация&quot; Legend" text:anchor-type="paragraph" draw:z-index="0" svg:width="29.289375cm" style:rel-width="100%"><draw:text-box><text:p text:style-name="legendcenter"><draw:frame draw:style-name="mediacenter" draw:name="Форма &quot;Электронная документация&quot;" text:anchor-type="paragraph" draw:z-index="9" svg:width="29.289375cm" style:rel-width="100%" svg:height="14.710833333333cm" style:rel-height="scale"><draw:image xlink:href="Pictures/f7ccda7fd60b2b13495a2a70af9abec1.png" xlink:type="simple" xlink:show="embed" xlink:actuate="onLoad"/></draw:frame>Форма "Электронная документация"</text:p></draw:text-box></draw:frame></text:p>
      <text:p text:style-name="Text_20_body">Для того чтобы отправить электронный билет по электронной почте, укажите адрес в поле <text:span text:style-name="Strong_20_Emphasis">Контакты</text:span> справа и нажмите кнопку <text:span text:style-name="Strong_20_Emphasis">Отправить</text:span>. Добавление / удаление адресов электронной почты осуществляется кнопками «<text:span text:style-name="Strong_20_Emphasis">+</text:span>»/«<text:span text:style-name="Strong_20_Emphasis">-</text:span>». Если у пассажира(-ов) был указан адрес(-а) электронной почты, то они приводятся в поле <text:span text:style-name="Strong_20_Emphasis">Контакты</text:span> слева.</text:p>
      <text:p text:style-name="Text_20_body"><draw:frame draw:style-name="mediacenter" draw:name="Добавление / удаление адресов электронной почты для рассылки Legend" text:anchor-type="paragraph" draw:z-index="0" svg:width="17.912291666667cm" style:rel-width="100%"><draw:text-box><text:p text:style-name="legendcenter"><draw:frame draw:style-name="mediacenter" draw:name="Добавление / удаление адресов электронной почты для рассылки" text:anchor-type="paragraph" draw:z-index="10" svg:width="17.912291666667cm" style:rel-width="100%" svg:height="4.0216666666667cm" style:rel-height="scale"><draw:image xlink:href="Pictures/ea07c4b4a15ddebbdc66454c60ea9e8d.png" xlink:type="simple" xlink:show="embed" xlink:actuate="onLoad"/></draw:frame>Добавление / удаление адресов электронной почты для рассылки</text:p></draw:text-box></draw:frame></text:p>
      <text:p text:style-name="Text_20_body">Для того чтобы сохранить документацию в файл:</text:p>
      <text:list text:style-name="Numbering_20_1" text:continue-numbering="false">
        <text:list-item>
          <text:p text:style-name="Numbering_20_1_Content_First"> Нажмите кнопку <text:span text:style-name="Strong_20_Emphasis">Загрузить</text:span> в разделе <text:span text:style-name="Strong_20_Emphasis">Электронная документация</text:span> блока <text:span text:style-name="Strong_20_Emphasis">Заказ</text:span> или в разделе <text:span text:style-name="Strong_20_Emphasis">Информация по билетам и документам заказа</text:span>.<draw:frame draw:style-name="mediacenter" draw:name="Кнопка &quot;Загрузить&quot; формы &quot;Электронная документация&quot; Legend" text:anchor-type="paragraph" draw:z-index="0" svg:width="17.912291666667cm" style:rel-width="100%"><draw:text-box><text:p text:style-name="legendcenter"><draw:frame draw:style-name="mediacenter" draw:name="Кнопка &quot;Загрузить&quot; формы &quot;Электронная документация&quot;" text:anchor-type="paragraph" draw:z-index="11" svg:width="17.912291666667cm" style:rel-width="100%" svg:height="10.662708333333cm" style:rel-height="scale"><draw:image xlink:href="Pictures/7f68d78376492641ca19fdcb8c2b03a6.png" xlink:type="simple" xlink:show="embed" xlink:actuate="onLoad"/></draw:frame>Кнопка "Загрузить" формы "Электронная документация"</text:p></draw:text-box></draw:frame><text:line-break/><text:line-break/></text:p>
        </text:list-item>
        <text:list-item>
          <text:p text:style-name="Numbering_20_1_Content"> В открывшемся модальном окне Windows <text:span text:style-name="Strong_20_Emphasis">Скачивание файла</text:span> нажмите кнопку <text:span text:style-name="Strong_20_Emphasis">Сохранить</text:span>.:term:user:148_1.png?direct |Модальное окно «Скачивание файла»}}<text:line-break/><text:line-break/></text:p>
        </text:list-item>
        <text:list-item>
          <text:p text:style-name="Numbering_20_1_Content_Last"> В открывшемся модальном окне <text:span text:style-name="Strong_20_Emphasis">Сохранить как</text:span> проведите стандартную процедуру Windows по сохранению файла.</text:p>
        </text:list-item>
      </text:list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term:user:02interface" text:style-name="Internet_20_link" text:visited-style-name="Visited_20_Internet_20_Link">Запуск Системы и её интерфейс</text:a></text:p>
        </text:list-item>
        <text:list-item>
          <text:p text:style-name="List_20_1_Content"> <text:a xlink:type="simple" xlink:href="http://wiki.sirena-travel.ru/term:user:03example" text:style-name="Internet_20_link" text:visited-style-name="Visited_20_Internet_20_Link">Пример оформления авиабилета</text:a></text:p>
        </text:list-item>
        <text:list-item>
          <text:p text:style-name="List_20_1_Content"> <text:a xlink:type="simple" xlink:href="http://wiki.sirena-travel.ru/term:user:04passdata" text:style-name="Internet_20_link" text:visited-style-name="Visited_20_Internet_20_Link">Указание данных о пассажирах</text:a></text:p>
        </text:list-item>
        <text:list-item>
          <text:p text:style-name="List_20_1_Content"> <text:a xlink:type="simple" xlink:href="http://wiki.sirena-travel.ru/term:user:05route" text:style-name="Internet_20_link" text:visited-style-name="Visited_20_Internet_20_Link">Формирование маршрута перелёта</text:a></text:p>
        </text:list-item>
        <text:list-item>
          <text:p text:style-name="List_20_1_Content"> <text:a xlink:type="simple" xlink:href="http://wiki.sirena-travel.ru/term:user:06ssr" text:style-name="Internet_20_link" text:visited-style-name="Visited_20_Internet_20_Link">Добавление специальных услуг (SSR) и ремарок</text:a></text:p>
        </text:list-item>
        <text:list-item>
          <text:p text:style-name="List_20_1_Content"> <text:a xlink:type="simple" xlink:href="http://wiki.sirena-travel.ru/term:user:07book" text:style-name="Internet_20_link" text:visited-style-name="Visited_20_Internet_20_Link">Бронирование заказа</text:a></text:p>
        </text:list-item>
        <text:list-item>
          <text:p text:style-name="List_20_1_Content"> <text:a xlink:type="simple" xlink:href="http://wiki.sirena-travel.ru/term:user:07services" text:style-name="Internet_20_link" text:visited-style-name="Visited_20_Internet_20_Link">Бронирование платных услуг</text:a></text:p>
        </text:list-item>
        <text:list-item>
          <text:p text:style-name="List_20_1_Content"> <text:a xlink:type="simple" xlink:href="http://wiki.sirena-travel.ru/term:user:09pnrlist" text:style-name="Internet_20_link" text:visited-style-name="Visited_20_Internet_20_Link">Работа со списком заказов</text:a></text:p>
        </text:list-item>
        <text:list-item>
          <text:p text:style-name="List_20_1_Content"> <text:a xlink:type="simple" xlink:href="http://wiki.sirena-travel.ru/term:user:10secondary" text:style-name="Internet_20_link" text:visited-style-name="Visited_20_Internet_20_Link">Вторичные операции с заказом</text:a></text:p>
        </text:list-item>
        <text:list-item>
          <text:p text:style-name="List_20_1_Content"> <text:a xlink:type="simple" xlink:href="http://wiki.sirena-travel.ru/term:user:11_1g" text:style-name="Internet_20_link" text:visited-style-name="Visited_20_Internet_20_Link">Заявки 1G</text:a></text:p>
        </text:list-item>
        <text:list-item>
          <text:p text:style-name="List_20_1_Content_Last"> <text:a xlink:type="simple" xlink:href="http://wiki.sirena-travel.ru/term:user:12appendix" text:style-name="Internet_20_link" text:visited-style-name="Visited_20_Internet_20_Link">Примеры использования приложе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3::37:31</meta:creation-date>
    <dc:creator>Generated</dc:creator>
    <dc:date>2026-08-30T13::37:31</dc:date>
    <dc:language>en-US</dc:language>
    <meta:editing-cycles>1</meta:editing-cycles>
    <meta:editing-duration>PT0S</meta:editing-duration>
    <dc:title>term:user:08pay</dc:title>
  </office:meta>
</office:document-meta>
</file>