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68d78376492641ca19fdcb8c2b03a6.png"/>
  <manifest:file-entry manifest:media-type="image/png" manifest:full-path="Pictures/73304c7776e5532ee61e8ad4cf405963.png"/>
  <manifest:file-entry manifest:media-type="image/png" manifest:full-path="Pictures/0649f29d975a8183fac22a8a95cbdc75.png"/>
  <manifest:file-entry manifest:media-type="image/png" manifest:full-path="Pictures/1b0f69fd8d05c29a9adf6f4e977a97e1.png"/>
  <manifest:file-entry manifest:media-type="image/png" manifest:full-path="Pictures/b5062d8044fa8e09cac23fad1f7c4413.png"/>
  <manifest:file-entry manifest:media-type="image/png" manifest:full-path="Pictures/a65b87c00bbd47b7eb04b857fe8f546c.png"/>
  <manifest:file-entry manifest:media-type="image/png" manifest:full-path="Pictures/59cc621e833b7f51eccbf4fe0fef7060.png"/>
  <manifest:file-entry manifest:media-type="image/png" manifest:full-path="Pictures/d703fd8893bf9a59f5c63273bea11f66.png"/>
  <manifest:file-entry manifest:media-type="image/png" manifest:full-path="Pictures/e13a3f079514e11467bde15264c3c6f5.png"/>
  <manifest:file-entry manifest:media-type="image/png" manifest:full-path="Pictures/c7f77add1befe6f7e9e3f7087c429752.png"/>
  <manifest:file-entry manifest:media-type="image/png" manifest:full-path="Pictures/666dc0f6513589314729cb124227174a.png"/>
  <manifest:file-entry manifest:media-type="image/png" manifest:full-path="Pictures/9ee81986d13cb881089b6aef6f2e2a7d.png"/>
  <manifest:file-entry manifest:media-type="image/png" manifest:full-path="Pictures/d886002d116ed490076766f9aebe3a20.png"/>
  <manifest:file-entry manifest:media-type="image/png" manifest:full-path="Pictures/51a819654f6726278caf587fd8a8b417.png"/>
  <manifest:file-entry manifest:media-type="image/png" manifest:full-path="Pictures/e87ababeefdb301410fe71bc5d7bd2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9pnrlist"/><text:bookmark-start text:name="__RefHeading___работа_со_списком_заказов_1"/><text:bookmark-start text:name="работа_со_списком_заказов"/>Работа со списком заказов<text:bookmark-end text:name="__RefHeading___работа_со_списком_заказов_1"/><text:bookmark-end text:name="работа_со_списком_заказов"/></text:h>
      <text:p text:style-name="Text_20_body">Для того чтобы приступить к работе со списком заказов, щёлкните по пункту <text:span text:style-name="Strong_20_Emphasis">Заказы</text:span> панели меню.</text:p>
      <text:p text:style-name="Text_20_body"><draw:frame draw:style-name="mediacenter" draw:name="Переход к списку заказов через панель меню Legend" text:anchor-type="paragraph" draw:z-index="0" svg:width="15.875cm"><draw:text-box><text:p text:style-name="legendcenter"><draw:frame draw:style-name="mediacenter" draw:name="Переход к списку заказов через панель меню" text:anchor-type="paragraph" draw:z-index="0" svg:width="15.875cm" svg:height="9.4499630723781cm"><draw:image xlink:href="Pictures/7f68d78376492641ca19fdcb8c2b03a6.png" xlink:type="simple" xlink:show="embed" xlink:actuate="onLoad"/></draw:frame>Переход к списку заказов через панель меню</text:p></draw:text-box></draw:frame></text:p>
      <text:p text:style-name="Horizontal_20_Line"/>
      <text:p text:style-name="Text_20_body"><draw:frame draw:style-name="mediacenter" draw:name="Открытие рабочего окна пункта &quot;Заказы&quot; Legend" text:anchor-type="paragraph" draw:z-index="0" svg:width="21.166666666667cm" style:rel-width="100%"><draw:text-box><text:p text:style-name="legendcenter"><draw:frame draw:style-name="mediacenter" draw:name="Открытие рабочего окна пункта &quot;Заказы&quot;" text:anchor-type="paragraph" draw:z-index="1" svg:width="21.166666666667cm" style:rel-width="100%" svg:height="1.3271704180064cm" style:rel-height="scale"><draw:image xlink:href="Pictures/73304c7776e5532ee61e8ad4cf405963.png" xlink:type="simple" xlink:show="embed" xlink:actuate="onLoad"/></draw:frame>Открытие рабочего окна пункта "Заказы"</text:p></draw:text-box></draw:frame></text:p>
      <text:h text:style-name="Heading_20_2" text:outline-level="2"><text:bookmark-start text:name="__RefHeading___поиск_заказов_2"/><text:bookmark-start text:name="поиск_заказов"/>Поиск заказов<text:bookmark-end text:name="__RefHeading___поиск_заказов_2"/><text:bookmark-end text:name="поиск_заказов"/></text:h>
      <text:p text:style-name="Text_20_body">Блок <text:span text:style-name="Strong_20_Emphasis">Поиск заказов</text:span> открывается в режиме поиска по заказам, установленном по умолчанию, и содержит параметры поиска заказов, созданных в Системе.</text:p>
      <text:p text:style-name="Text_20_body"><draw:frame draw:style-name="mediacenter" draw:name="Блок &quot;Поиск заказов&quot; Legend" text:anchor-type="paragraph" draw:z-index="0" svg:width="9.2604166666667cm" style:rel-width="100%"><draw:text-box><text:p text:style-name="legendcenter"><draw:frame draw:style-name="mediacenter" draw:name="Блок &quot;Поиск заказов&quot;" text:anchor-type="paragraph" draw:z-index="2" svg:width="9.2604166666667cm" style:rel-width="100%" svg:height="0.61006123310811cm" style:rel-height="scale"><draw:image xlink:href="Pictures/0649f29d975a8183fac22a8a95cbdc75.png" xlink:type="simple" xlink:show="embed" xlink:actuate="onLoad"/></draw:frame>Блок "Поиск заказов"</text:p></draw:text-box></draw:frame></text:p>
      <text:p text:style-name="Text_20_body">Для того чтобы провести поиск по указанным параметрам, нажмите кнопку <draw:frame draw:style-name="media" draw:name="3" text:anchor-type="as-char" draw:z-index="3" svg:width="1.4552083333333cm" svg:height="0.48506944444444cm"><draw:image xlink:href="Pictures/1b0f69fd8d05c29a9adf6f4e977a97e1.png" xlink:type="simple" xlink:show="embed" xlink:actuate="onLoad"/></draw:frame>.<text:line-break/>
<text:line-break/></text:p>
      <text:h text:style-name="Heading_20_2" text:outline-level="2"><text:bookmark-start text:name="__RefHeading___просмотр_данных_заказа_3"/><text:bookmark-start text:name="просмотр_данных_заказа"/>Просмотр данных заказа<text:bookmark-end text:name="__RefHeading___просмотр_данных_заказа_3"/><text:bookmark-end text:name="просмотр_данных_заказа"/></text:h>
      <text:p text:style-name="Text_20_body">Результаты поиска заказов представлены в блоке <text:span text:style-name="Strong_20_Emphasis">Список заказов</text:span>.</text:p>
      <text:p text:style-name="Text_20_body"><draw:frame draw:style-name="mediacenter" draw:name="Поиск по заказам Legend" text:anchor-type="paragraph" draw:z-index="0" svg:width="21.166666666667cm" style:rel-width="100%"><draw:text-box><text:p text:style-name="legendcenter"><draw:frame draw:style-name="mediacenter" draw:name="Поиск по заказам" text:anchor-type="paragraph" draw:z-index="4" svg:width="21.166666666667cm" style:rel-width="100%" svg:height="22.137614678899cm" style:rel-height="scale"><draw:image xlink:href="Pictures/b5062d8044fa8e09cac23fad1f7c4413.png" xlink:type="simple" xlink:show="embed" xlink:actuate="onLoad"/></draw:frame>Поиск по заказам</text:p></draw:text-box></draw:frame></text:p>
      <text:p text:style-name="Text_20_body">Результаты поиска пассажиров представлены в блоке <text:span text:style-name="Strong_20_Emphasis">Список пассажиров</text:span>.</text:p>
      <text:p text:style-name="Text_20_body"><draw:frame draw:style-name="mediacenter" draw:name="Поиск по пассажирам Legend" text:anchor-type="paragraph" draw:z-index="0" svg:width="21.166666666667cm" style:rel-width="100%"><draw:text-box><text:p text:style-name="legendcenter"><draw:frame draw:style-name="mediacenter" draw:name="Поиск по пассажирам" text:anchor-type="paragraph" draw:z-index="5" svg:width="21.166666666667cm" style:rel-width="100%" svg:height="6.2424617926477cm" style:rel-height="scale"><draw:image xlink:href="Pictures/a65b87c00bbd47b7eb04b857fe8f546c.png" xlink:type="simple" xlink:show="embed" xlink:actuate="onLoad"/></draw:frame>Поиск по пассажирам</text:p></draw:text-box></draw:frame></text:p>
      <text:p text:style-name="Text_20_body">Для того чтобы просмотреть информацию по заказу, щёлкните по строке с его номером. Справа от блока <text:span text:style-name="Strong_20_Emphasis">Список заказов</text:span> / <text:span text:style-name="Strong_20_Emphasis">Список пассажиров</text:span> откроется блок <text:span text:style-name="Strong_20_Emphasis">Заказ</text:span> с данными по выбранному заказу.</text:p>
      <text:p text:style-name="Text_20_body"><draw:frame draw:style-name="mediacenter" draw:name="Данные по заказу Legend" text:anchor-type="paragraph" draw:z-index="0" svg:width="21.166666666667cm" style:rel-width="100%"><draw:text-box><text:p text:style-name="legendcenter"><draw:frame draw:style-name="mediacenter" draw:name="Данные по заказу" text:anchor-type="paragraph" draw:z-index="6" svg:width="21.166666666667cm" style:rel-width="100%" svg:height="8.0517308440296cm" style:rel-height="scale"><draw:image xlink:href="Pictures/59cc621e833b7f51eccbf4fe0fef7060.png" xlink:type="simple" xlink:show="embed" xlink:actuate="onLoad"/></draw:frame>Данные по заказу</text:p></draw:text-box></draw:frame></text:p>
      <text:p text:style-name="Text_20_body">Доступны следующие операции:</text:p>
      <text:list text:style-name="List_20_1" text:continue-numbering="false">
        <text:list-item>
          <text:p text:style-name="List_20_1_Content_First"> обновить информацию (кнопка <draw:frame draw:style-name="media" draw:name="7" text:anchor-type="as-char" draw:z-index="7" svg:width="0.396875cm" svg:height="0.396875cm"><draw:image xlink:href="Pictures/d703fd8893bf9a59f5c63273bea11f66.png" xlink:type="simple" xlink:show="embed" xlink:actuate="onLoad"/></draw:frame> или <draw:frame draw:style-name="media" draw:name="8" text:anchor-type="as-char" draw:z-index="8" svg:width="1.5875cm" svg:height="0.41776315789474cm"><draw:image xlink:href="Pictures/e13a3f079514e11467bde15264c3c6f5.png" xlink:type="simple" xlink:show="embed" xlink:actuate="onLoad"/></draw:frame>);</text:p>
        </text:list-item>
        <text:list-item>
          <text:p text:style-name="List_20_1_Content"> просмотреть историю заказа (кнопка <draw:frame draw:style-name="media" draw:name="9" text:anchor-type="as-char" draw:z-index="9" svg:width="0.396875cm" svg:height="0.396875cm"><draw:image xlink:href="Pictures/c7f77add1befe6f7e9e3f7087c429752.png" xlink:type="simple" xlink:show="embed" xlink:actuate="onLoad"/></draw:frame>);</text:p>
        </text:list-item>
        <text:list-item>
          <text:p text:style-name="List_20_1_Content_Last"> перейти ко <text:a xlink:type="simple" xlink:href="http://wiki.sirena-travel.ru/term:user:10secondary" text:style-name="Internet_20_link" text:visited-style-name="Visited_20_Internet_20_Link">вторичным операциям с заказом</text:a> (кнопка <draw:frame draw:style-name="media" draw:name="10" text:anchor-type="as-char" draw:z-index="10" svg:width="3.96875cm" style:rel-width="100%" svg:height="0.58598993288591cm" style:rel-height="scale"><draw:image xlink:href="Pictures/666dc0f6513589314729cb124227174a.png" xlink:type="simple" xlink:show="embed" xlink:actuate="onLoad"/></draw:frame>)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торичные операции недоступны для заказов в статусах <text:span text:style-name="Source_20_Text">Отменён</text:span> и <text:span text:style-name="Source_20_Text">Билеты аннулированы</text:span>.</text:p>
          </table:table-cell>
        </table:table-row>
      </table:table>
      <text:h text:style-name="Heading_20_2" text:outline-level="2"><text:bookmark-start text:name="__RefHeading___очереди_заказов_4"/><text:bookmark-start text:name="очереди_заказов"/>Очереди заказов<text:bookmark-end text:name="__RefHeading___очереди_заказов_4"/><text:bookmark-end text:name="очереди_заказов"/></text:h>
      <text:p text:style-name="Text_20_body">Очередь представляет собой группу заказов, которая автоматически составляется в Системе, если для завершения их обработки необходимы дополнительные действия пользователя, или завершение обработки в заданных пользователем параметрах невозможно по какой-либо причине. Очереди заказов формируются по данным всего офиса.</text:p>
      <text:p text:style-name="Text_20_body">Работа со списком очередей осуществляется в рабочей области поиска заказов пункта меню <text:span text:style-name="Strong_20_Emphasis">Заказы</text:span>.</text:p>
      <text:p text:style-name="Text_20_body"><draw:frame draw:style-name="mediacenter" draw:name="Работа с очередями Legend" text:anchor-type="paragraph" draw:z-index="0" svg:width="21.166666666667cm" style:rel-width="100%"><draw:text-box><text:p text:style-name="legendcenter"><draw:frame draw:style-name="mediacenter" draw:name="Работа с очередями" text:anchor-type="paragraph" draw:z-index="11" svg:width="21.166666666667cm" style:rel-width="100%" svg:height="34.728832951945cm" style:rel-height="scale"><draw:image xlink:href="Pictures/9ee81986d13cb881089b6aef6f2e2a7d.png" xlink:type="simple" xlink:show="embed" xlink:actuate="onLoad"/></draw:frame>Работа с очередями</text:p></draw:text-box></draw:frame></text:p>
      <text:p text:style-name="Text_20_body">Каждая очередь представлена в списке в следующем формате:</text:p>
      <text:list text:style-name="List_20_1" text:continue-numbering="false">
        <text:list-item>
          <text:p text:style-name="List_20_1_Content_First"> номер очереди (указывается после знака №);</text:p>
        </text:list-item>
        <text:list-item>
          <text:p text:style-name="List_20_1_Content"> название очереди (указывается после номера очереди);</text:p>
        </text:list-item>
        <text:list-item>
          <text:p text:style-name="List_20_1_Content_Last"> количество заказов в очереди (указывается в скобках после названия очереди).</text:p>
        </text:list-item>
      </text:list>
      <text:p text:style-name="Text_20_body">Например, очередь <text:span text:style-name="Strong_20_Emphasis">№88 - КАТ31 (32)</text:span> имеет следующие характеристики:</text:p>
      <text:list text:style-name="List_20_1" text:continue-numbering="false">
        <text:list-item>
          <text:p text:style-name="List_20_1_Content_First"> номер — 88;</text:p>
        </text:list-item>
        <text:list-item>
          <text:p text:style-name="List_20_1_Content"> название — КАТ31;</text:p>
        </text:list-item>
        <text:list-item>
          <text:p text:style-name="List_20_1_Content_Last"> количество заказов — 32.</text:p>
        </text:list-item>
      </text:list>
      <text:p text:style-name="Text_20_body">Для того чтобы найти определённую очередь заказов, введите её номер или название (возможен поиск по части названия) в индексное поле и нажмите кнопку <text:span text:style-name="Strong_20_Emphasis">Обновить</text:span>. Будет выведен список очередей, соответствующий данным, которые указаны в индексном поле.</text:p>
      <text:p text:style-name="Text_20_body"><draw:frame draw:style-name="mediacenter" draw:name="Результат поиска очередей Legend" text:anchor-type="paragraph" draw:z-index="0" svg:width="9.2604166666667cm" style:rel-width="100%"><draw:text-box><text:p text:style-name="legendcenter"><draw:frame draw:style-name="mediacenter" draw:name="Результат поиска очередей" text:anchor-type="paragraph" draw:z-index="12" svg:width="9.2604166666667cm" style:rel-width="100%" svg:height="6.4037055619266cm" style:rel-height="scale"><draw:image xlink:href="Pictures/d886002d116ed490076766f9aebe3a20.png" xlink:type="simple" xlink:show="embed" xlink:actuate="onLoad"/></draw:frame>Результат поиска очередей</text:p></draw:text-box></draw:frame></text:p>
      <text:p text:style-name="Text_20_body">Для добавления заказа, просматриваемого в данный момент, в очередь, нажмите кнопку <text:span text:style-name="Strong_20_Emphasis">Добавить</text:span> в блоке <text:span text:style-name="Strong_20_Emphasis">Заказ</text:span> и укажите номер очереди, в которую будет отправлен этот заказ.</text:p>
      <text:p text:style-name="Text_20_body">Для того чтобы просмотреть содержание очереди заказов, щёлкните по её строке в списке.</text:p>
      <text:p text:style-name="Text_20_body"><draw:frame draw:style-name="mediacenter" draw:name="Выбор очереди из списка Legend" text:anchor-type="paragraph" draw:z-index="0" svg:width="9.2604166666667cm" style:rel-width="100%"><draw:text-box><text:p text:style-name="legendcenter"><draw:frame draw:style-name="mediacenter" draw:name="Выбор очереди из списка" text:anchor-type="paragraph" draw:z-index="13" svg:width="9.2604166666667cm" style:rel-width="100%" svg:height="4.0475993377483cm" style:rel-height="scale"><draw:image xlink:href="Pictures/51a819654f6726278caf587fd8a8b417.png" xlink:type="simple" xlink:show="embed" xlink:actuate="onLoad"/></draw:frame>Выбор очереди из списка</text:p></draw:text-box></draw:frame></text:p>
      <text:p text:style-name="Text_20_body">В блоке <text:span text:style-name="Strong_20_Emphasis">Список</text:span> <text:span text:style-name="Strong_20_Emphasis">заказов</text:span> будет представлен список заказов из выбранной очереди, а в блоке <text:span text:style-name="Strong_20_Emphasis">Заказ</text:span> откроется просмотр первого заказа из этой очереди.</text:p>
      <text:p text:style-name="Text_20_body"><draw:frame draw:style-name="mediacenter" draw:name="Просмотр списка заказа из выбранной очереди Legend" text:anchor-type="paragraph" draw:z-index="0" svg:width="21.166666666667cm" style:rel-width="100%"><draw:text-box><text:p text:style-name="legendcenter"><draw:frame draw:style-name="mediacenter" draw:name="Просмотр списка заказа из выбранной очереди" text:anchor-type="paragraph" draw:z-index="14" svg:width="21.166666666667cm" style:rel-width="100%" svg:height="19.887713997986cm" style:rel-height="scale"><draw:image xlink:href="Pictures/e87ababeefdb301410fe71bc5d7bd237.png" xlink:type="simple" xlink:show="embed" xlink:actuate="onLoad"/></draw:frame>Просмотр списка заказа из выбранной очереди</text:p></draw:text-box></draw:frame></text:p>
      <text:p text:style-name="Text_20_body">Доступны следующие действия над заказом, открытым для просмотра в блоке <text:span text:style-name="Strong_20_Emphasis">Заказ</text:span>:</text:p>
      <text:list text:style-name="List_20_1" text:continue-numbering="false">
        <text:list-item>
          <text:p text:style-name="List_20_1_Content_First"> принять изменения от перевозчика (подтвердить все корректировки заказа, которые предложены авиакомпанией для завершения его оформления: например, по пересадкам на маршруте перелёта, по состоянию бронирования дополнительных услуг) — кнопка <text:span text:style-name="Strong_20_Emphasis">Принять</text:span>;</text:p>
        </text:list-item>
        <text:list-item>
          <text:p text:style-name="List_20_1_Content"> переместить в другую очередь — кнопка <text:span text:style-name="Strong_20_Emphasis">Переместить</text:span>;</text:p>
        </text:list-item>
        <text:list-item>
          <text:p text:style-name="List_20_1_Content"> удалить из очереди — кнопка <text:span text:style-name="Strong_20_Emphasis">Удалить</text:span>;</text:p>
        </text:list-item>
        <text:list-item>
          <text:p text:style-name="List_20_1_Content_Last"> перейти к <text:a xlink:type="simple" xlink:href="http://wiki.sirena-travel.ru/term:user:10secondary" text:style-name="Internet_20_link" text:visited-style-name="Visited_20_Internet_20_Link">вторичным операциям с заказом</text:a> — кнопка <text:span text:style-name="Strong_20_Emphasis">Операции с заказом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32:55</meta:creation-date>
    <dc:creator>Generated</dc:creator>
    <dc:date>2026-08-22T14::32:55</dc:date>
    <dc:language>en-US</dc:language>
    <meta:editing-cycles>1</meta:editing-cycles>
    <meta:editing-duration>PT0S</meta:editing-duration>
    <dc:title>term:user:09pnrlist</dc:title>
  </office:meta>
</office:document-meta>
</file>