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a6c83bcc2b6c2cd7b2ad5b2236d39a.png"/>
  <manifest:file-entry manifest:media-type="image/png" manifest:full-path="Pictures/9c93f90e21fceb1042b33116efb99b8f.png"/>
  <manifest:file-entry manifest:media-type="image/png" manifest:full-path="Pictures/e1247d5b8d23b3b243aea3b443a82ba1.png"/>
  <manifest:file-entry manifest:media-type="image/png" manifest:full-path="Pictures/f095a10d5d163a89334370a6f439743c.png"/>
  <manifest:file-entry manifest:media-type="image/png" manifest:full-path="Pictures/b2e25ecfb461f59be7d3c9f53fe430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:00split"/><text:bookmark-start text:name="__RefHeading___деление_1"/><text:bookmark-start text:name="деление"/>Деление<text:bookmark-end text:name="__RefHeading___деление_1"/><text:bookmark-end text:name="деление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Операция деления заказа доступна при наличии в заказе двух и более пассажиров.</text:p>
          </table:table-cell>
        </table:table-row>
      </table:table>
      <text:p text:style-name="Text_20_body"><draw:frame draw:style-name="mediacenter" draw:name="Блок &quot;Заказ&quot; с кнопками операций Legend" text:anchor-type="paragraph" draw:z-index="0" svg:width="11.086041666667cm"><draw:text-box><text:p text:style-name="legendcenter"><draw:frame draw:style-name="mediacenter" draw:name="Блок &quot;Заказ&quot; с кнопками операций" text:anchor-type="paragraph" draw:z-index="0" svg:width="11.086041666667cm" svg:height="16.086666666667cm"><draw:image xlink:href="Pictures/f6a6c83bcc2b6c2cd7b2ad5b2236d39a.png" xlink:type="simple" xlink:show="embed" xlink:actuate="onLoad"/></draw:frame>Блок "Заказ" с кнопками операций</text:p></draw:text-box></draw:frame></text:p>
      <text:p text:style-name="Text_20_body">Данная операция представляет собой перенос выбранных записей пассажиров из исходного заказа в отдельный заказ, который автоматически создаётся Системой.</text:p>
      <text:p text:style-name="Text_20_body">Для того чтобы провести деление заказа:</text:p>
      <text:p text:style-name="Text_20_body">1. Нажмите кнопку <text:span text:style-name="Strong_20_Emphasis">Деление</text:span> в блоке <text:span text:style-name="Strong_20_Emphasis">Заказ</text:span>. Будет представлена форма <text:span text:style-name="Strong_20_Emphasis">Деление</text:span>.</text:p>
      <text:p text:style-name="Text_20_body"><draw:frame draw:style-name="mediacenter" draw:name="Форма &quot;Деление&quot; Legend" text:anchor-type="paragraph" draw:z-index="0" svg:width="22.70125cm" style:rel-width="100%"><draw:text-box><text:p text:style-name="legendcenter"><draw:frame draw:style-name="mediacenter" draw:name="Форма &quot;Деление&quot;" text:anchor-type="paragraph" draw:z-index="1" svg:width="22.70125cm" style:rel-width="100%" svg:height="16.086666666667cm" style:rel-height="scale"><draw:image xlink:href="Pictures/9c93f90e21fceb1042b33116efb99b8f.png" xlink:type="simple" xlink:show="embed" xlink:actuate="onLoad"/></draw:frame>Форма "Деление"</text:p></draw:text-box></draw:frame></text:p>
      <text:p text:style-name="Text_20_body">2. На форме <text:span text:style-name="Strong_20_Emphasis">Деление</text:span> выберите пассажира(-ов), записи которых будут перенесены в новый заказ.</text:p>
      <text:p text:style-name="Text_20_body">3. Нажмите кнопку <text:span text:style-name="Strong_20_Emphasis">Разделить</text:span> и подтвердите операцию, нажав кнопку <text:span text:style-name="Strong_20_Emphasis">Да</text:span> в модальном окне <text:span text:style-name="Strong_20_Emphasis">Деление заказа</text:span>.</text:p>
      <text:p text:style-name="Text_20_body"><draw:frame draw:style-name="mediacenter" draw:name="Подтверждение операции деления заказа Legend" text:anchor-type="paragraph" draw:z-index="0" svg:width="22.70125cm" style:rel-width="100%"><draw:text-box><text:p text:style-name="legendcenter"><draw:frame draw:style-name="mediacenter" draw:name="Подтверждение операции деления заказа" text:anchor-type="paragraph" draw:z-index="2" svg:width="22.70125cm" style:rel-width="100%" svg:height="5.7414583333333cm" style:rel-height="scale"><draw:image xlink:href="Pictures/e1247d5b8d23b3b243aea3b443a82ba1.png" xlink:type="simple" xlink:show="embed" xlink:actuate="onLoad"/></draw:frame>Подтверждение операции деления заказа</text:p></draw:text-box></draw:frame></text:p>
      <text:p text:style-name="Text_20_body">В результате будет представлен заказ, в который перенесены записи выбранных пассажиров.</text:p>
      <text:p text:style-name="Text_20_body"><draw:frame draw:style-name="mediacenter" draw:name="Пример заказа, созданного при операции деления Legend" text:anchor-type="paragraph" draw:z-index="0" svg:width="11.086041666667cm"><draw:text-box><text:p text:style-name="legendcenter"><draw:frame draw:style-name="mediacenter" draw:name="Пример заказа, созданного при операции деления" text:anchor-type="paragraph" draw:z-index="3" svg:width="11.086041666667cm" svg:height="16.086666666667cm"><draw:image xlink:href="Pictures/f095a10d5d163a89334370a6f439743c.png" xlink:type="simple" xlink:show="embed" xlink:actuate="onLoad"/></draw:frame>Пример заказа, созданного при операции деления</text:p></draw:text-box></draw:frame></text:p>
      <text:p text:style-name="Text_20_body">Разделение заказа отражается ремарками, обозначающими связь исходного и нового заказов. Данные ремарки вносятся в раздел <text:span text:style-name="Strong_20_Emphasis">Ремарки</text:span> блока <text:span text:style-name="Strong_20_Emphasis">Заказ</text:span>.</text:p>
      <text:p text:style-name="Text_20_body"><draw:frame draw:style-name="mediacenter" draw:name="Ремарки, показывающие связь исходного и нового заказов Legend" text:anchor-type="paragraph" draw:z-index="0" svg:width="22.568958333333cm" style:rel-width="100%"><draw:text-box><text:p text:style-name="legendcenter"><draw:frame draw:style-name="mediacenter" draw:name="Ремарки, показывающие связь исходного и нового заказов" text:anchor-type="paragraph" draw:z-index="4" svg:width="22.568958333333cm" style:rel-width="100%" svg:height="13.731875cm" style:rel-height="scale"><draw:image xlink:href="Pictures/b2e25ecfb461f59be7d3c9f53fe430bf.png" xlink:type="simple" xlink:show="embed" xlink:actuate="onLoad"/></draw:frame>Ремарки, показывающие связь исходного и нового заказов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term:user:10secondary:01annul" text:style-name="Internet_20_link" text:visited-style-name="Visited_20_Internet_20_Link">Аннуляция</text:a></text:p>
        </text:list-item>
        <text:list-item>
          <text:p text:style-name="List_20_1_Content"> <text:a xlink:type="simple" xlink:href="http://wiki.sirena-travel.ru/term:user:10secondary:02snyatie" text:style-name="Internet_20_link" text:visited-style-name="Visited_20_Internet_20_Link">Снятие мест</text:a></text:p>
        </text:list-item>
        <text:list-item>
          <text:p text:style-name="List_20_1_Content"> <text:a xlink:type="simple" xlink:href="http://wiki.sirena-travel.ru/term:user:10secondary:03refund" text:style-name="Internet_20_link" text:visited-style-name="Visited_20_Internet_20_Link">Возврат билета</text:a></text:p>
        </text:list-item>
        <text:list-item>
          <text:p text:style-name="List_20_1_Content_Last"> <text:a xlink:type="simple" xlink:href="http://wiki.sirena-travel.ru/term:user:10secondary:04change" text:style-name="Internet_20_link" text:visited-style-name="Visited_20_Internet_20_Link">Обмен биле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term:user:11_1g" text:style-name="Internet_20_link" text:visited-style-name="Visited_20_Internet_20_Link">Заявки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1:40</meta:creation-date>
    <dc:creator>Generated</dc:creator>
    <dc:date>2026-08-22T14::21:40</dc:date>
    <dc:language>en-US</dc:language>
    <meta:editing-cycles>1</meta:editing-cycles>
    <meta:editing-duration>PT0S</meta:editing-duration>
    <dc:title>term:user:10secondary:00split</dc:title>
  </office:meta>
</office:document-meta>
</file>