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4936d9077b1571bfd491988ba398af.png"/>
  <manifest:file-entry manifest:media-type="image/png" manifest:full-path="Pictures/ea63f04619fd51fbd487c0b1d949058d.png"/>
  <manifest:file-entry manifest:media-type="image/png" manifest:full-path="Pictures/2f87a3e29d78c090f326b87600e93e2e.png"/>
  <manifest:file-entry manifest:media-type="image/png" manifest:full-path="Pictures/664afd1db3564896a7ce12bb2396451a.png"/>
  <manifest:file-entry manifest:media-type="image/png" manifest:full-path="Pictures/666dc0f6513589314729cb124227174a.png"/>
  <manifest:file-entry manifest:media-type="image/png" manifest:full-path="Pictures/f6a6c83bcc2b6c2cd7b2ad5b2236d3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0secondary"/><text:bookmark-start text:name="__RefHeading___вторичные_операции_с_заказом_1"/><text:bookmark-start text:name="вторичные_операции_с_заказом"/>Вторичные операции с заказом<text:bookmark-end text:name="__RefHeading___вторичные_операции_с_заказом_1"/><text:bookmark-end text:name="вторичные_операции_с_заказом"/></text:h>
      <text:p text:style-name="Text_20_body">С оплаченными заказами могут быть проведены следующие вторичные операции:</text:p>
      <text:list text:style-name="List_20_1" text:continue-numbering="false">
        <text:list-item>
          <text:p text:style-name="List_20_1_Content_First"> <text:a xlink:type="simple" xlink:href="http://wiki.sirena-travel.ru/term:user:10secondary:01annul" text:style-name="Internet_20_link" text:visited-style-name="Visited_20_Internet_20_Link">аннуляция</text:a>;</text:p>
        </text:list-item>
        <text:list-item>
          <text:p text:style-name="List_20_1_Content"> <text:a xlink:type="simple" xlink:href="http://wiki.sirena-travel.ru/term:user:10secondary:02snyatie" text:style-name="Internet_20_link" text:visited-style-name="Visited_20_Internet_20_Link">снятие мест</text:a>;</text:p>
        </text:list-item>
        <text:list-item>
          <text:p text:style-name="List_20_1_Content"> <text:a xlink:type="simple" xlink:href="http://wiki.sirena-travel.ru/term:user:10secondary:03refund" text:style-name="Internet_20_link" text:visited-style-name="Visited_20_Internet_20_Link">возврат билетов</text:a>;</text:p>
        </text:list-item>
        <text:list-item>
          <text:p text:style-name="List_20_1_Content_Last"> <text:a xlink:type="simple" xlink:href="http://wiki.sirena-travel.ru/term:user:10secondary:04change" text:style-name="Internet_20_link" text:visited-style-name="Visited_20_Internet_20_Link">обмен билетов</text:a>.</text:p>
        </text:list-item>
      </text:list>
      <text:p text:style-name="Text_20_body">Схемы процессов представлены на рисунках ниже.</text:p>
      <text:p text:style-name="Text_20_body"><draw:frame draw:style-name="mediacenter" draw:name="Процесс аннуляции заказа Legend" text:anchor-type="paragraph" draw:z-index="0" svg:width="18.520833333333cm" style:rel-width="100%"><draw:text-box><text:p text:style-name="legendcenter"><draw:frame draw:style-name="mediacenter" draw:name="Процесс аннуляции заказа" text:anchor-type="paragraph" draw:z-index="0" svg:width="18.520833333333cm" style:rel-width="100%" svg:height="9.1756315700237cm" style:rel-height="scale"><draw:image xlink:href="Pictures/804936d9077b1571bfd491988ba398af.png" xlink:type="simple" xlink:show="embed" xlink:actuate="onLoad"/></draw:frame>Процесс аннуляции заказа</text:p></draw:text-box></draw:frame></text:p>
      <text:p text:style-name="Horizontal_20_Line"/>
      <text:p text:style-name="Text_20_body"><draw:frame draw:style-name="mediacenter" draw:name="Процесс снятия мест Legend" text:anchor-type="paragraph" draw:z-index="0" svg:width="18.520833333333cm" style:rel-width="100%"><draw:text-box><text:p text:style-name="legendcenter"><draw:frame draw:style-name="mediacenter" draw:name="Процесс снятия мест" text:anchor-type="paragraph" draw:z-index="1" svg:width="18.520833333333cm" style:rel-width="100%" svg:height="8.5777990264256cm" style:rel-height="scale"><draw:image xlink:href="Pictures/ea63f04619fd51fbd487c0b1d949058d.png" xlink:type="simple" xlink:show="embed" xlink:actuate="onLoad"/></draw:frame>Процесс снятия мест</text:p></draw:text-box></draw:frame></text:p>
      <text:p text:style-name="Horizontal_20_Line"/>
      <text:p text:style-name="Text_20_body"><draw:frame draw:style-name="mediacenter" draw:name="Процесс возврата билетов Legend" text:anchor-type="paragraph" draw:z-index="0" svg:width="18.520833333333cm" style:rel-width="100%"><draw:text-box><text:p text:style-name="legendcenter"><draw:frame draw:style-name="mediacenter" draw:name="Процесс возврата билетов" text:anchor-type="paragraph" draw:z-index="2" svg:width="18.520833333333cm" style:rel-width="100%" svg:height="9.4424132947977cm" style:rel-height="scale"><draw:image xlink:href="Pictures/2f87a3e29d78c090f326b87600e93e2e.png" xlink:type="simple" xlink:show="embed" xlink:actuate="onLoad"/></draw:frame>Процесс возврата билетов</text:p></draw:text-box></draw:frame></text:p>
      <text:p text:style-name="Horizontal_20_Line"/>
      <text:p text:style-name="Text_20_body"><draw:frame draw:style-name="mediacenter" draw:name="Процесс обмена билетов Legend" text:anchor-type="paragraph" draw:z-index="0" svg:width="18.520833333333cm" style:rel-width="100%"><draw:text-box><text:p text:style-name="legendcenter"><draw:frame draw:style-name="mediacenter" draw:name="Процесс обмена билетов" text:anchor-type="paragraph" draw:z-index="3" svg:width="18.520833333333cm" style:rel-width="100%" svg:height="18.49684261658cm" style:rel-height="scale"><draw:image xlink:href="Pictures/664afd1db3564896a7ce12bb2396451a.png" xlink:type="simple" xlink:show="embed" xlink:actuate="onLoad"/></draw:frame>Процесс обмена билетов</text:p></draw:text-box></draw:frame>
<text:line-break/></text:p>
      <text:h text:style-name="Heading_20_2" text:outline-level="2"><text:bookmark-start text:name="__RefHeading___переход_ко_вторичным_операциям_2"/><text:bookmark-start text:name="переход_ко_вторичным_операциям"/>Переход ко вторичным операциям<text:bookmark-end text:name="__RefHeading___переход_ко_вторичным_операциям_2"/><text:bookmark-end text:name="переход_ко_вторичным_операциям"/></text:h>
      <text:p text:style-name="Text_20_body">Переход ко вторичным операциям с заказом осуществляется по кнопке <draw:frame draw:style-name="media" draw:name="4" text:anchor-type="as-char" draw:z-index="4" svg:width="3.7041666666667cm" style:rel-width="100%" svg:height="0.54692393736018cm" style:rel-height="scale"><draw:image xlink:href="Pictures/666dc0f6513589314729cb124227174a.png" xlink:type="simple" xlink:show="embed" xlink:actuate="onLoad"/></draw:frame> в разделе меню <text:span text:style-name="Strong_20_Emphasis">Заказы</text:span>. В рабочей области будет представлен блок <text:span text:style-name="Strong_20_Emphasis">Заказ</text:span> с кнопками операций:<text:line-break/>
<text:line-break/>
<draw:frame draw:style-name="mediacenter" draw:name="Блок &quot;Заказ&quot; с кнопками операций Legend" text:anchor-type="paragraph" draw:z-index="0" svg:width="10.583333333333cm"><draw:text-box><text:p text:style-name="legendcenter"><draw:frame draw:style-name="mediacenter" draw:name="Блок &quot;Заказ&quot; с кнопками операций" text:anchor-type="paragraph" draw:z-index="5" svg:width="10.583333333333cm" svg:height="15.357199681782cm"><draw:image xlink:href="Pictures/f6a6c83bcc2b6c2cd7b2ad5b2236d39a.png" xlink:type="simple" xlink:show="embed" xlink:actuate="onLoad"/></draw:frame>Блок "Заказ" с кнопками операций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Если рабочим сеансом является B1G, то при нажатии кнопок операций осуществляется переход к <text:a xlink:type="simple" xlink:href="http://wiki.sirena-travel.ru/term:user:11_1g:04flow" text:style-name="Internet_20_link" text:visited-style-name="Visited_20_Internet_20_Link">созданию соответствующей заявки 1G</text:a>.</text:p>
          </table:table-cell>
        </table:table-row>
      </table:table>
      <text:p text:style-name="Text_20_body"><text:line-break/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term:user:09pnrlist" text:style-name="Internet_20_link" text:visited-style-name="Visited_20_Internet_20_Link">Работа со списком заказов</text:a></text:p>
        </text:list-item>
        <text:list-item>
          <text:p text:style-name="List_20_1_Content"> <text:a xlink:type="simple" xlink:href="http://wiki.sirena-travel.ru/term:user:11_1g" text:style-name="Internet_20_link" text:visited-style-name="Visited_20_Internet_20_Link">Заявки 1G</text:a></text:p>
        </text:list-item>
        <text:list-item>
          <text:p text:style-name="List_20_1_Content_Last"> <text:a xlink:type="simple" xlink:href="http://wiki.sirena-travel.ru/term:user:12appendix" text:style-name="Internet_20_link" text:visited-style-name="Visited_20_Internet_20_Link">Примеры использования приложе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4::38:39</meta:creation-date>
    <dc:creator>Generated</dc:creator>
    <dc:date>2026-08-30T14::38:39</dc:date>
    <dc:language>en-US</dc:language>
    <meta:editing-cycles>1</meta:editing-cycles>
    <meta:editing-duration>PT0S</meta:editing-duration>
    <dc:title>term:user:10secondary</dc:title>
  </office:meta>
</office:document-meta>
</file>