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af26a9d095e647e49803e666909aa7.png"/>
  <manifest:file-entry manifest:media-type="image/png" manifest:full-path="Pictures/034621bdc5bee0e6dbe90cc7cbdd3853.png"/>
  <manifest:file-entry manifest:media-type="image/png" manifest:full-path="Pictures/818b387d1e01df22f74d28fbae6a229b.png"/>
  <manifest:file-entry manifest:media-type="image/png" manifest:full-path="Pictures/9f426cb0182657982a0de289c3d666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1_1g:01view"/><text:bookmark-start text:name="__RefHeading___поиск_и_просмотр_заявок_1"/><text:bookmark-start text:name="поиск_и_просмотр_заявок"/>Поиск и просмотр заявок<text:bookmark-end text:name="__RefHeading___поиск_и_просмотр_заявок_1"/><text:bookmark-end text:name="поиск_и_просмотр_заявок"/></text:h>
      <text:p text:style-name="Text_20_body">Для поиска заявок укажите их параметры в блоке <text:span text:style-name="Strong_20_Emphasis">Список заявок</text:span> и нажмите кнопку <text:span text:style-name="Strong_20_Emphasis">Найти</text:span>. В таблицу под панелью поиска будут выведены результаты.</text:p>
      <text:p text:style-name="Text_20_body"><draw:frame draw:style-name="mediacenter" draw:name="Результаты поиска заявок 1G Legend" text:anchor-type="paragraph" draw:z-index="0" svg:width="25.347083333333cm" style:rel-width="100%"><draw:text-box><text:p text:style-name="legendcenter"><draw:frame draw:style-name="mediacenter" draw:name="Результаты поиска заявок 1G" text:anchor-type="paragraph" draw:z-index="0" svg:width="25.347083333333cm" style:rel-width="100%" svg:height="16.166041666667cm" style:rel-height="scale"><draw:image xlink:href="Pictures/56af26a9d095e647e49803e666909aa7.png" xlink:type="simple" xlink:show="embed" xlink:actuate="onLoad"/></draw:frame>Результаты поиска заявок 1G</text:p></draw:text-box></draw:frame></text:p>
      <text:p text:style-name="Text_20_body">Для просмотра содержания заявки щёлкните по строке заявки в результатах поиска. Данные будут представлены в блоке <text:span text:style-name="Strong_20_Emphasis">Информация по заявке</text:span>.</text:p>
      <text:p text:style-name="Text_20_body"><draw:frame draw:style-name="mediacenter" draw:name="Просмотр заявки Legend" text:anchor-type="paragraph" draw:z-index="0" svg:width="38.364583333333cm" style:rel-width="100%"><draw:text-box><text:p text:style-name="legendcenter"><draw:frame draw:style-name="mediacenter" draw:name="Просмотр заявки" text:anchor-type="paragraph" draw:z-index="1" svg:width="38.364583333333cm" style:rel-width="100%" svg:height="16.218958333333cm" style:rel-height="scale"><draw:image xlink:href="Pictures/034621bdc5bee0e6dbe90cc7cbdd3853.png" xlink:type="simple" xlink:show="embed" xlink:actuate="onLoad"/></draw:frame>Просмотр заявки</text:p></draw:text-box></draw:frame></text:p>
      <text:p text:style-name="Text_20_body">В этом блоке осуществляется <text:a xlink:type="simple" xlink:href="http://wiki.sirena-travel.ru/term:user:11_1g:02comm" text:style-name="Internet_20_link" text:visited-style-name="Visited_20_Internet_20_Link">комментирование заявки</text:a>.</text:p>
      <text:p text:style-name="Text_20_body">Для просмотра истории операций по заявке щёлкните по выбранному номеру заявки в колонке <text:span text:style-name="Strong_20_Emphasis">№ заявки</text:span>. Данные будут представлены в модальном окне <text:span text:style-name="Strong_20_Emphasis">История операций по заявке</text:span>.</text:p>
      <text:p text:style-name="Text_20_body"><draw:frame draw:style-name="mediacenter" draw:name="История операций по заявке Legend" text:anchor-type="paragraph" draw:z-index="0" svg:width="23.865416666667cm" style:rel-width="100%"><draw:text-box><text:p text:style-name="legendcenter"><draw:frame draw:style-name="mediacenter" draw:name="История операций по заявке" text:anchor-type="paragraph" draw:z-index="2" svg:width="23.865416666667cm" style:rel-width="100%" svg:height="7.9904166666667cm" style:rel-height="scale"><draw:image xlink:href="Pictures/818b387d1e01df22f74d28fbae6a229b.png" xlink:type="simple" xlink:show="embed" xlink:actuate="onLoad"/></draw:frame>История операций по заявке</text:p></draw:text-box></draw:frame></text:p>
      <text:p text:style-name="Text_20_body">Для просмотра истории операций по заказу щёлкните по его номеру в колонке <text:span text:style-name="Strong_20_Emphasis">№ PNR</text:span> выбранной заявки. Данные будут представлены в модальном окне <text:span text:style-name="Strong_20_Emphasis">История операций по заказу</text:span>.</text:p>
      <text:p text:style-name="Text_20_body"><draw:frame draw:style-name="mediacenter" draw:name="История операций по заказу Legend" text:anchor-type="paragraph" draw:z-index="0" svg:width="13.282083333333cm"><draw:text-box><text:p text:style-name="legendcenter"><draw:frame draw:style-name="mediacenter" draw:name="История операций по заказу" text:anchor-type="paragraph" draw:z-index="3" svg:width="13.282083333333cm" svg:height="9.3133333333333cm"><draw:image xlink:href="Pictures/9f426cb0182657982a0de289c3d66614.png" xlink:type="simple" xlink:show="embed" xlink:actuate="onLoad"/></draw:frame>История операций по заказу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11_1g:02comm" text:style-name="Internet_20_link" text:visited-style-name="Visited_20_Internet_20_Link">Комментирование заявок</text:a></text:p>
        </text:list-item>
        <text:list-item>
          <text:p text:style-name="List_20_1_Content"> <text:a xlink:type="simple" xlink:href="http://wiki.sirena-travel.ru/term:user:11_1g:03new" text:style-name="Internet_20_link" text:visited-style-name="Visited_20_Internet_20_Link">Создание заявки вручную</text:a></text:p>
        </text:list-item>
        <text:list-item>
          <text:p text:style-name="List_20_1_Content_Last"> <text:a xlink:type="simple" xlink:href="http://wiki.sirena-travel.ru/term:user:11_1g:04flow" text:style-name="Internet_20_link" text:visited-style-name="Visited_20_Internet_20_Link">Обработка заявок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21:09</meta:creation-date>
    <dc:creator>Generated</dc:creator>
    <dc:date>2026-08-30T15::21:09</dc:date>
    <dc:language>en-US</dc:language>
    <meta:editing-cycles>1</meta:editing-cycles>
    <meta:editing-duration>PT0S</meta:editing-duration>
    <dc:title>term:user:11_1g:01view</dc:title>
  </office:meta>
</office:document-meta>
</file>