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bf7f036ceeb8a15ab4ef67de72f27a6.png"/>
  <manifest:file-entry manifest:media-type="image/png" manifest:full-path="Pictures/b9040dfd101e50f31ca67d3c063daa8a.png"/>
  <manifest:file-entry manifest:media-type="image/png" manifest:full-path="Pictures/5fd270338234042493122b3a98371f5f.png"/>
  <manifest:file-entry manifest:media-type="image/png" manifest:full-path="Pictures/ce5774092656a4556021d4061fb6933f.png"/>
  <manifest:file-entry manifest:media-type="image/png" manifest:full-path="Pictures/243e01fd4516468adc52e93b984dfe09.png"/>
  <manifest:file-entry manifest:media-type="image/png" manifest:full-path="Pictures/b0e038154735feab5b3b7a8b52c56d4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m:user:11_1g:04flow"/><text:bookmark-start text:name="__RefHeading___обработка_заявок_1g_1"/><text:bookmark-start text:name="обработка_заявок_1g"/>Обработка заявок 1G<text:bookmark-end text:name="__RefHeading___обработка_заявок_1g_1"/><text:bookmark-end text:name="обработка_заявок_1g"/></text:h>
      <text:p text:style-name="Text_20_body">Примерный порядок обработки заявок 1G: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Обработка заявок 1G производится только в сеансе <text:span text:style-name="Source_20_Text">B1G</text:span>.</text:p>
          </table:table-cell>
        </table:table-row>
      </table:table>
      <text:p text:style-name="Text_20_body">       1. Нажатием на соответствующую кнопку выбрать <text:a xlink:type="simple" xlink:href="http://wiki.sirena-travel.ru/term:user:10secondary#переход_ко_вторичным_операциям" text:style-name="Internet_20_link" text:visited-style-name="Visited_20_Internet_20_Link">вторичную операцию</text:a> с заказом, по которой требуется составить заявку.<text:line-break/>
<text:line-break/>
           Откроется модальное окно создания заявки, в котором будут автоматически заполнены все поля, кроме <text:span text:style-name="Strong_20_Emphasis">Комментарии агента</text:span>.<text:line-break/>
<text:line-break/>
<draw:frame draw:style-name="mediacenter" draw:name="Создание заявки 1G из меню вторичных операций Legend" text:anchor-type="paragraph" draw:z-index="0" svg:width="23.8125cm" style:rel-width="100%"><draw:text-box><text:p text:style-name="legendcenter"><draw:frame draw:style-name="mediacenter" draw:name="Создание заявки 1G из меню вторичных операций" text:anchor-type="paragraph" draw:z-index="0" svg:width="23.8125cm" style:rel-width="100%" svg:height="13.37035962877cm" style:rel-height="scale"><draw:image xlink:href="Pictures/dbf7f036ceeb8a15ab4ef67de72f27a6.png" xlink:type="simple" xlink:show="embed" xlink:actuate="onLoad"/></draw:frame>Создание заявки 1G из меню вторичных операций</text:p></draw:text-box></draw:frame>
<text:line-break/>
       2. Указать комментарий и нажать кнопку <text:span text:style-name="Strong_20_Emphasis">Создать</text:span>.<text:line-break/>
<text:line-break/>
           Созданная заявка (со статусом «<text:span text:style-name="Source_20_Text">Новая</text:span>») будет включена в очередь в разделе <text:span text:style-name="Strong_20_Emphasis">Заявки 1G</text:span>.<text:line-break/>
<text:line-break/>
<draw:frame draw:style-name="mediacenter" draw:name="Созданная заявка включена в очередь Legend" text:anchor-type="paragraph" draw:z-index="0" svg:width="23.8125cm" style:rel-width="100%"><draw:text-box><text:p text:style-name="legendcenter"><draw:frame draw:style-name="mediacenter" draw:name="Созданная заявка включена в очередь" text:anchor-type="paragraph" draw:z-index="1" svg:width="23.8125cm" style:rel-width="100%" svg:height="10.697942450495cm" style:rel-height="scale"><draw:image xlink:href="Pictures/b9040dfd101e50f31ca67d3c063daa8a.png" xlink:type="simple" xlink:show="embed" xlink:actuate="onLoad"/></draw:frame>Созданная заявка включена в очередь</text:p></draw:text-box></draw:frame>
<text:line-break/>
           Сотрудники HelpDesk ЗАО «Сирена-Трэвел» присылают расчёт в комментарии к заявке. Статус заявки изменится на «<text:span text:style-name="Source_20_Text">Не подтверждена агентством</text:span>».<text:line-break/>
<text:line-break/>
<draw:frame draw:style-name="mediacenter" draw:name="Расчёт операции по заявке Legend" text:anchor-type="paragraph" draw:z-index="0" svg:width="23.8125cm" style:rel-width="100%"><draw:text-box><text:p text:style-name="legendcenter"><draw:frame draw:style-name="mediacenter" draw:name="Расчёт операции по заявке" text:anchor-type="paragraph" draw:z-index="2" svg:width="23.8125cm" style:rel-width="100%" svg:height="10.697942450495cm" style:rel-height="scale"><draw:image xlink:href="Pictures/5fd270338234042493122b3a98371f5f.png" xlink:type="simple" xlink:show="embed" xlink:actuate="onLoad"/></draw:frame>Расчёт операции по заявке</text:p></draw:text-box></draw:frame>
<text:line-break/>
       3. Подтвердить согласие с расчётом, указав соответствующий комментарий и нажав кнопку <text:span text:style-name="Strong_20_Emphasis">Подтвердить</text:span>.<text:line-break/>
<text:line-break/>
<draw:frame draw:style-name="mediacenter" draw:name="Подтверждение расчёта по заявке Legend" text:anchor-type="paragraph" draw:z-index="0" svg:width="23.8125cm" style:rel-width="100%"><draw:text-box><text:p text:style-name="legendcenter"><draw:frame draw:style-name="mediacenter" draw:name="Подтверждение расчёта по заявке" text:anchor-type="paragraph" draw:z-index="3" svg:width="23.8125cm" style:rel-width="100%" svg:height="10.565323329208cm" style:rel-height="scale"><draw:image xlink:href="Pictures/ce5774092656a4556021d4061fb6933f.png" xlink:type="simple" xlink:show="embed" xlink:actuate="onLoad"/></draw:frame>Подтверждение расчёта по заявке</text:p></draw:text-box></draw:frame>
<text:line-break/>
           Статус заявки изменится на «<text:span text:style-name="Source_20_Text">Подтверждена</text:span>».<text:line-break/>
<text:line-break/>
<draw:frame draw:style-name="mediacenter" draw:name="Расчёт по заявке подтверждён Legend" text:anchor-type="paragraph" draw:z-index="0" svg:width="23.8125cm" style:rel-width="100%"><draw:text-box><text:p text:style-name="legendcenter"><draw:frame draw:style-name="mediacenter" draw:name="Расчёт по заявке подтверждён" text:anchor-type="paragraph" draw:z-index="4" svg:width="23.8125cm" style:rel-width="100%" svg:height="10.550587871287cm" style:rel-height="scale"><draw:image xlink:href="Pictures/243e01fd4516468adc52e93b984dfe09.png" xlink:type="simple" xlink:show="embed" xlink:actuate="onLoad"/></draw:frame>Расчёт по заявке подтверждён</text:p></draw:text-box></draw:frame>
<text:line-break/>
           После выполнения заявки с подтверждённым расчётом операции статус заявки изменится на «<text:span text:style-name="Source_20_Text">Обработанная</text:span>».<text:line-break/>
<text:line-break/>
<draw:frame draw:style-name="mediacenter" draw:name="Заявка обработана Legend" text:anchor-type="paragraph" draw:z-index="0" svg:width="23.8125cm" style:rel-width="100%"><draw:text-box><text:p text:style-name="legendcenter"><draw:frame draw:style-name="mediacenter" draw:name="Заявка обработана" text:anchor-type="paragraph" draw:z-index="5" svg:width="23.8125cm" style:rel-width="100%" svg:height="10.550587871287cm" style:rel-height="scale"><draw:image xlink:href="Pictures/b0e038154735feab5b3b7a8b52c56d40.png" xlink:type="simple" xlink:show="embed" xlink:actuate="onLoad"/></draw:frame>Заявка обработана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4::24:51</meta:creation-date>
    <dc:creator>Generated</dc:creator>
    <dc:date>2026-08-30T14::24:51</dc:date>
    <dc:language>en-US</dc:language>
    <meta:editing-cycles>1</meta:editing-cycles>
    <meta:editing-duration>PT0S</meta:editing-duration>
    <dc:title>term:user:11_1g:04flow</dc:title>
  </office:meta>
</office:document-meta>
</file>