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5f978fa58a35c19c443620542157713.png"/>
  <manifest:file-entry manifest:media-type="image/png" manifest:full-path="Pictures/4bf6b9f42f33894614ca0026c020d1a7.png"/>
  <manifest:file-entry manifest:media-type="image/png" manifest:full-path="Pictures/ee8a943b146e0efeaaa8738028f1bafa.png"/>
  <manifest:file-entry manifest:media-type="image/png" manifest:full-path="Pictures/bb84569a3f958e5cca65285b7ef638da.png"/>
  <manifest:file-entry manifest:media-type="image/png" manifest:full-path="Pictures/22c5d860a8b248d4ab07fb7b55080491.png"/>
  <manifest:file-entry manifest:media-type="image/png" manifest:full-path="Pictures/c87a12df79987321f24d275e90c24d7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m:user:12appendix:1"/><text:bookmark-start text:name="__RefHeading___покупка_билета_для_носилочного_больного_и_его_сопровождающего_1"/><text:bookmark-start text:name="покупка_билета_для_носилочного_больного_и_его_сопровождающего"/>Покупка билета для носилочного больного и его сопровождающего<text:bookmark-end text:name="__RefHeading___покупка_билета_для_носилочного_больного_и_его_сопровождающего_1"/><text:bookmark-end text:name="покупка_билета_для_носилочного_больного_и_его_сопровождающего"/></text:h>
      <text:p text:style-name="Text_20_body">1) Открыть формирование <text:a xlink:type="simple" xlink:href="http://wiki.sirena-travel.ru/term:user:03pnrtype" text:style-name="Internet_20_link" text:visited-style-name="Visited_20_Internet_20_Link">нового индивидуального заказа</text:a>.<text:line-break/>По умолчанию в заказе предусмотрен 1 взрослый пассажир.</text:p>
      <text:p text:style-name="Text_20_body">2) Увеличить количество взрослых пассажиров до 2 в поле <text:span text:style-name="Strong_20_Emphasis">Взрослый (ААА)</text:span> раздела <text:span text:style-name="Strong_20_Emphasis">Пассажиры</text:span> блока <text:span text:style-name="Strong_20_Emphasis">Заказ</text:span>.
<draw:frame draw:style-name="mediacenter" draw:name=" Добавление пассажира с категорией ААА Legend" text:anchor-type="paragraph" draw:z-index="0" svg:width="10.583333333333cm"><draw:text-box><text:p text:style-name="legendcenter"><draw:frame draw:style-name="mediacenter" draw:name=" Добавление пассажира с категорией ААА" text:anchor-type="paragraph" draw:z-index="0" svg:width="10.583333333333cm" svg:height="8.4260591526779cm"><draw:image xlink:href="Pictures/a5f978fa58a35c19c443620542157713.png" xlink:type="simple" xlink:show="embed" xlink:actuate="onLoad"/></draw:frame> Добавление пассажира с категорией ААА</text:p></draw:text-box></draw:frame></text:p>
      <text:p text:style-name="Text_20_body">3) Нажать кнопку <text:span text:style-name="Strong_20_Emphasis">Данные</text:span>.</text:p>
      <text:p text:style-name="Text_20_body">4) На форме <text:span text:style-name="Strong_20_Emphasis">Пассажир 1</text:span> указать <text:a xlink:type="simple" xlink:href="http://wiki.sirena-travel.ru/term:user:04passdata#подробные_данные_о_пассажирах" text:style-name="Internet_20_link" text:visited-style-name="Visited_20_Internet_20_Link">данные пассажира</text:a>, сопровождающего носилочного больного.
<draw:frame draw:style-name="mediacenter" draw:name=" Внесение данных сопровождающего Legend" text:anchor-type="paragraph" draw:z-index="0" svg:width="23.8125cm" style:rel-width="100%"><draw:text-box><text:p text:style-name="legendcenter"><draw:frame draw:style-name="mediacenter" draw:name=" Внесение данных сопровождающего" text:anchor-type="paragraph" draw:z-index="1" svg:width="23.8125cm" style:rel-width="100%" svg:height="6.6758686102236cm" style:rel-height="scale"><draw:image xlink:href="Pictures/4bf6b9f42f33894614ca0026c020d1a7.png" xlink:type="simple" xlink:show="embed" xlink:actuate="onLoad"/></draw:frame> Внесение данных сопровождающего</text:p></draw:text-box></draw:frame></text:p>
      <text:p text:style-name="Text_20_body">5) На форме <text:span text:style-name="Strong_20_Emphasis">Пассажир 2</text:span> указать паспортные данные носилочного больного.</text:p>
      <text:p text:style-name="Text_20_body">6) В поле <text:span text:style-name="Strong_20_Emphasis">Число мест</text:span> указать количество мест для носилочного больного.</text:p>
      <text:p text:style-name="Text_20_body">7) В поле <text:span text:style-name="Strong_20_Emphasis">Тип SSR</text:span> для доп. мест в выпадающем списке выбрать <text:span text:style-name="Strong_20_Emphasis">БОЛЬНОЙ ПАССАЖИР НА НОСИЛКАХ</text:span>.
<draw:frame draw:style-name="mediacenter" draw:name=" Внесение данных носилочного больного Legend" text:anchor-type="paragraph" draw:z-index="0" svg:width="23.8125cm" style:rel-width="100%"><draw:text-box><text:p text:style-name="legendcenter"><draw:frame draw:style-name="mediacenter" draw:name=" Внесение данных носилочного больного" text:anchor-type="paragraph" draw:z-index="2" svg:width="23.8125cm" style:rel-width="100%" svg:height="6.6758686102236cm" style:rel-height="scale"><draw:image xlink:href="Pictures/ee8a943b146e0efeaaa8738028f1bafa.png" xlink:type="simple" xlink:show="embed" xlink:actuate="onLoad"/></draw:frame> Внесение данных носилочного больного</text:p></draw:text-box></draw:frame></text:p>
      <text:p text:style-name="Text_20_body">В строке с ФИО носилочного больного будет указано, сколько мест для него бронируется.</text:p>
      <text:p text:style-name="Text_20_body">8) Указать <text:a xlink:type="simple" xlink:href="http://wiki.sirena-travel.ru/term:user:05route" text:style-name="Internet_20_link" text:visited-style-name="Visited_20_Internet_20_Link">маршрут и дату перелёта</text:a>.</text:p>
      <text:p text:style-name="Text_20_body">9) Перейти к просмотру наличия мест на рейсах, нажав кнопку <draw:frame draw:style-name="media" draw:name="3" text:anchor-type="as-char" draw:z-index="3" svg:width="1.0583333333333cm" svg:height="0.555625cm"><draw:image xlink:href="Pictures/bb84569a3f958e5cca65285b7ef638da.png" xlink:type="simple" xlink:show="embed" xlink:actuate="onLoad"/></draw:frame>.</text:p>
      <text:p text:style-name="Text_20_body">10) Выбрать рейс и класс бронирования.
<draw:frame draw:style-name="mediacenter" draw:name=" Выбор рейса и класса бронирования Legend" text:anchor-type="paragraph" draw:z-index="0" svg:width="23.8125cm" style:rel-width="100%"><draw:text-box><text:p text:style-name="legendcenter"><draw:frame draw:style-name="mediacenter" draw:name=" Выбор рейса и класса бронирования" text:anchor-type="paragraph" draw:z-index="4" svg:width="23.8125cm" style:rel-width="100%" svg:height="8.4189445331205cm" style:rel-height="scale"><draw:image xlink:href="Pictures/22c5d860a8b248d4ab07fb7b55080491.png" xlink:type="simple" xlink:show="embed" xlink:actuate="onLoad"/></draw:frame> Выбор рейса и класса бронирования</text:p></draw:text-box></draw:frame></text:p>
      <text:p text:style-name="Text_20_body">11) В разделе <text:span text:style-name="Strong_20_Emphasis">Дополнительная информация</text:span> указать <text:a xlink:type="simple" xlink:href="http://wiki.sirena-travel.ru/term:user:06ssr#ремарки" text:style-name="Internet_20_link" text:visited-style-name="Visited_20_Internet_20_Link">контактные данные заказчика</text:a>.</text:p>
      <text:p text:style-name="Text_20_body">12) Провести <text:a xlink:type="simple" xlink:href="http://wiki.sirena-travel.ru/term:user:07book" text:style-name="Internet_20_link" text:visited-style-name="Visited_20_Internet_20_Link">бронирование</text:a>.</text:p>
      <text:p text:style-name="Text_20_body">13) Если требуется, выбрать дополнительные сервисы (<text:a xlink:type="simple" xlink:href="http://wiki.sirena-travel.ru/term:user:06ssr#страховка" text:style-name="Internet_20_link" text:visited-style-name="Visited_20_Internet_20_Link">страховку</text:a>/<text:a xlink:type="simple" xlink:href="http://wiki.sirena-travel.ru/term:user:06ssr#аэроэкспресс" text:style-name="Internet_20_link" text:visited-style-name="Visited_20_Internet_20_Link">аэроэкспресс</text:a>).</text:p>
      <text:p text:style-name="Text_20_body">14) Указать данные по комиссии и сборам, а также способ <text:a xlink:type="simple" xlink:href="http://wiki.sirena-travel.ru/term:user:08pay" text:style-name="Internet_20_link" text:visited-style-name="Visited_20_Internet_20_Link">оплаты заказа</text:a>.</text:p>
      <text:p text:style-name="Text_20_body">15) Нажать кнопку <text:span text:style-name="Strong_20_Emphasis">Оплатить</text:span>.
<draw:frame draw:style-name="mediacenter" draw:name=" Оформление билетов Legend" text:anchor-type="paragraph" draw:z-index="0" svg:width="10.583333333333cm"><draw:text-box><text:p text:style-name="legendcenter"><draw:frame draw:style-name="mediacenter" draw:name=" Оформление билетов" text:anchor-type="paragraph" draw:z-index="5" svg:width="10.583333333333cm" svg:height="17.78cm"><draw:image xlink:href="Pictures/c87a12df79987321f24d275e90c24d7f.png" xlink:type="simple" xlink:show="embed" xlink:actuate="onLoad"/></draw:frame> Оформление билетов</text:p></draw:text-box></draw:frame></text:p>
      <text:p text:style-name="Text_20_body">16) <text:a xlink:type="simple" xlink:href="http://wiki.sirena-travel.ru/term:user:08pay#обработка_электронных_документов_по_заказу" text:style-name="Internet_20_link" text:visited-style-name="Visited_20_Internet_20_Link">Получить билеты</text:a> на адрес электронной почты заказчик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4::30:35</meta:creation-date>
    <dc:creator>Generated</dc:creator>
    <dc:date>2026-08-30T14::30:35</dc:date>
    <dc:language>en-US</dc:language>
    <meta:editing-cycles>1</meta:editing-cycles>
    <meta:editing-duration>PT0S</meta:editing-duration>
    <dc:title>term:user:12appendix:1</dc:title>
  </office:meta>
</office:document-meta>
</file>