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0bb816dc138261eb8a5016777f7ced.png"/>
  <manifest:file-entry manifest:media-type="image/png" manifest:full-path="Pictures/6bfabf1f1a0a8c8cb680a9ac5aa36f50.png"/>
  <manifest:file-entry manifest:media-type="image/png" manifest:full-path="Pictures/3224dca474910945439c2f94999a2128.png"/>
  <manifest:file-entry manifest:media-type="image/png" manifest:full-path="Pictures/8061694c09e3b7f919c4758a4b9a3c01.png"/>
  <manifest:file-entry manifest:media-type="image/png" manifest:full-path="Pictures/c5b876ea823e9a58c08d629ec56e0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2appendix:2"/><text:bookmark-start text:name="__RefHeading___пример_2_1"/><text:bookmark-start text:name="пример_2"/>Пример 2<text:bookmark-end text:name="__RefHeading___пример_2_1"/><text:bookmark-end text:name="пример_2"/></text:h>
      <text:h text:style-name="Heading_20_2" text:outline-level="2"><text:bookmark-start text:name="__RefHeading___частичный_возврат_билетов_в_заказе_2"/><text:bookmark-start text:name="частичный_возврат_билетов_в_заказе"/>Частичный возврат билетов в заказе<text:bookmark-end text:name="__RefHeading___частичный_возврат_билетов_в_заказе_2"/><text:bookmark-end text:name="частичный_возврат_билетов_в_заказе"/></text:h>
      <text:p text:style-name="Text_20_body">1. Открыть заказ.</text:p>
      <text:p text:style-name="Text_20_body">2. Нажать кнопку <text:span text:style-name="Strong_20_Emphasis">К возврату</text:span> в блоке <text:span text:style-name="Strong_20_Emphasis">Заказ</text:span>.
<draw:frame draw:style-name="mediacenter" draw:name="Переход к возврату билета Legend" text:anchor-type="paragraph" draw:z-index="0" svg:width="11.138958333333cm"><draw:text-box><text:p text:style-name="legendcenter"><draw:frame draw:style-name="mediacenter" draw:name="Переход к возврату билета" text:anchor-type="paragraph" draw:z-index="0" svg:width="11.138958333333cm" svg:height="16.139583333333cm"><draw:image xlink:href="Pictures/2c0bb816dc138261eb8a5016777f7ced.png" xlink:type="simple" xlink:show="embed" xlink:actuate="onLoad"/></draw:frame>Переход к возврату билета</text:p></draw:text-box></draw:frame></text:p>
      <text:p text:style-name="Text_20_body">3. Выбрать пассажира, билет которого требуется вернуть, нажать кнопку <text:span text:style-name="Strong_20_Emphasis">Сделать возврат</text:span> и подтвердить разделение заказа (производится при частичном возврате билетов).
<draw:frame draw:style-name="mediacenter" draw:name="Выбор пассажира для возврата билета Legend" text:anchor-type="paragraph" draw:z-index="0" svg:width="26.299583333333cm" style:rel-width="100%"><draw:text-box><text:p text:style-name="legendcenter"><draw:frame draw:style-name="mediacenter" draw:name="Выбор пассажира для возврата билета" text:anchor-type="paragraph" draw:z-index="1" svg:width="26.299583333333cm" style:rel-width="100%" svg:height="8.3608333333333cm" style:rel-height="scale"><draw:image xlink:href="Pictures/6bfabf1f1a0a8c8cb680a9ac5aa36f50.png" xlink:type="simple" xlink:show="embed" xlink:actuate="onLoad"/></draw:frame>Выбор пассажира для возврата билета</text:p></draw:text-box></draw:frame></text:p>
      <text:p text:style-name="Text_20_body">4. Выбрать и подтвердить автоматический расчёт возврата.
<draw:frame draw:style-name="mediacenter" draw:name="Подтверждение возврата Legend" text:anchor-type="paragraph" draw:z-index="0" svg:width="21.378333333333cm" style:rel-width="100%"><draw:text-box><text:p text:style-name="legendcenter"><draw:frame draw:style-name="mediacenter" draw:name="Подтверждение возврата" text:anchor-type="paragraph" draw:z-index="2" svg:width="21.378333333333cm" style:rel-width="100%" svg:height="14.075833333333cm" style:rel-height="scale"><draw:image xlink:href="Pictures/3224dca474910945439c2f94999a2128.png" xlink:type="simple" xlink:show="embed" xlink:actuate="onLoad"/></draw:frame>Подтверждение возврата</text:p></draw:text-box></draw:frame></text:p>
      <text:p text:style-name="Text_20_body">В исходном заказе останется пассажир, у которого не проводился возврат билета:
<draw:frame draw:style-name="mediacenter" draw:name="Исходный заказ с пассажиром, у которого не проводился возврат Legend" text:anchor-type="paragraph" draw:z-index="0" svg:width="11.086041666667cm"><draw:text-box><text:p text:style-name="legendcenter"><draw:frame draw:style-name="mediacenter" draw:name="Исходный заказ с пассажиром, у которого не проводился возврат" text:anchor-type="paragraph" draw:z-index="3" svg:width="11.086041666667cm" svg:height="13.784791666667cm"><draw:image xlink:href="Pictures/8061694c09e3b7f919c4758a4b9a3c01.png" xlink:type="simple" xlink:show="embed" xlink:actuate="onLoad"/></draw:frame>Исходный заказ с пассажиром, у которого не проводился возврат</text:p></draw:text-box></draw:frame></text:p>
      <text:p text:style-name="Text_20_body">В отделившемся заказе будут представлены данные по оформленному возврату билета:
<draw:frame draw:style-name="mediacenter" draw:name="Отделившийся заказ с пассажиром, у которого возвращён билет Legend" text:anchor-type="paragraph" draw:z-index="0" svg:width="11.086041666667cm"><draw:text-box><text:p text:style-name="legendcenter"><draw:frame draw:style-name="mediacenter" draw:name="Отделившийся заказ с пассажиром, у которого возвращён билет" text:anchor-type="paragraph" draw:z-index="4" svg:width="11.086041666667cm" svg:height="13.784791666667cm"><draw:image xlink:href="Pictures/c5b876ea823e9a58c08d629ec56e013f.png" xlink:type="simple" xlink:show="embed" xlink:actuate="onLoad"/></draw:frame>Отделившийся заказ с пассажиром, у которого возвращён билет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term:user:12appendix:1" text:style-name="Internet_20_link" text:visited-style-name="Visited_20_Internet_20_Link">Пример 1: Покупка билета для носилочного больного и его сопровождающего</text:a></text:p>
        </text:list-item>
      </text:list>
      <text:list text:style-name="List_20_1" text:continue-numbering="false">
        <text:list-item>
          <text:p text:style-name="List_20_1_Content_First"> <text:a xlink:type="simple" xlink:href="http://wiki.sirena-travel.ru/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term:user:03example" text:style-name="Internet_20_link" text:visited-style-name="Visited_20_Internet_20_Link">Пример оформления авиабилета</text:a></text:p>
        </text:list-item>
        <text:list-item>
          <text:p text:style-name="List_20_1_Content"> <text:a xlink:type="simple" xlink:href="http://wiki.sirena-travel.ru/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"> <text:a xlink:type="simple" xlink:href="http://wiki.sirena-travel.ru/term:user:08pay" text:style-name="Internet_20_link" text:visited-style-name="Visited_20_Internet_20_Link">Оплата заказа</text:a></text:p>
        </text:list-item>
        <text:list-item>
          <text:p text:style-name="List_20_1_Content"> <text:a xlink:type="simple" xlink:href="http://wiki.sirena-travel.ru/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_Last"> <text:a xlink:type="simple" xlink:href="http://wiki.sirena-travel.ru/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28:54</meta:creation-date>
    <dc:creator>Generated</dc:creator>
    <dc:date>2026-08-30T14::28:54</dc:date>
    <dc:language>en-US</dc:language>
    <meta:editing-cycles>1</meta:editing-cycles>
    <meta:editing-duration>PT0S</meta:editing-duration>
    <dc:title>term:user:12appendix:2</dc:title>
  </office:meta>
</office:document-meta>
</file>